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d63ac" style:family="table">
      <style:table-properties style:rel-width="100" table:align="center"/>
    </style:style>
    <style:style style:name="3d63ac.0" style:family="table-column">
      <style:table-column-properties style:column-width="9.70cm"/>
    </style:style>
    <style:style style:name="3d63ac.1" style:family="table-column">
      <style:table-column-properties style:column-width="7.94cm"/>
    </style:style>
    <style:style style:name="fd5fd8" style:family="table">
      <style:table-properties style:rel-width="100" table:align="center"/>
    </style:style>
    <style:style style:name="fd5fd8.0" style:family="table-column">
      <style:table-column-properties style:column-width="17.64cm"/>
    </style:style>
    <style:style style:name="3607d3" style:family="table">
      <style:table-properties style:rel-width="100" table:align="center"/>
    </style:style>
    <style:style style:name="3607d3.0" style:family="table-column">
      <style:table-column-properties style:column-width="11.47cm"/>
    </style:style>
    <style:style style:name="3607d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d63ac" table:style-name="3d63ac">
          <table:table-column table:style-name="3d63ac.0"/>
          <table:table-column table:style-name="3d63ac.1"/>
          <table:table-row>
            <table:table-cell office:value-type="string">
              <text:p text:style-name="IM1"><draw:frame draw:style-name="fr1" draw:name="3541f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d5fd8" table:style-name="fd5fd8">
          <table:table-column table:style-name="fd5fd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82</text:span></text:p>
        <text:p text:style-name="P3_InstBodyJustified"><text:span text:style-name="T3">Ano 1982 · Data 28/06/1982 · Status EM VIGOR</text:span></text:p>
        <text:p text:style-name="P4_InstBodyJustified"><text:span text:style-name="T4">Ementa: DISPÕE SOBRE ALTERAÇÃO DA RESOLUÇÃO Nº 10/81, DE 16 DE NOVEMBRO DE 1981.</text:span></text:p>
        <text:p text:style-name="P5_InstBodyJustified"><text:span text:style-name="T5">RESOLUÇÃO Nº 6, DE 28 DE JUNHO DE 1982</text:span></text:p>
        <text:p text:style-name="P6_InstBodyJustified"><text:span text:style-name="T6">(DISPÕE SOBRE ALTERAÇÃO DA RESOLUÇÃO Nº 10/81, DE 16 DE NOVEMBRO DE 198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82, que se refere ao processo nº 195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No artigo 1º, da<text:s/></text:span><text:a xlink:type="simple" xlink:href="http://www.leinasnuvens.com.br/legislacao/SP/votuporanga/resolucao/1981/novembro/1081.php">resolução nº 10/81, de 16/11/1981</text:a><text:span text:style-name="T14">, onde se lê: ... “um (1) jogo de cortinas, compreendendo oito (8) peças, ...”, leia-se: ... “sete (7) cortinas, azul e creme, de juta, com entretela e puxadores, no valor de Cr$ 5.854,95.</text:span></text:p>
        <text:p text:style-name="P20"><text:span text:style-name="T15">Art. 2º<text:s/></text:span><text:span text:style-name="T16">Esta resolução entrará em vigor na data de sua publicação, revogadas as disposições em contrário.</text:span></text:p>
        <text:p text:style-name="P23"><text:span text:style-name="T17">Sala das Sessões, “Dr. Octávio Viscardi”, aos 28 de junho de 1982.</text:span></text:p>
        <text:p text:style-name="P25"><text:span text:style-name="T18">Prof. Ederval Antonio Gregório</text:span></text:p>
        <text:p text:style-name="P27"><text:span text:style-name="T19">Presidente</text:span></text:p>
        <text:p text:style-name="P29"><text:span text:style-name="T20">Publicada e registrada na Secretaria Administrativa da Câmara Municipal de Votuporanga, aos 28 de junho de 1982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3607d3" table:style-name="3607d3">
          <table:table-column table:style-name="3607d3.0"/>
          <table:table-column table:style-name="3607d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5</text:span></text:p>
            </table:table-cell>
            <table:table-cell office:value-type="string">
              <text:p><text:span>Gerado em 23/08/2026 2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d63ac" style:family="table">
      <style:table-properties style:rel-width="100" table:align="center"/>
    </style:style>
    <style:style style:name="3d63ac.0" style:family="table-column">
      <style:table-column-properties style:column-width="9.70cm"/>
    </style:style>
    <style:style style:name="3d63ac.1" style:family="table-column">
      <style:table-column-properties style:column-width="7.94cm"/>
    </style:style>
    <style:style style:name="fd5fd8" style:family="table">
      <style:table-properties style:rel-width="100" table:align="center"/>
    </style:style>
    <style:style style:name="fd5fd8.0" style:family="table-column">
      <style:table-column-properties style:column-width="17.64cm"/>
    </style:style>
    <style:style style:name="3607d3" style:family="table">
      <style:table-properties style:rel-width="100" table:align="center"/>
    </style:style>
    <style:style style:name="3607d3.0" style:family="table-column">
      <style:table-column-properties style:column-width="11.47cm"/>
    </style:style>
    <style:style style:name="3607d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20:44.000</dc:date>
    <meta:generator>PHPWord</meta:generator>
    <meta:initial-creator/>
    <meta:creation-date>2026-08-24T01:20:44.000</meta:creation-date>
    <meta:keyword/>
    <meta:user-defined meta:name="Category"/>
    <meta:user-defined meta:name="Company"/>
    <meta:user-defined meta:name="Manager"/>
  </office:meta>
</office:document-meta>
</file>