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8544d" style:family="table">
      <style:table-properties style:rel-width="100" table:align="center"/>
    </style:style>
    <style:style style:name="c8544d.0" style:family="table-column">
      <style:table-column-properties style:column-width="9.70cm"/>
    </style:style>
    <style:style style:name="c8544d.1" style:family="table-column">
      <style:table-column-properties style:column-width="7.94cm"/>
    </style:style>
    <style:style style:name="da2f58" style:family="table">
      <style:table-properties style:rel-width="100" table:align="center"/>
    </style:style>
    <style:style style:name="da2f58.0" style:family="table-column">
      <style:table-column-properties style:column-width="17.64cm"/>
    </style:style>
    <style:style style:name="148f6b" style:family="table">
      <style:table-properties style:rel-width="100" table:align="center"/>
    </style:style>
    <style:style style:name="148f6b.0" style:family="table-column">
      <style:table-column-properties style:column-width="11.47cm"/>
    </style:style>
    <style:style style:name="148f6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8544d" table:style-name="c8544d">
          <table:table-column table:style-name="c8544d.0"/>
          <table:table-column table:style-name="c8544d.1"/>
          <table:table-row>
            <table:table-cell office:value-type="string">
              <text:p text:style-name="IM1"><draw:frame draw:style-name="fr1" draw:name="9fc14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a2f58" table:style-name="da2f58">
          <table:table-column table:style-name="da2f5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2</text:span></text:p>
        <text:p text:style-name="P3_InstBodyJustified"><text:span text:style-name="T3">Ano 1982 · Data 08/02/1982 · Status EM VIGOR</text:span></text:p>
        <text:p text:style-name="P4_InstBodyJustified"><text:span text:style-name="T4">Ementa: DISPÕE SOBRE ALTERAÇÃO DA RESOLUÇÃO Nº 5/81, DE 30 DE MARÇO DE1981.</text:span></text:p>
        <text:p text:style-name="P5_InstBodyJustified"><text:span text:style-name="T5">RESOLUÇÃO Nº 3, DE 8 DE FEVEREIRO DE 1982</text:span></text:p>
        <text:p text:style-name="P6_InstBodyJustified"><text:span text:style-name="T6">(DISPÕE SOBRE ALTERAÇÃO DA RESOLUÇÃO Nº 5/81, DE 30 DE MARÇO DE198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82, que se refere ao processo nº 25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dos srs. vereadores, fixada pela<text:s/></text:span><text:a xlink:type="simple" xlink:href="http://www.leinasnuvens.com.br/legislacao/SP/votuporanga/resolucao/1981/mar%C3%A7o/581.php">resolução nº 5/81, de 30 de março de 1981</text:a><text:span text:style-name="T14">, passa a ser a constante do Quadro Demonstrativo anexo.</text:span></text:p>
        <text:p text:style-name="P20"><text:span text:style-name="T15">Art. 2º<text:s/></text:span><text:span text:style-name="T16">Esta resolução entrará em vigor na data de sua publicação, retroagindo-se seus efeitos a 1º de janeiro de 1982.</text:span></text:p>
        <text:p text:style-name="P23"><text:span text:style-name="T17">Art. 3º</text:span><text:span text:style-name="T18"><text:s/>Revogam-se as disposições em contrário.</text:span></text:p>
        <text:p text:style-name="P26"><text:span text:style-name="T19">Sala das Sessões, “Dr. Octávio Viscardi”, aos 08 de fevereir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a e registrada na Secretaria Administrativa da Câmara Municipal de Votuporanga, aos 08 de fevereir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148f6b" table:style-name="148f6b">
          <table:table-column table:style-name="148f6b.0"/>
          <table:table-column table:style-name="148f6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2</text:span></text:p>
            </table:table-cell>
            <table:table-cell office:value-type="string">
              <text:p><text:span>Gerado em 23/08/2026 2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8544d" style:family="table">
      <style:table-properties style:rel-width="100" table:align="center"/>
    </style:style>
    <style:style style:name="c8544d.0" style:family="table-column">
      <style:table-column-properties style:column-width="9.70cm"/>
    </style:style>
    <style:style style:name="c8544d.1" style:family="table-column">
      <style:table-column-properties style:column-width="7.94cm"/>
    </style:style>
    <style:style style:name="da2f58" style:family="table">
      <style:table-properties style:rel-width="100" table:align="center"/>
    </style:style>
    <style:style style:name="da2f58.0" style:family="table-column">
      <style:table-column-properties style:column-width="17.64cm"/>
    </style:style>
    <style:style style:name="148f6b" style:family="table">
      <style:table-properties style:rel-width="100" table:align="center"/>
    </style:style>
    <style:style style:name="148f6b.0" style:family="table-column">
      <style:table-column-properties style:column-width="11.47cm"/>
    </style:style>
    <style:style style:name="148f6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20:30.000</dc:date>
    <meta:generator>PHPWord</meta:generator>
    <meta:initial-creator/>
    <meta:creation-date>2026-08-24T01:20:30.000</meta:creation-date>
    <meta:keyword/>
    <meta:user-defined meta:name="Category"/>
    <meta:user-defined meta:name="Company"/>
    <meta:user-defined meta:name="Manager"/>
  </office:meta>
</office:document-meta>
</file>