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5a987" style:family="table">
      <style:table-properties style:rel-width="100" table:align="center"/>
    </style:style>
    <style:style style:name="95a987.0" style:family="table-column">
      <style:table-column-properties style:column-width="9.70cm"/>
    </style:style>
    <style:style style:name="95a987.1" style:family="table-column">
      <style:table-column-properties style:column-width="7.94cm"/>
    </style:style>
    <style:style style:name="ae0e4a" style:family="table">
      <style:table-properties style:rel-width="100" table:align="center"/>
    </style:style>
    <style:style style:name="ae0e4a.0" style:family="table-column">
      <style:table-column-properties style:column-width="17.64cm"/>
    </style:style>
    <style:style style:name="fba6e5" style:family="table">
      <style:table-properties style:rel-width="100" table:align="center"/>
    </style:style>
    <style:style style:name="fba6e5.0" style:family="table-column">
      <style:table-column-properties style:column-width="11.47cm"/>
    </style:style>
    <style:style style:name="fba6e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5a987" table:style-name="95a987">
          <table:table-column table:style-name="95a987.0"/>
          <table:table-column table:style-name="95a987.1"/>
          <table:table-row>
            <table:table-cell office:value-type="string">
              <text:p text:style-name="IM1"><draw:frame draw:style-name="fr1" draw:name="9374c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e0e4a" table:style-name="ae0e4a">
          <table:table-column table:style-name="ae0e4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81</text:span></text:p>
        <text:p text:style-name="P3_InstBodyJustified"><text:span text:style-name="T3">Ano 1981 · Data 16/11/1981 · Status EM VIGOR</text:span></text:p>
        <text:p text:style-name="P4_InstBodyJustified"><text:span text:style-name="T4">Ementa: DISPÕE SOBRE AUTORIZAÇÃO A FIM DE REALIZAR DOAÇÃO DE CORTINAS USADAS À ASSOCIAÇÃO DE PAIS E MESTRES DA EEPGPROFª. GLARY BRANDÃO BERTONCINI.</text:span></text:p>
        <text:p text:style-name="P5_InstBodyJustified"><text:span text:style-name="T5">RESOLUÇÃO Nº 10, DE 16 DE NOVEMBRO DE 1981</text:span></text:p>
        <text:p text:style-name="P6_InstBodyJustified"><text:span text:style-name="T6">(DISPÕE SOBRE AUTORIZAÇÃO A FIM DE REALIZAR DOAÇÃO DE CORTINAS USADAS À ASSOCIAÇÃO DE PAIS E MESTRES DA EEPGPROFª. GLARY BRANDÃO BERTONCINI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8/81, que se refere ao processo nº 398 de 1981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/text:span><text:span text:style-name="T13"><text:s/>Fica a Mesa da Câmara Municipal de Votuporanga, autorizada a doar a<text:s/></text:span><text:span text:style-name="T14">“</text:span><text:span text:style-name="T15">Associação de Pais e Mestres</text:span><text:span text:style-name="T16">”</text:span><text:span text:style-name="T17">, da Escola Estadual de 1º Grau -<text:s/></text:span><text:span text:style-name="T18">“</text:span><text:span text:style-name="T19">Profa. Clary Brandão Bertoncini</text:span><text:span text:style-name="T20">”</text:span><text:span text:style-name="T21">, localizada à rua Rio Grande no 157, nesta cidade, um (1) jogo de cortinas, compreendendo oito (8) peças, em regular estado de conservação e em desuso, existente na Secretaria Administrativa da Edilidade.</text:span><text:a xlink:type="simple" xlink:href="http://www.leinasnuvens.com.br/legislacao/SP/votuporanga/resolucao/1982/junho/682.php">(Vide Resolução nº 6/82, de 28.06.1982)</text:a></text:p>
        <text:p text:style-name="P27"><text:span text:style-name="T22">Art. 2º</text:span><text:span text:style-name="T23"><text:s/>Esta resolução entrará em vigor na data de sua publicação, revogadas as disposições em contrário.</text:span></text:p>
        <text:p text:style-name="P30"><text:span text:style-name="T24">Sala das Sessões, “Dr. Octávio Viscardi”, aos 16 de novembro de 1981.</text:span></text:p>
        <text:p text:style-name="P32"><text:span text:style-name="T25">Prof. Ederval Antonio Gregório</text:span></text:p>
        <text:p text:style-name="P34"><text:span text:style-name="T26">Presidente</text:span></text:p>
        <text:p text:style-name="P36"><text:span text:style-name="T27">Publicada e registrada na Secretaria Administrativa da Câmara Municipal de Votuporanga, aos 16 de novembro de 1981.</text:span></text:p>
        <text:p text:style-name="P38"><text:span text:style-name="T28">Hugo Xavier da Silva</text:span></text:p>
        <text:p text:style-name="P40"><text:span text:style-name="T29">Chefe de Gabinete</text:span></text:p>
        <text:p text:style-name="Standard"/>
        <table:table table:name="fba6e5" table:style-name="fba6e5">
          <table:table-column table:style-name="fba6e5.0"/>
          <table:table-column table:style-name="fba6e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69</text:span></text:p>
            </table:table-cell>
            <table:table-cell office:value-type="string">
              <text:p><text:span>Gerado em 23/08/2026 21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5a987" style:family="table">
      <style:table-properties style:rel-width="100" table:align="center"/>
    </style:style>
    <style:style style:name="95a987.0" style:family="table-column">
      <style:table-column-properties style:column-width="9.70cm"/>
    </style:style>
    <style:style style:name="95a987.1" style:family="table-column">
      <style:table-column-properties style:column-width="7.94cm"/>
    </style:style>
    <style:style style:name="ae0e4a" style:family="table">
      <style:table-properties style:rel-width="100" table:align="center"/>
    </style:style>
    <style:style style:name="ae0e4a.0" style:family="table-column">
      <style:table-column-properties style:column-width="17.64cm"/>
    </style:style>
    <style:style style:name="fba6e5" style:family="table">
      <style:table-properties style:rel-width="100" table:align="center"/>
    </style:style>
    <style:style style:name="fba6e5.0" style:family="table-column">
      <style:table-column-properties style:column-width="11.47cm"/>
    </style:style>
    <style:style style:name="fba6e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0:25:28.000</dc:date>
    <meta:generator>PHPWord</meta:generator>
    <meta:initial-creator/>
    <meta:creation-date>2026-08-24T00:25:28.000</meta:creation-date>
    <meta:keyword/>
    <meta:user-defined meta:name="Category"/>
    <meta:user-defined meta:name="Company"/>
    <meta:user-defined meta:name="Manager"/>
  </office:meta>
</office:document-meta>
</file>