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6137c" style:family="table">
      <style:table-properties style:rel-width="100" table:align="center"/>
    </style:style>
    <style:style style:name="96137c.0" style:family="table-column">
      <style:table-column-properties style:column-width="9.70cm"/>
    </style:style>
    <style:style style:name="96137c.1" style:family="table-column">
      <style:table-column-properties style:column-width="7.94cm"/>
    </style:style>
    <style:style style:name="985b51" style:family="table">
      <style:table-properties style:rel-width="100" table:align="center"/>
    </style:style>
    <style:style style:name="985b51.0" style:family="table-column">
      <style:table-column-properties style:column-width="17.64cm"/>
    </style:style>
    <style:style style:name="649d90" style:family="table">
      <style:table-properties style:rel-width="100" table:align="center"/>
    </style:style>
    <style:style style:name="649d90.0" style:family="table-column">
      <style:table-column-properties style:column-width="11.47cm"/>
    </style:style>
    <style:style style:name="649d9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6137c" table:style-name="96137c">
          <table:table-column table:style-name="96137c.0"/>
          <table:table-column table:style-name="96137c.1"/>
          <table:table-row>
            <table:table-cell office:value-type="string">
              <text:p text:style-name="IM1"><draw:frame draw:style-name="fr1" draw:name="cc32a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85b51" table:style-name="985b51">
          <table:table-column table:style-name="985b5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81</text:span></text:p>
        <text:p text:style-name="P3_InstBodyJustified"><text:span text:style-name="T3">Ano 1981 · Data 28/09/1981 · Status EM VIGOR</text:span></text:p>
        <text:p text:style-name="P4_InstBodyJustified"><text:span text:style-name="T4">Ementa: RECURSO INTERPOSTO CONTRA ATO DA PRESIDÊNCIA DA CÂMARA MUNICIPAL,NA TRAMITAÇÃO DO PROJETO DE LEI Nº 42/81.</text:span></text:p>
        <text:p text:style-name="P5_InstBodyJustified"><text:span text:style-name="T5">RESOLUÇÃO Nº 9, DE 28 DE SETEMBRO DE 1981</text:span></text:p>
        <text:p text:style-name="P6_InstBodyJustified"><text:span text:style-name="T6">(RECURSO INTERPOSTO CONTRA ATO DA PRESIDÊNCIA DA CÂMARA MUNICIPAL,NA TRAMITAÇÃO DO PROJETO DE LEI Nº 42/8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81, oferecido pela Comissão de Justiça e Redação, que se refere ao processo nº 313 de 1981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/text:span><text:span text:style-name="T13"><text:s/>Fica Denegado o recurso na 1/81, interposto contra ato da Presidência da Câmara Municipal, na tramitação do projeto de lei nº 42/81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Sala das Sessões, “Dr. Octávio Viscardi”, aos 28 de setembro de 1981.</text:span></text:p>
        <text:p text:style-name="P24"><text:span text:style-name="T17">Prof. Ederval Antonio Gregório</text:span></text:p>
        <text:p text:style-name="P26"><text:span text:style-name="T18">Presidente</text:span></text:p>
        <text:p text:style-name="P28"><text:span text:style-name="T19">Publicada e registrada na Secretaria Administrativa da Câmara Municipal de Votuporanga, aos 28 de setembro de 1981.</text:span></text:p>
        <text:p text:style-name="P30"><text:span text:style-name="T20">Hugo Xavier da Silva</text:span></text:p>
        <text:p text:style-name="P32"><text:span text:style-name="T21">Chefe de Gabinete</text:span></text:p>
        <text:p text:style-name="Standard"/>
        <table:table table:name="649d90" table:style-name="649d90">
          <table:table-column table:style-name="649d90.0"/>
          <table:table-column table:style-name="649d9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8</text:span></text:p>
            </table:table-cell>
            <table:table-cell office:value-type="string">
              <text:p><text:span>Gerado em 23/08/2026 22:1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6137c" style:family="table">
      <style:table-properties style:rel-width="100" table:align="center"/>
    </style:style>
    <style:style style:name="96137c.0" style:family="table-column">
      <style:table-column-properties style:column-width="9.70cm"/>
    </style:style>
    <style:style style:name="96137c.1" style:family="table-column">
      <style:table-column-properties style:column-width="7.94cm"/>
    </style:style>
    <style:style style:name="985b51" style:family="table">
      <style:table-properties style:rel-width="100" table:align="center"/>
    </style:style>
    <style:style style:name="985b51.0" style:family="table-column">
      <style:table-column-properties style:column-width="17.64cm"/>
    </style:style>
    <style:style style:name="649d90" style:family="table">
      <style:table-properties style:rel-width="100" table:align="center"/>
    </style:style>
    <style:style style:name="649d90.0" style:family="table-column">
      <style:table-column-properties style:column-width="11.47cm"/>
    </style:style>
    <style:style style:name="649d9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1:17:38.000</dc:date>
    <meta:generator>PHPWord</meta:generator>
    <meta:initial-creator/>
    <meta:creation-date>2026-08-24T01:17:38.000</meta:creation-date>
    <meta:keyword/>
    <meta:user-defined meta:name="Category"/>
    <meta:user-defined meta:name="Company"/>
    <meta:user-defined meta:name="Manager"/>
  </office:meta>
</office:document-meta>
</file>