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eea8c" style:family="table">
      <style:table-properties style:rel-width="100" table:align="center"/>
    </style:style>
    <style:style style:name="feea8c.0" style:family="table-column">
      <style:table-column-properties style:column-width="9.70cm"/>
    </style:style>
    <style:style style:name="feea8c.1" style:family="table-column">
      <style:table-column-properties style:column-width="7.94cm"/>
    </style:style>
    <style:style style:name="51d53f" style:family="table">
      <style:table-properties style:rel-width="100" table:align="center"/>
    </style:style>
    <style:style style:name="51d53f.0" style:family="table-column">
      <style:table-column-properties style:column-width="17.64cm"/>
    </style:style>
    <style:style style:name="6093d1" style:family="table">
      <style:table-properties style:rel-width="100" table:align="center"/>
    </style:style>
    <style:style style:name="6093d1.0" style:family="table-column">
      <style:table-column-properties style:column-width="11.47cm"/>
    </style:style>
    <style:style style:name="6093d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eea8c" table:style-name="feea8c">
          <table:table-column table:style-name="feea8c.0"/>
          <table:table-column table:style-name="feea8c.1"/>
          <table:table-row>
            <table:table-cell office:value-type="string">
              <text:p text:style-name="IM1"><draw:frame draw:style-name="fr1" draw:name="7957a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1d53f" table:style-name="51d53f">
          <table:table-column table:style-name="51d53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1</text:span></text:p>
        <text:p text:style-name="P3_InstBodyJustified"><text:span text:style-name="T3">Ano 1981 · Data 17/01/1981 · Status EM VIGOR</text:span></text:p>
        <text:p text:style-name="P4_InstBodyJustified"><text:span text:style-name="T4">Ementa: DISPÕE SOBRE ALTERAÇÃO DO ARTIGO 11º E OUTROS, DO REGIMENTO INTERNO.</text:span></text:p>
        <text:p text:style-name="P5_InstBodyJustified"><text:span text:style-name="T5">RESOLUÇÃO Nº 1, DE 17 DE JANEIRO DE 1981</text:span></text:p>
        <text:p text:style-name="P6_InstBodyJustified"><text:span text:style-name="T6">(DISPÕE SOBRE ALTERAÇÃO DO ARTIGO 11º E OUTROS, DO REGIMENTO INTERN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2/80, que se refere ao processo nº 460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rtigo 11, da<text:s/></text:span><text:a xlink:type="simple" xlink:href="http://www.leinasnuvens.com.br/legislacao/SP/votuporanga/resolucao/1975/maio/975.php">Resolução nº 9/75, de 26/05/1975</text:a><text:span text:style-name="T14">, Regimento Interno, passa a vigorar com a seguinte redação:</text:span></text:p>
        <text:p text:style-name="P20"><text:span text:style-name="T15">“Art. 11.</text:span><text:span text:style-name="T16"><text:s/>Para suprir a falta ou impedimento do Presidente e dos Secretários, em Plenário, haverá um 1º Vice-Presidente e um 2º Vice-Presidente, e ainda, um 3º Secretário, eleitos juntamente com os membros da Mesa. Nas ausências, as substituições serão sucessivas.</text:span><text:span text:style-name="T17">”</text:span></text:p>
        <text:p text:style-name="P24"><text:span text:style-name="T18">Art. 2º<text:s/></text:span><text:span text:style-name="T19">No parágrafo 2º, do artigo 11, e demais do Regimento Interno, onde se lê: “Vice-Presidente.....”, leia-se: “1º Vice-Presidente…..”.</text:span></text:p>
        <text:p text:style-name="P27"><text:span text:style-name="T20">Art. 3º</text:span><text:span text:style-name="T21"><text:s/>Esta resolução entrará em vigor no dia 1º de fevereiro de 1981, revogando-se as disposições em contrário.</text:span></text:p>
        <text:p text:style-name="P30"><text:span text:style-name="T22">Sala das Sessões, “Dr. Octávio Viscardi”, aos 17 de janeiro de 1981.</text:span></text:p>
        <text:p text:style-name="P32"><text:span text:style-name="T23">Octaviano Nogueira</text:span></text:p>
        <text:p text:style-name="P34"><text:span text:style-name="T24">Presidente</text:span></text:p>
        <text:p text:style-name="P36"><text:span text:style-name="T25">Publicada e registrada na Secretaria Administrativa da Câmara Municipal de Votuporanga, aos 17 de janeiro de 1981.</text:span></text:p>
        <text:p text:style-name="P38"><text:span text:style-name="T26">Hugo Xavier da Silva</text:span></text:p>
        <text:p text:style-name="P40"><text:span text:style-name="T27">Chefe de Gabinete</text:span></text:p>
        <text:p text:style-name="Standard"/>
        <table:table table:name="6093d1" table:style-name="6093d1">
          <table:table-column table:style-name="6093d1.0"/>
          <table:table-column table:style-name="6093d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1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eea8c" style:family="table">
      <style:table-properties style:rel-width="100" table:align="center"/>
    </style:style>
    <style:style style:name="feea8c.0" style:family="table-column">
      <style:table-column-properties style:column-width="9.70cm"/>
    </style:style>
    <style:style style:name="feea8c.1" style:family="table-column">
      <style:table-column-properties style:column-width="7.94cm"/>
    </style:style>
    <style:style style:name="51d53f" style:family="table">
      <style:table-properties style:rel-width="100" table:align="center"/>
    </style:style>
    <style:style style:name="51d53f.0" style:family="table-column">
      <style:table-column-properties style:column-width="17.64cm"/>
    </style:style>
    <style:style style:name="6093d1" style:family="table">
      <style:table-properties style:rel-width="100" table:align="center"/>
    </style:style>
    <style:style style:name="6093d1.0" style:family="table-column">
      <style:table-column-properties style:column-width="11.47cm"/>
    </style:style>
    <style:style style:name="6093d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12.000</dc:date>
    <meta:generator>PHPWord</meta:generator>
    <meta:initial-creator/>
    <meta:creation-date>2026-08-18T23:38:12.000</meta:creation-date>
    <meta:keyword/>
    <meta:user-defined meta:name="Category"/>
    <meta:user-defined meta:name="Company"/>
    <meta:user-defined meta:name="Manager"/>
  </office:meta>
</office:document-meta>
</file>