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563e1" style:family="table">
      <style:table-properties style:rel-width="100" table:align="center"/>
    </style:style>
    <style:style style:name="e563e1.0" style:family="table-column">
      <style:table-column-properties style:column-width="9.70cm"/>
    </style:style>
    <style:style style:name="e563e1.1" style:family="table-column">
      <style:table-column-properties style:column-width="7.94cm"/>
    </style:style>
    <style:style style:name="4a0a23" style:family="table">
      <style:table-properties style:rel-width="100" table:align="center"/>
    </style:style>
    <style:style style:name="4a0a23.0" style:family="table-column">
      <style:table-column-properties style:column-width="17.64cm"/>
    </style:style>
    <style:style style:name="9d533b" style:family="table">
      <style:table-properties style:rel-width="100" table:align="center"/>
    </style:style>
    <style:style style:name="9d533b.0" style:family="table-column">
      <style:table-column-properties style:column-width="11.47cm"/>
    </style:style>
    <style:style style:name="9d533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563e1" table:style-name="e563e1">
          <table:table-column table:style-name="e563e1.0"/>
          <table:table-column table:style-name="e563e1.1"/>
          <table:table-row>
            <table:table-cell office:value-type="string">
              <text:p text:style-name="IM1"><draw:frame draw:style-name="fr1" draw:name="2d52d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a0a23" table:style-name="4a0a23">
          <table:table-column table:style-name="4a0a2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80</text:span></text:p>
        <text:p text:style-name="P3_InstBodyJustified"><text:span text:style-name="T3">Ano 1980 · Data 01/12/1980 · Status EM VIGOR</text:span></text:p>
        <text:p text:style-name="P4_InstBodyJustified"><text:span text:style-name="T4">Ementa: DISPÕE SOBRE ALTERAÇÃO DOS ARTIGOS 117º E 118º, DO REGIMENTO INTERNO E INSTITUI O USO DA PALAVRA PARA ASSUNTOS RELEVANTES.</text:span></text:p>
        <text:p text:style-name="P5_InstBodyJustified"><text:span text:style-name="T5">RESOLUÇÃO Nº 10, DE 1 DE DEZEMBRO DE 1980</text:span></text:p>
        <text:p text:style-name="P6_InstBodyJustified"><text:span text:style-name="T6">(DISPÕE SOBRE ALTERAÇÃO DOS ARTIGOS 117º E 118º, DO REGIMENTO INTERNO E INSTITUI O USO DA PALAVRA PARA ASSUNTOS RELEVANT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1/80, que se refere ao processo nº 450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rtigo 117, do Regimento Interno, passará a ter a seguinte redação:</text:span></text:p>
        <text:p text:style-name="P19"><text:span text:style-name="T14">“Art. 117.<text:s/></text:span><text:span text:style-name="T15">Não havendo mais matéria sujeita à deliberação do Plenário, na Ordem do Dia, o Presidente anunciará, sumariamente, a pauta dos trabalhos da próxima sessão, concedendo, em seguida, a palavra para Explicação Pessoal e posteriormente, Comunicações de Interesse Público ou relevante, com divisão do tempo restante.</text:span><text:span text:style-name="T16">”</text:span></text:p>
        <text:p text:style-name="P23"><text:span text:style-name="T17">Art. 2º<text:s/></text:span><text:span text:style-name="T18">O artigo 118, vigorará com as seguintes alterações:</text:span></text:p>
        <text:p text:style-name="P26"><text:span text:style-name="T19">“Art. 118. .….</text:span></text:p>
        <text:p text:style-name="P28"><text:span text:style-name="T20">§ 3º<text:s/></text:span><text:span text:style-name="T21">Não havendo mais oradores para falar em Explicação Pessoal e em Comunicações de Interesse Público ou Relevante, o Presidente declarará encerrada a sessão, mesmo que antes do prazo regimental de encerramento. A sessão não poderá ser prorrogada para uso da palavra em Explicação Pessoal ou Comunicações de Interesse Público ou Relevante.</text:span></text:p>
        <text:p text:style-name="P31"><text:span text:style-name="T22">§ 4º<text:s/></text:span><text:span text:style-name="T23">A inscrição para efetuar Comunicações por Interesse Público ou Relevante, será solicita durante a sessão, sendo permitido apartes e tendo início somente depois de encerrada a Explicação Pessoal.</text:span><text:span text:style-name="T24">”</text:span></text:p>
        <text:p text:style-name="P35"><text:span text:style-name="T25">Art. 3º<text:s/></text:span><text:span text:style-name="T26">Esta resolução entrará em vigor na data de sua publicação, revogadas as disposições em contrário.</text:span></text:p>
        <text:p text:style-name="P38"><text:span text:style-name="T27">Sala das Sessões, “Dr. Octávio Viscardi”, ao 1º de dezembro de 1980.</text:span></text:p>
        <text:p text:style-name="P40"><text:span text:style-name="T28">Octaviano Nogueira</text:span></text:p>
        <text:p text:style-name="P42"><text:span text:style-name="T29">Presidente</text:span></text:p>
        <text:p text:style-name="P44"><text:span text:style-name="T30">Publicada e registrada na Secretaria Administrativa da Câmara Municipal de Votuporanga, ao 1º de dezembro de 1980.</text:span></text:p>
        <text:p text:style-name="P46"><text:span text:style-name="T31">Hugo Xavier da Silva</text:span></text:p>
        <text:p text:style-name="P48"><text:span text:style-name="T32">Chefe de Gabinete</text:span></text:p>
        <text:p text:style-name="Standard"/>
        <table:table table:name="9d533b" table:style-name="9d533b">
          <table:table-column table:style-name="9d533b.0"/>
          <table:table-column table:style-name="9d533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9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563e1" style:family="table">
      <style:table-properties style:rel-width="100" table:align="center"/>
    </style:style>
    <style:style style:name="e563e1.0" style:family="table-column">
      <style:table-column-properties style:column-width="9.70cm"/>
    </style:style>
    <style:style style:name="e563e1.1" style:family="table-column">
      <style:table-column-properties style:column-width="7.94cm"/>
    </style:style>
    <style:style style:name="4a0a23" style:family="table">
      <style:table-properties style:rel-width="100" table:align="center"/>
    </style:style>
    <style:style style:name="4a0a23.0" style:family="table-column">
      <style:table-column-properties style:column-width="17.64cm"/>
    </style:style>
    <style:style style:name="9d533b" style:family="table">
      <style:table-properties style:rel-width="100" table:align="center"/>
    </style:style>
    <style:style style:name="9d533b.0" style:family="table-column">
      <style:table-column-properties style:column-width="11.47cm"/>
    </style:style>
    <style:style style:name="9d533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3.000</dc:date>
    <meta:generator>PHPWord</meta:generator>
    <meta:initial-creator/>
    <meta:creation-date>2026-08-20T12:12:33.000</meta:creation-date>
    <meta:keyword/>
    <meta:user-defined meta:name="Category"/>
    <meta:user-defined meta:name="Company"/>
    <meta:user-defined meta:name="Manager"/>
  </office:meta>
</office:document-meta>
</file>