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6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4d91e" style:family="table">
      <style:table-properties style:rel-width="100" table:align="center"/>
    </style:style>
    <style:style style:name="04d91e.0" style:family="table-column">
      <style:table-column-properties style:column-width="9.70cm"/>
    </style:style>
    <style:style style:name="04d91e.1" style:family="table-column">
      <style:table-column-properties style:column-width="7.94cm"/>
    </style:style>
    <style:style style:name="e78be2" style:family="table">
      <style:table-properties style:rel-width="100" table:align="center"/>
    </style:style>
    <style:style style:name="e78be2.0" style:family="table-column">
      <style:table-column-properties style:column-width="17.64cm"/>
    </style:style>
    <style:style style:name="b13e72" style:family="table">
      <style:table-properties style:rel-width="100" table:align="center"/>
    </style:style>
    <style:style style:name="b13e72.0" style:family="table-column">
      <style:table-column-properties style:column-width="11.47cm"/>
    </style:style>
    <style:style style:name="b13e7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4d91e" table:style-name="04d91e">
          <table:table-column table:style-name="04d91e.0"/>
          <table:table-column table:style-name="04d91e.1"/>
          <table:table-row>
            <table:table-cell office:value-type="string">
              <text:p text:style-name="IM1"><draw:frame draw:style-name="fr1" draw:name="a1786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78be2" table:style-name="e78be2">
          <table:table-column table:style-name="e78be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80</text:span></text:p>
        <text:p text:style-name="P3_InstBodyJustified"><text:span text:style-name="T3">Ano 1980 · Data 25/08/1980 · Status EM VIGOR</text:span></text:p>
        <text:p text:style-name="P4_InstBodyJustified"><text:span text:style-name="T4">Ementa: DISPÕE SOBRE APROVAÇÃO DO<text:s text:c="2"/>ORÇAMENTO PROGRAMA DA CÂMARA MUNICIPAL DE VOTUPORANGA, PARA O EXERCÍCIO DE 1981.</text:span></text:p>
        <text:p text:style-name="P5_InstBodyJustified"><text:span text:style-name="T5">RESOLUÇÃO Nº 8, DE 25 DE AGOSTO DE 1980</text:span></text:p>
        <text:p text:style-name="P6_InstBodyJustified"><text:span text:style-name="T6">(DISPÕE SOBRE APROVAÇÃO DO<text:s text:c="2"/>ORÇAMENTO PROGRAMA DA CÂMARA MUNICIPAL DE VOTUPORANGA, PARA O EXERCÍCIO DE 198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80, que se refere ao processo nº 327 de 1980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provado o orçamento programa da Câmara Municipal de Votuporanga, para o ano de</text:span><text:span text:style-name="T14"><text:s/></text:span><text:span text:style-name="T15">1981, fixando as despesas na importância de Cr$ 6.820.000,00 (seis</text:span><text:span text:style-name="T16"><text:s/></text:span><text:span text:style-name="T17">milhões, oitocentos e vinte mil cruzeiros).</text:span></text:p>
        <text:p text:style-name="P23"><text:span text:style-name="T18">Parágrafo único.<text:s/></text:span><text:span text:style-name="T19">Referido orçamento programa, constante dos documentos nºs 01 a 14, será incluído no orçamento geral do município, para o exercício de 1981, a ser remetido ao Legislativo.</text:span></text:p>
        <text:p text:style-name="P26"><text:span text:style-name="T20">Art. 2º<text:s/></text:span><text:span text:style-name="T21">Esta resolução entrará em vigor na data de sua publicação, revogadas as disposições em contrário.</text:span></text:p>
        <text:p text:style-name="P29"><text:span text:style-name="T22">Sala das Sessões, “Dr. Octávio Viscardi”, aos 25 de agosto de 1980.</text:span></text:p>
        <text:p text:style-name="P31"><text:span text:style-name="T23">Octaviano Nogueira</text:span></text:p>
        <text:p text:style-name="P33"><text:span text:style-name="T24">Presidente</text:span></text:p>
        <text:p text:style-name="P35"><text:span text:style-name="T25">Publicada e registrada na Secretaria Administrativa da Câmara Municipal de Votuporanga, aos 25 de agosto de 1980.</text:span></text:p>
        <text:p text:style-name="P37"><text:span text:style-name="T26">Hugo Xavier da Silva</text:span></text:p>
        <text:p text:style-name="P39"><text:span text:style-name="T27">Chefe de Gabinete</text:span></text:p>
        <text:p text:style-name="Standard"/>
        <table:table table:name="b13e72" table:style-name="b13e72">
          <table:table-column table:style-name="b13e72.0"/>
          <table:table-column table:style-name="b13e7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58</text:span></text:p>
            </table:table-cell>
            <table:table-cell office:value-type="string">
              <text:p><text:span>Gerado em 23/08/2026 18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4d91e" style:family="table">
      <style:table-properties style:rel-width="100" table:align="center"/>
    </style:style>
    <style:style style:name="04d91e.0" style:family="table-column">
      <style:table-column-properties style:column-width="9.70cm"/>
    </style:style>
    <style:style style:name="04d91e.1" style:family="table-column">
      <style:table-column-properties style:column-width="7.94cm"/>
    </style:style>
    <style:style style:name="e78be2" style:family="table">
      <style:table-properties style:rel-width="100" table:align="center"/>
    </style:style>
    <style:style style:name="e78be2.0" style:family="table-column">
      <style:table-column-properties style:column-width="17.64cm"/>
    </style:style>
    <style:style style:name="b13e72" style:family="table">
      <style:table-properties style:rel-width="100" table:align="center"/>
    </style:style>
    <style:style style:name="b13e72.0" style:family="table-column">
      <style:table-column-properties style:column-width="11.47cm"/>
    </style:style>
    <style:style style:name="b13e7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1:43:07.000</dc:date>
    <meta:generator>PHPWord</meta:generator>
    <meta:initial-creator/>
    <meta:creation-date>2026-08-23T21:43:07.000</meta:creation-date>
    <meta:keyword/>
    <meta:user-defined meta:name="Category"/>
    <meta:user-defined meta:name="Company"/>
    <meta:user-defined meta:name="Manager"/>
  </office:meta>
</office:document-meta>
</file>