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ead3b" style:family="table">
      <style:table-properties style:rel-width="100" table:align="center"/>
    </style:style>
    <style:style style:name="9ead3b.0" style:family="table-column">
      <style:table-column-properties style:column-width="9.70cm"/>
    </style:style>
    <style:style style:name="9ead3b.1" style:family="table-column">
      <style:table-column-properties style:column-width="7.94cm"/>
    </style:style>
    <style:style style:name="16b524" style:family="table">
      <style:table-properties style:rel-width="100" table:align="center"/>
    </style:style>
    <style:style style:name="16b524.0" style:family="table-column">
      <style:table-column-properties style:column-width="17.64cm"/>
    </style:style>
    <style:style style:name="7ae042" style:family="table">
      <style:table-properties style:rel-width="100" table:align="center"/>
    </style:style>
    <style:style style:name="7ae042.0" style:family="table-column">
      <style:table-column-properties style:column-width="11.47cm"/>
    </style:style>
    <style:style style:name="7ae04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ead3b" table:style-name="9ead3b">
          <table:table-column table:style-name="9ead3b.0"/>
          <table:table-column table:style-name="9ead3b.1"/>
          <table:table-row>
            <table:table-cell office:value-type="string">
              <text:p text:style-name="IM1"><draw:frame draw:style-name="fr1" draw:name="515d64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6b524" table:style-name="16b524">
          <table:table-column table:style-name="16b52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6/1980</text:span></text:p>
        <text:p text:style-name="P3_InstBodyJustified"><text:span text:style-name="T3">Ano 1980 · Data 16/06/1980 · Status EM VIGOR</text:span></text:p>
        <text:p text:style-name="P4_InstBodyJustified"><text:span text:style-name="T4">Ementa: DISPÕE SOBRE ALTERAÇÃO DO §3º, DO ARTIGO 114, DO REGIMENTO INTERNO.</text:span></text:p>
        <text:p text:style-name="P5_InstBodyJustified"><text:span text:style-name="T5">RESOLUÇÃO Nº 6, DE 16 DE JUNHO DE 1980</text:span></text:p>
        <text:p text:style-name="P6_InstBodyJustified"><text:span text:style-name="T6">(DISPÕE SOBRE ALTERAÇÃO DO §3º, DO ARTIGO 114, DO REGIMENTO INTERN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7/80, que se refere ao processo nº 181 de 1980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O parágrafo 3º, do artigo 114, do Regimento Interno, passa a vigorar com a seguinte redação:</text:span></text:p>
        <text:p text:style-name="P19"><text:span text:style-name="T14">“§ 3º<text:s/></text:span><text:span text:style-name="T15">Fica permitida a cessão parcial, de 5 (cinco) minutos, ou total, de 10 (dez) minutos, para o orador que ocupar a tribuna completar seu raciocínio, por outro vereador inscrito, na sequência.</text:span><text:span text:style-name="T16">”</text:span></text:p>
        <text:p text:style-name="P23"><text:span text:style-name="T17">Art. 2º</text:span><text:span text:style-name="T18"><text:s/>Esta resolução entrará em vigor na data de sua publicação, revogadas as disposições em contrário.</text:span></text:p>
        <text:p text:style-name="P26"><text:span text:style-name="T19"><text:s/></text:span></text:p>
        <text:p text:style-name="P28"><text:span text:style-name="T20">ala das Sessões, “Dr. Octávio Viscardi”, aos 16 de junho de 1980.</text:span></text:p>
        <text:p text:style-name="P30"><text:span text:style-name="T21">Octaviano Nogueira</text:span></text:p>
        <text:p text:style-name="P32"><text:span text:style-name="T22">Presidente</text:span></text:p>
        <text:p text:style-name="P34"><text:span text:style-name="T23">Publicada e registrada na Secretaria Administrativa da Câmara Municipal de Votuporanga, aos 16 de junho de 1980.</text:span></text:p>
        <text:p text:style-name="P36"><text:span text:style-name="T24">Hugo Xavier da Silva</text:span></text:p>
        <text:p text:style-name="P38"><text:span text:style-name="T25">Chefe de Gabinete</text:span></text:p>
        <text:p text:style-name="Standard"/>
        <table:table table:name="7ae042" table:style-name="7ae042">
          <table:table-column table:style-name="7ae042.0"/>
          <table:table-column table:style-name="7ae04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56</text:span></text:p>
            </table:table-cell>
            <table:table-cell office:value-type="string">
              <text:p><text:span>Gerado em 18/08/2026 06:3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ead3b" style:family="table">
      <style:table-properties style:rel-width="100" table:align="center"/>
    </style:style>
    <style:style style:name="9ead3b.0" style:family="table-column">
      <style:table-column-properties style:column-width="9.70cm"/>
    </style:style>
    <style:style style:name="9ead3b.1" style:family="table-column">
      <style:table-column-properties style:column-width="7.94cm"/>
    </style:style>
    <style:style style:name="16b524" style:family="table">
      <style:table-properties style:rel-width="100" table:align="center"/>
    </style:style>
    <style:style style:name="16b524.0" style:family="table-column">
      <style:table-column-properties style:column-width="17.64cm"/>
    </style:style>
    <style:style style:name="7ae042" style:family="table">
      <style:table-properties style:rel-width="100" table:align="center"/>
    </style:style>
    <style:style style:name="7ae042.0" style:family="table-column">
      <style:table-column-properties style:column-width="11.47cm"/>
    </style:style>
    <style:style style:name="7ae04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34:55.000</dc:date>
    <meta:generator>PHPWord</meta:generator>
    <meta:initial-creator/>
    <meta:creation-date>2026-08-18T09:34:55.000</meta:creation-date>
    <meta:keyword/>
    <meta:user-defined meta:name="Category"/>
    <meta:user-defined meta:name="Company"/>
    <meta:user-defined meta:name="Manager"/>
  </office:meta>
</office:document-meta>
</file>