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a02ec" style:family="table">
      <style:table-properties style:rel-width="100" table:align="center"/>
    </style:style>
    <style:style style:name="aa02ec.0" style:family="table-column">
      <style:table-column-properties style:column-width="9.70cm"/>
    </style:style>
    <style:style style:name="aa02ec.1" style:family="table-column">
      <style:table-column-properties style:column-width="7.94cm"/>
    </style:style>
    <style:style style:name="481234" style:family="table">
      <style:table-properties style:rel-width="100" table:align="center"/>
    </style:style>
    <style:style style:name="481234.0" style:family="table-column">
      <style:table-column-properties style:column-width="17.64cm"/>
    </style:style>
    <style:style style:name="b18c85" style:family="table">
      <style:table-properties style:rel-width="100" table:align="center"/>
    </style:style>
    <style:style style:name="b18c85.0" style:family="table-column">
      <style:table-column-properties style:column-width="11.47cm"/>
    </style:style>
    <style:style style:name="b18c8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a02ec" table:style-name="aa02ec">
          <table:table-column table:style-name="aa02ec.0"/>
          <table:table-column table:style-name="aa02ec.1"/>
          <table:table-row>
            <table:table-cell office:value-type="string">
              <text:p text:style-name="IM1"><draw:frame draw:style-name="fr1" draw:name="28599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81234" table:style-name="481234">
          <table:table-column table:style-name="48123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80</text:span></text:p>
        <text:p text:style-name="P3_InstBodyJustified"><text:span text:style-name="T3">Ano 1980 · Data 25/02/1980 · Status EM VIGOR</text:span></text:p>
        <text:p text:style-name="P4_InstBodyJustified"><text:span text:style-name="T4">Ementa: DISPÕE SOBRE AUTORIZAÇÃO PARA BEM INSERVIVEL.</text:span></text:p>
        <text:p text:style-name="P5_InstBodyJustified"><text:span text:style-name="T5">RESOLUÇÃO Nº 2, DE 25 DE FEVEREIRO DE 1980</text:span></text:p>
        <text:p text:style-name="P6_InstBodyJustified"><text:span text:style-name="T6">(DISPÕE SOBRE AUTORIZAÇÃO PARA BEM INSERVIVE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80, que se refere ao processo nº 26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</text:span><text:span text:style-name="T14"><text:s/></text:span><text:span text:style-name="T15">da Câmara Municipal, autorizada a doar a “Sociedade Espírita Beneficente Dr. Adolfo Bezerra de Menezes”</text:span><text:span text:style-name="T16">,<text:s/></text:span><text:span text:style-name="T17">desta</text:span><text:span text:style-name="T18"><text:s/></text:span><text:span text:style-name="T19">cidade, um mimeógrafo manual, marca Gestetner 120, em regular estado de conservação e em desuso, existente na Secretaria Administrativa da Edilidade.</text:span></text:p>
        <text:p text:style-name="P25"><text:span text:style-name="T20">Art. 2º</text:span><text:span text:style-name="T21"><text:s/>Esta resolução entrará em vigor na data de sua publicação, revogadas as disposições em contrário.</text:span></text:p>
        <text:p text:style-name="P28"><text:span text:style-name="T22">Sala das Sessões, “Dr. Octávio Viscardi”, aos 25 de fevereiro de 1980.</text:span></text:p>
        <text:p text:style-name="P30"><text:span text:style-name="T23">Octaviano Nogueira</text:span></text:p>
        <text:p text:style-name="P32"><text:span text:style-name="T24">Presidente</text:span></text:p>
        <text:p text:style-name="P34"><text:span text:style-name="T25">Publicada e registrada na Secretaria Administrativa da Câmara Municipal de Votuporanga, aos 25 de fevereiro de 1980.</text:span></text:p>
        <text:p text:style-name="P36"><text:span text:style-name="T26">Hugo Xavier da Silva</text:span></text:p>
        <text:p text:style-name="P38"><text:span text:style-name="T27">Chefe de Gabinete</text:span></text:p>
        <text:p text:style-name="Standard"/>
        <table:table table:name="b18c85" table:style-name="b18c85">
          <table:table-column table:style-name="b18c85.0"/>
          <table:table-column table:style-name="b18c8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3</text:span></text:p>
            </table:table-cell>
            <table:table-cell office:value-type="string">
              <text:p><text:span>Gerado em 23/08/2026 17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a02ec" style:family="table">
      <style:table-properties style:rel-width="100" table:align="center"/>
    </style:style>
    <style:style style:name="aa02ec.0" style:family="table-column">
      <style:table-column-properties style:column-width="9.70cm"/>
    </style:style>
    <style:style style:name="aa02ec.1" style:family="table-column">
      <style:table-column-properties style:column-width="7.94cm"/>
    </style:style>
    <style:style style:name="481234" style:family="table">
      <style:table-properties style:rel-width="100" table:align="center"/>
    </style:style>
    <style:style style:name="481234.0" style:family="table-column">
      <style:table-column-properties style:column-width="17.64cm"/>
    </style:style>
    <style:style style:name="b18c85" style:family="table">
      <style:table-properties style:rel-width="100" table:align="center"/>
    </style:style>
    <style:style style:name="b18c85.0" style:family="table-column">
      <style:table-column-properties style:column-width="11.47cm"/>
    </style:style>
    <style:style style:name="b18c8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4:19.000</dc:date>
    <meta:generator>PHPWord</meta:generator>
    <meta:initial-creator/>
    <meta:creation-date>2026-08-23T20:54:19.000</meta:creation-date>
    <meta:keyword/>
    <meta:user-defined meta:name="Category"/>
    <meta:user-defined meta:name="Company"/>
    <meta:user-defined meta:name="Manager"/>
  </office:meta>
</office:document-meta>
</file>