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2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30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4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36" style:family="text">
      <style:text-properties style:font-name="Arial" style:font-name-complex="Arial" fo:font-weight="bold" style:font-weight-asian="bold"/>
    </style:style>
    <style:style style:name="P47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weight="bold" style:font-weight-asian="bold"/>
    </style:style>
    <style:style style:name="P50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40" style:family="text">
      <style:text-properties style:font-name="Arial" style:font-name-complex="Arial" fo:font-weight="bold" style:font-weight-asian="bold"/>
    </style:style>
    <style:style style:name="P52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both"/>
    </style:style>
    <style:style style:name="T42" style:family="text">
      <style:text-properties style:font-name="Arial" style:font-name-complex="Arial" fo:font-weight="bold" style:font-weight-asian="bold"/>
    </style:style>
    <style:style style:name="P55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T44" style:family="text">
      <style:text-properties style:font-name="Arial" style:font-name-complex="Arial" fo:font-weight="bold" style:font-weight-asian="bold"/>
    </style:style>
    <style:style style:name="P57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46" style:family="text">
      <style:text-properties style:font-name="Arial" style:font-name-complex="Arial" fo:font-weight="bold" style:font-weight-asian="bold"/>
    </style:style>
    <style:style style:name="P60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8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T50" style:family="text">
      <style:text-properties style:font-name="Arial" style:font-name-complex="Arial" fo:font-weight="bold" style:font-weight-asian="bold"/>
    </style:style>
    <style:style style:name="P65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both"/>
    </style:style>
    <style:style style:name="T52" style:family="text">
      <style:text-properties style:font-name="Arial" style:font-name-complex="Arial" fo:font-weight="bold" style:font-weight-asian="bold"/>
    </style:style>
    <style:style style:name="P68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center"/>
    </style:style>
    <style:style style:name="T54" style:family="text">
      <style:text-properties style:font-name="Arial" style:font-name-complex="Arial" fo:font-style="italic" style:font-style-asian="italic" style:font-style-complex="italic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center"/>
    </style:style>
    <style:style style:name="T5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center"/>
    </style:style>
    <style:style style:name="T56" style:family="text">
      <style:text-properties style:font-name="Arial" style:font-name-complex="Arial" fo:font-style="italic" style:font-style-asian="italic" style:font-style-complex="italic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both"/>
    </style:style>
    <style:style style:name="T57" style:family="text">
      <style:text-properties style:font-name="Arial" style:font-name-complex="Arial" fo:font-style="italic" style:font-style-asian="italic" style:font-style-complex="italic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center"/>
    </style:style>
    <style:style style:name="T5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center"/>
    </style:style>
    <style:style style:name="T59" style:family="text">
      <style:text-properties style:font-name="Arial" style:font-name-complex="Arial" fo:font-style="italic" style:font-style-asian="italic" style:font-style-complex="italic"/>
    </style:style>
    <style:style style:name="P8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7009a" style:family="table">
      <style:table-properties style:rel-width="100" table:align="center"/>
    </style:style>
    <style:style style:name="d7009a.0" style:family="table-column">
      <style:table-column-properties style:column-width="9.70cm"/>
    </style:style>
    <style:style style:name="d7009a.1" style:family="table-column">
      <style:table-column-properties style:column-width="7.94cm"/>
    </style:style>
    <style:style style:name="434b20" style:family="table">
      <style:table-properties style:rel-width="100" table:align="center"/>
    </style:style>
    <style:style style:name="434b20.0" style:family="table-column">
      <style:table-column-properties style:column-width="17.64cm"/>
    </style:style>
    <style:style style:name="bf60ed" style:family="table">
      <style:table-properties style:rel-width="100" table:align="center"/>
    </style:style>
    <style:style style:name="bf60ed.0" style:family="table-column">
      <style:table-column-properties style:column-width="11.47cm"/>
    </style:style>
    <style:style style:name="bf60e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7009a" table:style-name="d7009a">
          <table:table-column table:style-name="d7009a.0"/>
          <table:table-column table:style-name="d7009a.1"/>
          <table:table-row>
            <table:table-cell office:value-type="string">
              <text:p text:style-name="IM1"><draw:frame draw:style-name="fr1" draw:name="087cd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34b20" table:style-name="434b20">
          <table:table-column table:style-name="434b2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0</text:span></text:p>
        <text:p text:style-name="P3_InstBodyJustified"><text:span text:style-name="T3">Ano 1980 · Data 04/02/1980 · Status EM VIGOR</text:span></text:p>
        <text:p text:style-name="P4_InstBodyJustified"><text:span text:style-name="T4">Ementa: DISPÕE SOBRE A FIXAÇÃO DA REMUNERAÇÃO DOS SRS. VEREADORES PARA O ANO DE 1980</text:span></text:p>
        <text:p text:style-name="P5_InstBodyJustified"><text:span text:style-name="T5">RESOLUÇÃO Nº 1, DE 4 DE FEVEREIRO DE 1980</text:span></text:p>
        <text:p text:style-name="P6_InstBodyJustified"><text:span text:style-name="T6">(DISPÕE SOBRE A FIXAÇÃO DA REMUNERAÇÃO DOS SRS. VEREADORES PARA O ANO DE 1980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/80, que se refere ao processo nº 03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fixada, a partir de 1º de janeiro de 1980, a remuneração dos vereadores da Câmara Municipal de Votuporanga, observadas as disposições contidas na<text:s/></text:span><text:a xlink:type="simple" xlink:href="http://www.planalto.gov.br/ccivil_03/leis/lcp/lcp25.htm">Lei Complementar nº 25, de 02/07/75</text:a><text:span text:style-name="T14">, com as modificações da<text:s/></text:span><text:a xlink:type="simple" xlink:href="http://www.planalto.gov.br/ccivil_03/leis/lcp/Lcp38.htm">Lei Complementar nº 38, de 13/11/79</text:a><text:span text:style-name="T15">.</text:span></text:p>
        <text:p text:style-name="P21"><text:span text:style-name="T16">Art. 2º<text:s/></text:span><text:span text:style-name="T17">A remuneração, compreendendo o subsídio (parte fixa, parte variável e sessões</text:span><text:span text:style-name="T18"><text:s/></text:span><text:span text:style-name="T19">extraordinárias), a ajuda de custo, a ajuda de custo no recesso, o auxílio transporte, o auxílio moradia e o auxílio correspondência, corresponderá a 15% (quinze por cento) do que, a igual título, for pago aos deputados à Assembleia Legislativa deste Estado, conforme quadro demonstrativo anexo.</text:span></text:p>
        <text:p text:style-name="P26"><text:span text:style-name="T20">Art. 3º<text:s/></text:span><text:span text:style-name="T21">A remuneração será</text:span><text:span text:style-name="T22"><text:s/></text:span><text:span text:style-name="T23">atribuída mensalmente, salvo a ajuda de custo no recesso, cujo pagamento far-se-á de uma só vez e pelo valor anual.</text:span></text:p>
        <text:p text:style-name="P31"><text:span text:style-name="T24">Art. 4º<text:s/></text:span><text:span text:style-name="T25">A parte variável do subsídio será devida pelo comparecimento do vereador às sessões ordinárias e à participação nas votações.</text:span></text:p>
        <text:p text:style-name="P34"><text:span text:style-name="T26">Parágrafo único.<text:s/></text:span><text:span text:style-name="T27">o valor de cada sessão ordinária será obtido dividindo-se o total da parte variável pelo número das que forem programadas durante o mês.</text:span></text:p>
        <text:p text:style-name="P37"><text:span text:style-name="T28">Art. 5º<text:s/></text:span><text:span text:style-name="T29">As sessões extraordinárias serão remuneradas até</text:span><text:span text:style-name="T30">,<text:s/></text:span><text:span text:style-name="T31">no máximo, quatro por mês.</text:span></text:p>
        <text:p text:style-name="P42"><text:span text:style-name="T32">Parágrafo único.<text:s/></text:span><text:span text:style-name="T33">O valor de cada sessão</text:span><text:span text:style-name="T34"><text:s/></text:span><text:span text:style-name="T35">extraordinária será obtido dividindo-se por quatro a soma das oito sessões</text:span><text:span text:style-name="T36"><text:s/></text:span><text:span text:style-name="T37">devidas ao deputado estadual e aplicando-se o percentual previsto no artigo 2º desta Resolução.</text:span></text:p>
        <text:p text:style-name="P49"><text:span text:style-name="T38">Art. 6º<text:s/></text:span><text:span text:style-name="T39">A atualização em decorrência dos reajustes da remuneração dos deputados estaduais far-se-á</text:span><text:span text:style-name="T40"><text:s/></text:span><text:span text:style-name="T41">por Ato da Mesa.</text:span></text:p>
        <text:p text:style-name="P54"><text:span text:style-name="T42">Art. 7º<text:s/></text:span><text:span text:style-name="T43">As despesas decorrentes desta</text:span><text:span text:style-name="T44"><text:s/></text:span><text:span text:style-name="T45">Resolução correrão por conta de recursos orçamentários próprios, suplementados se necessário.</text:span></text:p>
        <text:p text:style-name="P59"><text:span text:style-name="T46">Art. 8º<text:s/></text:span><text:span text:style-name="T47">Fica assegurado aos srs. vereadores o direito da percepção da diferença da remuneração anterior a janeiro de 1980.</text:span></text:p>
        <text:p text:style-name="P62"><text:span text:style-name="T48">Art. 9º<text:s/></text:span><text:span text:style-name="T49">A presente Resolução entrará em vigor na data de sua publicação, retroagindo seus efeitos a partir de 1º</text:span><text:span text:style-name="T50"><text:s/></text:span><text:span text:style-name="T51">de janeiro de 1980.</text:span></text:p>
        <text:p text:style-name="P67"><text:span text:style-name="T52">Art. 10.<text:s/></text:span><text:span text:style-name="T53">Revogam-se as disposições em contrário.</text:span></text:p>
        <text:p text:style-name="P70"><text:span text:style-name="T54">Sala das Sessões, “Dr. Octávio Viscardi”, aos 04 de fevereiro de 1980.</text:span></text:p>
        <text:p text:style-name="P72"><text:span text:style-name="T55">Octaviano Nogueira</text:span></text:p>
        <text:p text:style-name="P74"><text:span text:style-name="T56">Presidente</text:span></text:p>
        <text:p text:style-name="P76"><text:span text:style-name="T57">Publicada e registrada na Secretaria Administrativa da Câmara Municipal de Votuporanga, aos 04 de fevereiro de 1980.</text:span></text:p>
        <text:p text:style-name="P78"><text:span text:style-name="T58">Hugo Xavier da Silva</text:span></text:p>
        <text:p text:style-name="P80"><text:span text:style-name="T59">Chefe de Gabinete</text:span></text:p>
        <text:p text:style-name="Standard"/>
        <table:table table:name="bf60ed" table:style-name="bf60ed">
          <table:table-column table:style-name="bf60ed.0"/>
          <table:table-column table:style-name="bf60e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2</text:span></text:p>
            </table:table-cell>
            <table:table-cell office:value-type="string">
              <text:p><text:span>Gerado em 23/08/2026 23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7009a" style:family="table">
      <style:table-properties style:rel-width="100" table:align="center"/>
    </style:style>
    <style:style style:name="d7009a.0" style:family="table-column">
      <style:table-column-properties style:column-width="9.70cm"/>
    </style:style>
    <style:style style:name="d7009a.1" style:family="table-column">
      <style:table-column-properties style:column-width="7.94cm"/>
    </style:style>
    <style:style style:name="434b20" style:family="table">
      <style:table-properties style:rel-width="100" table:align="center"/>
    </style:style>
    <style:style style:name="434b20.0" style:family="table-column">
      <style:table-column-properties style:column-width="17.64cm"/>
    </style:style>
    <style:style style:name="bf60ed" style:family="table">
      <style:table-properties style:rel-width="100" table:align="center"/>
    </style:style>
    <style:style style:name="bf60ed.0" style:family="table-column">
      <style:table-column-properties style:column-width="11.47cm"/>
    </style:style>
    <style:style style:name="bf60e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3:48.000</dc:date>
    <meta:generator>PHPWord</meta:generator>
    <meta:initial-creator/>
    <meta:creation-date>2026-08-24T02:03:48.000</meta:creation-date>
    <meta:keyword/>
    <meta:user-defined meta:name="Category"/>
    <meta:user-defined meta:name="Company"/>
    <meta:user-defined meta:name="Manager"/>
  </office:meta>
</office:document-meta>
</file>