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1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4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48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/>
    </style:style>
    <style:style style:name="P69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72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both"/>
    </style:style>
    <style:style style:name="T52" style:family="text">
      <style:text-properties style:font-name="Arial" style:font-name-complex="Arial" fo:font-weight="bold" style:font-weight-asian="bold"/>
    </style:style>
    <style:style style:name="P76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both"/>
    </style:style>
    <style:style style:name="T54" style:family="text">
      <style:text-properties style:font-name="Arial" style:font-name-complex="Arial" fo:font-weight="bold" style:font-weight-asian="bold"/>
    </style:style>
    <style:style style:name="P79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both"/>
    </style:style>
    <style:style style:name="T56" style:family="text">
      <style:text-properties style:font-name="Arial" style:font-name-complex="Arial" fo:font-weight="bold" style:font-weight-asian="bold"/>
    </style:style>
    <style:style style:name="P82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8" style:family="text">
      <style:text-properties style:font-name="Arial" style:font-name-complex="Arial" fo:font-weight="bold" style:font-weight-asian="bold"/>
    </style:style>
    <style:style style:name="P85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87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89" style:family="paragraph" style:parent-style-name="Normal">
      <style:paragraph-properties/>
    </style:style>
    <style:style style:name="P90" style:family="paragraph" style:parent-style-name="Normal">
      <style:paragraph-properties fo:text-align="center"/>
    </style:style>
    <style:style style:name="T63" style:family="text">
      <style:text-properties style:font-name="Arial" style:font-name-complex="Arial" fo:font-style="italic" style:font-style-asian="italic" style:font-style-complex="italic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center"/>
    </style:style>
    <style:style style:name="T6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center"/>
    </style:style>
    <style:style style:name="T65" style:family="text">
      <style:text-properties style:font-name="Arial" style:font-name-complex="Arial" fo:font-style="italic" style:font-style-asian="italic" style:font-style-complex="italic"/>
    </style:style>
    <style:style style:name="P95" style:family="paragraph" style:parent-style-name="Normal">
      <style:paragraph-properties/>
    </style:style>
    <style:style style:name="P96" style:family="paragraph" style:parent-style-name="Normal">
      <style:paragraph-properties fo:text-align="both"/>
    </style:style>
    <style:style style:name="T66" style:family="text">
      <style:text-properties style:font-name="Arial" style:font-name-complex="Arial" fo:font-style="italic" style:font-style-asian="italic" style:font-style-complex="italic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center"/>
    </style:style>
    <style:style style:name="T6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9" style:family="paragraph" style:parent-style-name="Normal">
      <style:paragraph-properties/>
    </style:style>
    <style:style style:name="P100" style:family="paragraph" style:parent-style-name="Normal">
      <style:paragraph-properties fo:text-align="center"/>
    </style:style>
    <style:style style:name="T68" style:family="text">
      <style:text-properties style:font-name="Arial" style:font-name-complex="Arial" fo:font-style="italic" style:font-style-asian="italic" style:font-style-complex="italic"/>
    </style:style>
    <style:style style:name="P10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154f0" style:family="table">
      <style:table-properties style:rel-width="100" table:align="center"/>
    </style:style>
    <style:style style:name="b154f0.0" style:family="table-column">
      <style:table-column-properties style:column-width="9.70cm"/>
    </style:style>
    <style:style style:name="b154f0.1" style:family="table-column">
      <style:table-column-properties style:column-width="7.94cm"/>
    </style:style>
    <style:style style:name="bbe53c" style:family="table">
      <style:table-properties style:rel-width="100" table:align="center"/>
    </style:style>
    <style:style style:name="bbe53c.0" style:family="table-column">
      <style:table-column-properties style:column-width="17.64cm"/>
    </style:style>
    <style:style style:name="503f98" style:family="table">
      <style:table-properties style:rel-width="100" table:align="center"/>
    </style:style>
    <style:style style:name="503f98.0" style:family="table-column">
      <style:table-column-properties style:column-width="11.47cm"/>
    </style:style>
    <style:style style:name="503f9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154f0" table:style-name="b154f0">
          <table:table-column table:style-name="b154f0.0"/>
          <table:table-column table:style-name="b154f0.1"/>
          <table:table-row>
            <table:table-cell office:value-type="string">
              <text:p text:style-name="IM1"><draw:frame draw:style-name="fr1" draw:name="5f9db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be53c" table:style-name="bbe53c">
          <table:table-column table:style-name="bbe53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79</text:span></text:p>
        <text:p text:style-name="P3_InstBodyJustified"><text:span text:style-name="T3">Ano 1979 · Data 07/05/1979 · Status EM VIGOR</text:span></text:p>
        <text:p text:style-name="P4_InstBodyJustified"><text:span text:style-name="T4">Ementa: DISPÕE SOBRE REGULAMENTAÇÃO DA CONCESSÃO DE TÍTULOS E DEMAIS HONRARIAS E DÁ OUTRAS PROVIDÊNCIAS.</text:span></text:p>
        <text:p text:style-name="P5_InstBodyJustified"><text:span text:style-name="T5">RESOLUÇÃO Nº 8, DE 7 DE MAIO DE 1979</text:span></text:p>
        <text:p text:style-name="P6_InstBodyJustified"><text:span text:style-name="T6">(DISPÕE SOBRE REGULAMENTAÇÃO DA CONCESSÃO DE TÍTULOS E DEMAIS HONRARIA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79, que se refere ao processo nº 230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instituído, neste município, o título de “Cidadão Votuporanguense”, e as insígnias de “Honra ao Mérito” e de “Serviço Público Relevante”.</text:span></text:p>
        <text:p text:style-name="P19"><text:span text:style-name="T14">Art. 1º<text:s/></text:span><text:span text:style-name="T15">Fica instituído, neste Município, o título de “Cidadão Votuporanguense”, e as insígnias de “Honra ao Mérito”, “Serviço Público Relevante”, e “Honra ao Mérito – O Educador”.</text:span><text:a xlink:type="simple" xlink:href="http://www.leinasnuvens.com.br/legislacao/SP/votuporanga/resolucao/1982/outubro/882.php">(Redação dada pela Resolução nº 8/82, de 18.10.1982)</text:a></text:p>
        <text:p text:style-name="P22"><text:span text:style-name="T16">§ 1º<text:s/></text:span><text:span text:style-name="T17">O título de “Cidadão Votuporanguense”, somente será outorgado às pessoas que residam, comprovadamente, fora deste município.</text:span></text:p>
        <text:p text:style-name="P25"><text:span text:style-name="T18">§ 2º</text:span><text:span text:style-name="T19"><text:s/>A insígnia de “Honra ao Mérito”, poderá ser dada aos que prestarem serviços de alta magnitude ao município, e residam ou não, neste município.</text:span></text:p>
        <text:p text:style-name="P28"><text:span text:style-name="T20">§ 3º<text:s/></text:span><text:span text:style-name="T21">A insígnia de “Serviço Público Relevante”, será concedida a todos aqueles que, no exercício de qualquer função pública ou particular, fizerem jus a mesma, e residam neste município.</text:span></text:p>
        <text:p text:style-name="P31"><text:span text:style-name="T22">§ 4º</text:span><text:span text:style-name="T23"><text:s/>A insígnia de “Honra ao Mérito – O Educador”, será concedida a professor ou pessoa residente no Município, e que tenha prestado serviços relevantes na área do Magistério.</text:span><text:a xlink:type="simple" xlink:href="http://www.leinasnuvens.com.br/legislacao/SP/votuporanga/resolucao/1982/outubro/882.php">(Inserido pela Resolução nº 8/82, de 18.10.1982)</text:a></text:p>
        <text:p text:style-name="P34"><text:span text:style-name="T24">Art. 2º</text:span><text:span text:style-name="T25"><text:s/>O título de “Cidadão Votuporanguense”, constará de um pergaminho contendo, sucintamente, o Decreto Legislativo que o aprovou, e uma medalha de ouro suspensa numa fita verde-amarela.</text:span></text:p>
        <text:p text:style-name="P37"><text:span text:style-name="T26">Parágrafo único.</text:span><text:span text:style-name="T27"><text:s/>Ambos terão gravado o brasão de armas do município e mais as máximas apropriadas.</text:span></text:p>
        <text:p text:style-name="P40"><text:span text:style-name="T28">Art. 3º<text:s/></text:span><text:span text:style-name="T29">A insígnia de “Honra ao Mérito”, constará de uma medalha de ouro, com a máxima adequada de um lado e do outro o brasão de armas do município.</text:span></text:p>
        <text:p text:style-name="P43"><text:span text:style-name="T30">Art. 3º</text:span><text:span text:style-name="T31"><text:s/>As insígnias de “Honra ao Mérito” e “Honra ao Mérito – O Educador”, constarão de uma medalha de ouro, com a máxima adequada de um lado e de outro o brasão de armas do Município</text:span><text:span text:style-name="T32">.</text:span><text:a xlink:type="simple" xlink:href="http://www.leinasnuvens.com.br/legislacao/SP/votuporanga/resolucao/1982/outubro/882.php">(Redação dada pela Resolução nº 8/82, de 18.10.1982)</text:a></text:p>
        <text:p text:style-name="P47"><text:span text:style-name="T33">Art. 4º</text:span><text:span text:style-name="T34"><text:s/>A insígnia de “Serviço Público Relevante”, constará de uma medalha de prata, com as mesmas características do artigo anterior.</text:span></text:p>
        <text:p text:style-name="P50"><text:span text:style-name="T35">Art. 5º</text:span><text:span text:style-name="T36"><text:s/>As proposituras que determinarem as outorgas das honrarias criadas por esta resolução, trarão nas suas justificativas ou o “curriculum vitae” ou o relato pormenorizado do ato ou feito que amparem os pedidos.</text:span></text:p>
        <text:p text:style-name="P53"><text:span text:style-name="T37">§ 1º</text:span><text:span text:style-name="T38"><text:s/>A iniciativa das proposições constantes deste artigo, só poderá ser utilizada duas vezes pelos mesmos vereadores, em cada sessão legislativa.</text:span></text:p>
        <text:p text:style-name="P56"><text:span text:style-name="T39">§ 1º</text:span><text:span text:style-name="T40"><text:s/>A iniciativa das proposições constantes deste artigo, só poderá ser utilizada quatro vezes pelos mesmos vereadores, em cada sessão legislativa.</text:span><text:a xlink:type="simple" xlink:href="http://www.leinasnuvens.com.br/legislacao/SP/votuporanga/resolucao/1985/junho/785.php">(Redação dada pela Resolução nº 7/85, de 10.06.1985)</text:a></text:p>
        <text:p text:style-name="P59"><text:span text:style-name="T41">§ 2º</text:span><text:span text:style-name="T42"><text:s/>Somente será recebida pela Mesa a proposição que contar com a assinatura da maioria absoluta dos srs. vereadores.</text:span></text:p>
        <text:p text:style-name="P62"><text:span text:style-name="T43">Art. 6º</text:span><text:span text:style-name="T44"><text:s/>Recebida a propositura, nos termos regimentais e desta resolução, a Mesa designará Comissão Especial composta de 3 (três) vereadores, com representação partidária obrigatória, para oferecer parecer no prazo máximo de 10 (dez) dias.</text:span></text:p>
        <text:p text:style-name="P65"><text:span text:style-name="T45">§ 1º<text:s/></text:span><text:span text:style-name="T46">Após a aprovação da concessão de qualquer honraria, a Presidência comunicará o fato ao homenageado, que terá o prazo de 6 (seis) meses, improrrogáveis, para se manifestar quanto ao recebimento.</text:span></text:p>
        <text:p text:style-name="P68"><text:span text:style-name="T47">§ 2º</text:span><text:span text:style-name="T48"><text:s/>O homenageado não se manifestando no prazo estipulado, ficará, automaticamente, revogada a concessão da honraria.</text:span></text:p>
        <text:p text:style-name="P71"><text:span text:style-name="T49">Art. 8º</text:span><text:span text:style-name="T50"><text:s/>As normas contidas na<text:s/></text:span><text:a xlink:type="simple" xlink:href="http://www.leinasnuvens.com.br/legislacao/SP/votuporanga/resolucao/1965/dezembro/1265.php">resolução nº 12/65, de 27/12/65</text:a><text:span text:style-name="T51">, poderão subsidiar, ao que couber, às desta resolução.</text:span></text:p>
        <text:p text:style-name="P75"><text:span text:style-name="T52">Art. 9º</text:span><text:span text:style-name="T53"><text:s/>As honrarias já aprovadas e cientificadas, conforme determinações existentes anteriormente e vigência desta resolução, com a decorrência do prazo determinado de 6 (seis) meses, consideram-se revogadas.</text:span></text:p>
        <text:p text:style-name="P78"><text:span text:style-name="T54">Art. 10.</text:span><text:span text:style-name="T55"><text:s/>A entrega das referidas honrarias será feita em sessão solene, convocada pela Presidência, ou atendendo a requerimento assinado por 1/3 (um terço) dos srs. vereadores, observando os trâmites regimentais.</text:span></text:p>
        <text:p text:style-name="P81"><text:span text:style-name="T56">Art. 11.<text:s/></text:span><text:span text:style-name="T57">As despesas decorrentes com a execução desta resolução, correrão à conta de verbas próprias do orçamento.</text:span></text:p>
        <text:p text:style-name="P84"><text:span text:style-name="T58">Art. 12.</text:span><text:span text:style-name="T59"><text:s/>Esta resolução entrará em vigor na data de sua publicação, revogadas as disposições em contrário, especialmente as resoluções<text:s/></text:span><text:a xlink:type="simple" xlink:href="https://pesquisadeleis.com.br/sp/votuporanga/legislacao/38187/lei-ordinaria-968-dispoe-sobre-suplementacao-de-verba-orcamentaria">nºs 9/68</text:a><text:span text:style-name="T60">, 5/76,<text:s/></text:span><text:a xlink:type="simple" xlink:href="http://www.leinasnuvens.com.br/legislacao/SP/votuporanga/resolucao/1977/junho/177.php">1/77</text:a><text:span text:style-name="T61">, e<text:s/></text:span><text:a xlink:type="simple" xlink:href="http://www.leinasnuvens.com.br/legislacao/SP/votuporanga/resolucao/1978/fevereiro/378.php">3/78</text:a><text:span text:style-name="T62">, de 22/04/68, 10/05/76, 27/06/77 e 13/02/78, respectivamente.</text:span></text:p>
        <text:p text:style-name="P90"><text:span text:style-name="T63">Sala das Sessões, “Dr. Octávio Viscardi”, 07 de maio de 1979.</text:span></text:p>
        <text:p text:style-name="P92"><text:span text:style-name="T64">Octaviano Nogueira</text:span></text:p>
        <text:p text:style-name="P94"><text:span text:style-name="T65">Presidente</text:span></text:p>
        <text:p text:style-name="P96"><text:span text:style-name="T66">Publicada e registrada na Secretaria Administrativa da Câmara Municipal de Votuporanga, aos 07 de maio de 1979.</text:span></text:p>
        <text:p text:style-name="P98"><text:span text:style-name="T67">Hugo Xavier da Silva</text:span></text:p>
        <text:p text:style-name="P100"><text:span text:style-name="T68">Chefe de Gabinete</text:span></text:p>
        <text:p text:style-name="Standard"/>
        <table:table table:name="503f98" table:style-name="503f98">
          <table:table-column table:style-name="503f98.0"/>
          <table:table-column table:style-name="503f9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8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154f0" style:family="table">
      <style:table-properties style:rel-width="100" table:align="center"/>
    </style:style>
    <style:style style:name="b154f0.0" style:family="table-column">
      <style:table-column-properties style:column-width="9.70cm"/>
    </style:style>
    <style:style style:name="b154f0.1" style:family="table-column">
      <style:table-column-properties style:column-width="7.94cm"/>
    </style:style>
    <style:style style:name="bbe53c" style:family="table">
      <style:table-properties style:rel-width="100" table:align="center"/>
    </style:style>
    <style:style style:name="bbe53c.0" style:family="table-column">
      <style:table-column-properties style:column-width="17.64cm"/>
    </style:style>
    <style:style style:name="503f98" style:family="table">
      <style:table-properties style:rel-width="100" table:align="center"/>
    </style:style>
    <style:style style:name="503f98.0" style:family="table-column">
      <style:table-column-properties style:column-width="11.47cm"/>
    </style:style>
    <style:style style:name="503f9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1.000</dc:date>
    <meta:generator>PHPWord</meta:generator>
    <meta:initial-creator/>
    <meta:creation-date>2026-08-23T19:16:21.000</meta:creation-date>
    <meta:keyword/>
    <meta:user-defined meta:name="Category"/>
    <meta:user-defined meta:name="Company"/>
    <meta:user-defined meta:name="Manager"/>
  </office:meta>
</office:document-meta>
</file>