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5b8ba" style:family="table">
      <style:table-properties style:rel-width="100" table:align="center"/>
    </style:style>
    <style:style style:name="b5b8ba.0" style:family="table-column">
      <style:table-column-properties style:column-width="9.70cm"/>
    </style:style>
    <style:style style:name="b5b8ba.1" style:family="table-column">
      <style:table-column-properties style:column-width="7.94cm"/>
    </style:style>
    <style:style style:name="4f6b57" style:family="table">
      <style:table-properties style:rel-width="100" table:align="center"/>
    </style:style>
    <style:style style:name="4f6b57.0" style:family="table-column">
      <style:table-column-properties style:column-width="17.64cm"/>
    </style:style>
    <style:style style:name="ddf38a" style:family="table">
      <style:table-properties style:rel-width="100" table:align="center"/>
    </style:style>
    <style:style style:name="ddf38a.0" style:family="table-column">
      <style:table-column-properties style:column-width="11.47cm"/>
    </style:style>
    <style:style style:name="ddf38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5b8ba" table:style-name="b5b8ba">
          <table:table-column table:style-name="b5b8ba.0"/>
          <table:table-column table:style-name="b5b8ba.1"/>
          <table:table-row>
            <table:table-cell office:value-type="string">
              <text:p text:style-name="IM1"><draw:frame draw:style-name="fr1" draw:name="f5091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f6b57" table:style-name="4f6b57">
          <table:table-column table:style-name="4f6b5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79</text:span></text:p>
        <text:p text:style-name="P3_InstBodyJustified"><text:span text:style-name="T3">Ano 1979 · Data 16/04/1979 · Status EM VIGOR</text:span></text:p>
        <text:p text:style-name="P4_InstBodyJustified"><text:span text:style-name="T4">Ementa: DISPÕE SOBRE MAJORAÇÃO DOS SUBSÍDIOS DOS EDIS E DÁ OUTRAS PROVIDÊNCIAS.</text:span></text:p>
        <text:p text:style-name="P5_InstBodyJustified"><text:span text:style-name="T5">RESOLUÇÃO Nº 5, DE 16 DE ABRIL DE 1979</text:span></text:p>
        <text:p text:style-name="P6_InstBodyJustified"><text:span text:style-name="T6">(DISPÕE SOBRE MAJORAÇÃO DOS SUBSÍDIOS DOS EDIS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4/79, que se refere ao processo nº 182 de 1979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m majorados em 38,49% (trinta e oito e quarenta e nove décimos por cento) os subsídios dos srs. vereadores, fixados pela<text:s/></text:span><text:a xlink:type="simple" xlink:href="http://www.leinasnuvens.com.br/legislacao/SP/votuporanga/resolucao/1976/setembro/976.php">resolução nº 9/76, de 20 de setembro de 1976</text:a><text:span text:style-name="T14">, e modificados por legislação posterior.</text:span></text:p>
        <text:p text:style-name="P20"><text:span text:style-name="T15">Art. 2º<text:s/></text:span><text:span text:style-name="T16">As despesas decorrentes com a execução desta resolução, correrão à conta de verbas próprias consignadas em orçamento, suplementadas se necessário.</text:span></text:p>
        <text:p text:style-name="P23"><text:span text:style-name="T17">Art. 3º</text:span><text:span text:style-name="T18"><text:s/>Esta resolução entrará em vigor na data de sua publicação, retroagindo-se seus efeitos a 15 de março de 1979.</text:span></text:p>
        <text:p text:style-name="P26"><text:span text:style-name="T19">Art. 4º</text:span><text:span text:style-name="T20"><text:s/>Revogam-se as disposições em contrário, especialmente a<text:s/></text:span><text:a xlink:type="simple" xlink:href="http://www.leinasnuvens.com.br/legislacao/SP/votuporanga/resolucao/1979/abril/479.php">resolução nº 4/79, de 9/4/1979</text:a><text:span text:style-name="T21">.</text:span></text:p>
        <text:p text:style-name="P30"><text:span text:style-name="T22">Sala das Sessões, “Dr. Octávio Viscardi”, aos 16 de abril de 1979.</text:span></text:p>
        <text:p text:style-name="P32"><text:span text:style-name="T23">Octaviano Nogueira</text:span></text:p>
        <text:p text:style-name="P34"><text:span text:style-name="T24">Presidente</text:span></text:p>
        <text:p text:style-name="P36"><text:span text:style-name="T25">Publicada e registrada na Secretaria Administrativa da Câmara Municipal de Votuporanga, aos 16 de abril de 1979.</text:span></text:p>
        <text:p text:style-name="P38"><text:span text:style-name="T26">Hugo Xavier da Silva</text:span></text:p>
        <text:p text:style-name="P40"><text:span text:style-name="T27">Chefe de Gabinete</text:span></text:p>
        <text:p text:style-name="Standard"/>
        <table:table table:name="ddf38a" table:style-name="ddf38a">
          <table:table-column table:style-name="ddf38a.0"/>
          <table:table-column table:style-name="ddf38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47</text:span></text:p>
            </table:table-cell>
            <table:table-cell office:value-type="string">
              <text:p><text:span>Gerado em 23/08/2026 1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5b8ba" style:family="table">
      <style:table-properties style:rel-width="100" table:align="center"/>
    </style:style>
    <style:style style:name="b5b8ba.0" style:family="table-column">
      <style:table-column-properties style:column-width="9.70cm"/>
    </style:style>
    <style:style style:name="b5b8ba.1" style:family="table-column">
      <style:table-column-properties style:column-width="7.94cm"/>
    </style:style>
    <style:style style:name="4f6b57" style:family="table">
      <style:table-properties style:rel-width="100" table:align="center"/>
    </style:style>
    <style:style style:name="4f6b57.0" style:family="table-column">
      <style:table-column-properties style:column-width="17.64cm"/>
    </style:style>
    <style:style style:name="ddf38a" style:family="table">
      <style:table-properties style:rel-width="100" table:align="center"/>
    </style:style>
    <style:style style:name="ddf38a.0" style:family="table-column">
      <style:table-column-properties style:column-width="11.47cm"/>
    </style:style>
    <style:style style:name="ddf38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9:16:23.000</dc:date>
    <meta:generator>PHPWord</meta:generator>
    <meta:initial-creator/>
    <meta:creation-date>2026-08-23T19:16:23.000</meta:creation-date>
    <meta:keyword/>
    <meta:user-defined meta:name="Category"/>
    <meta:user-defined meta:name="Company"/>
    <meta:user-defined meta:name="Manager"/>
  </office:meta>
</office:document-meta>
</file>