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b9d8b" style:family="table">
      <style:table-properties style:rel-width="100" table:align="center"/>
    </style:style>
    <style:style style:name="0b9d8b.0" style:family="table-column">
      <style:table-column-properties style:column-width="9.70cm"/>
    </style:style>
    <style:style style:name="0b9d8b.1" style:family="table-column">
      <style:table-column-properties style:column-width="7.94cm"/>
    </style:style>
    <style:style style:name="42a5b0" style:family="table">
      <style:table-properties style:rel-width="100" table:align="center"/>
    </style:style>
    <style:style style:name="42a5b0.0" style:family="table-column">
      <style:table-column-properties style:column-width="17.64cm"/>
    </style:style>
    <style:style style:name="220f28" style:family="table">
      <style:table-properties style:rel-width="100" table:align="center"/>
    </style:style>
    <style:style style:name="220f28.0" style:family="table-column">
      <style:table-column-properties style:column-width="11.47cm"/>
    </style:style>
    <style:style style:name="220f2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b9d8b" table:style-name="0b9d8b">
          <table:table-column table:style-name="0b9d8b.0"/>
          <table:table-column table:style-name="0b9d8b.1"/>
          <table:table-row>
            <table:table-cell office:value-type="string">
              <text:p text:style-name="IM1"><draw:frame draw:style-name="fr1" draw:name="ca998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2a5b0" table:style-name="42a5b0">
          <table:table-column table:style-name="42a5b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79</text:span></text:p>
        <text:p text:style-name="P3_InstBodyJustified"><text:span text:style-name="T3">Ano 1979 · Data 09/04/1979 · Status EM VIGOR</text:span></text:p>
        <text:p text:style-name="P4_InstBodyJustified"><text:span text:style-name="T4">Ementa: DISPÕE SOBRE MAJORAÇÃO DOS SUBSÍDIOS DOS SRS. EDIS.</text:span></text:p>
        <text:p text:style-name="P5_InstBodyJustified"><text:span text:style-name="T5">RESOLUÇÃO Nº 4, DE 9 DE ABRIL DE 1979</text:span></text:p>
        <text:p text:style-name="P6_InstBodyJustified"><text:span text:style-name="T6">(DISPÕE SOBRE MAJORAÇÃO DOS SUBSÍDIOS DOS SRS. EDI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79, que se refere ao processo nº 169 de 197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m majorados em 42,1% (quarenta e dois e um décimo por cento), os subsídios dos srs. vereadores, fixados pela<text:s/></text:span><text:a xlink:type="simple" xlink:href="http://www.leinasnuvens.com.br/legislacao/SP/votuporanga/resolucao/1976/setembro/976.php">resolução nº 9/76, de 20 de setembro de 1976</text:a><text:span text:style-name="T14">, e modificados por legislação posterior.</text:span></text:p>
        <text:p text:style-name="P20"><text:span text:style-name="T15">Art. 2º<text:s/></text:span><text:span text:style-name="T16">As despesas decorrentes com a execução desta resolução, correrão à conta de verbas próprias consignadas em orçamento, suplementadas se necessário.</text:span></text:p>
        <text:p text:style-name="P23"><text:span text:style-name="T17">Art. 3º</text:span><text:span text:style-name="T18"><text:s/>Esta resolução entrará em vigor na data de sua publicação, retroagindo-se seus efeitos a 15 de março de 1979.</text:span></text:p>
        <text:p text:style-name="P26"><text:span text:style-name="T19">Art. 4º</text:span><text:span text:style-name="T20"><text:s/>Revogam-se as disposições em contrário.</text:span></text:p>
        <text:p text:style-name="P29"><text:span text:style-name="T21">Sala das Sessões, “Dr. Octávio Viscardi”, aos 09 de abril de 1979.</text:span></text:p>
        <text:p text:style-name="P31"><text:span text:style-name="T22">Octaviano Nogueira</text:span></text:p>
        <text:p text:style-name="P33"><text:span text:style-name="T23">Presidente</text:span></text:p>
        <text:p text:style-name="P35"><text:span text:style-name="T24">Publicada e registrada na Secretaria Administrativa da Câmara Municipal de Votuporanga, aos 09 de abril de 1979.</text:span></text:p>
        <text:p text:style-name="P37"><text:span text:style-name="T25">Hugo Xavier da Silva</text:span></text:p>
        <text:p text:style-name="P39"><text:span text:style-name="T26">Chefe de Gabinete</text:span></text:p>
        <text:p text:style-name="Standard"/>
        <table:table table:name="220f28" table:style-name="220f28">
          <table:table-column table:style-name="220f28.0"/>
          <table:table-column table:style-name="220f2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6</text:span></text:p>
            </table:table-cell>
            <table:table-cell office:value-type="string">
              <text:p><text:span>Gerado em 23/08/2026 1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b9d8b" style:family="table">
      <style:table-properties style:rel-width="100" table:align="center"/>
    </style:style>
    <style:style style:name="0b9d8b.0" style:family="table-column">
      <style:table-column-properties style:column-width="9.70cm"/>
    </style:style>
    <style:style style:name="0b9d8b.1" style:family="table-column">
      <style:table-column-properties style:column-width="7.94cm"/>
    </style:style>
    <style:style style:name="42a5b0" style:family="table">
      <style:table-properties style:rel-width="100" table:align="center"/>
    </style:style>
    <style:style style:name="42a5b0.0" style:family="table-column">
      <style:table-column-properties style:column-width="17.64cm"/>
    </style:style>
    <style:style style:name="220f28" style:family="table">
      <style:table-properties style:rel-width="100" table:align="center"/>
    </style:style>
    <style:style style:name="220f28.0" style:family="table-column">
      <style:table-column-properties style:column-width="11.47cm"/>
    </style:style>
    <style:style style:name="220f2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16:21.000</dc:date>
    <meta:generator>PHPWord</meta:generator>
    <meta:initial-creator/>
    <meta:creation-date>2026-08-23T19:16:21.000</meta:creation-date>
    <meta:keyword/>
    <meta:user-defined meta:name="Category"/>
    <meta:user-defined meta:name="Company"/>
    <meta:user-defined meta:name="Manager"/>
  </office:meta>
</office:document-meta>
</file>