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both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7e048a" style:family="table">
      <style:table-properties style:rel-width="100" table:align="center"/>
    </style:style>
    <style:style style:name="7e048a.0" style:family="table-column">
      <style:table-column-properties style:column-width="9.70cm"/>
    </style:style>
    <style:style style:name="7e048a.1" style:family="table-column">
      <style:table-column-properties style:column-width="7.94cm"/>
    </style:style>
    <style:style style:name="5970cb" style:family="table">
      <style:table-properties style:rel-width="100" table:align="center"/>
    </style:style>
    <style:style style:name="5970cb.0" style:family="table-column">
      <style:table-column-properties style:column-width="17.64cm"/>
    </style:style>
    <style:style style:name="881ff1" style:family="table">
      <style:table-properties style:rel-width="100" table:align="center"/>
    </style:style>
    <style:style style:name="881ff1.0" style:family="table-column">
      <style:table-column-properties style:column-width="11.47cm"/>
    </style:style>
    <style:style style:name="881ff1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7e048a" table:style-name="7e048a">
          <table:table-column table:style-name="7e048a.0"/>
          <table:table-column table:style-name="7e048a.1"/>
          <table:table-row>
            <table:table-cell office:value-type="string">
              <text:p text:style-name="IM1"><draw:frame draw:style-name="fr1" draw:name="4b3860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5970cb" table:style-name="5970cb">
          <table:table-column table:style-name="5970cb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14/1978</text:span></text:p>
        <text:p text:style-name="P3_InstBodyJustified"><text:span text:style-name="T3">Ano 1978 · Data 04/12/1978 · Status EM VIGOR</text:span></text:p>
        <text:p text:style-name="P4_InstBodyJustified"><text:span text:style-name="T4">Ementa: DISPÕE SOBRE A FIXAÇÃO DA VERBA DE REPRESENTAÇÃO DA PRESIDENCIA DA EDILIDADE, PARA O ANO DE 1979.</text:span></text:p>
        <text:p text:style-name="P5_InstBodyJustified"><text:span text:style-name="T5">RESOLUÇÃO Nº 14, DE 4 DE DEZEMBRO DE 1978</text:span></text:p>
        <text:p text:style-name="P6_InstBodyJustified"><text:span text:style-name="T6">(DISPÕE SOBRE A FIXAÇÃO DA VERBA DE REPRESENTAÇÃO DA PRESIDENCIA DA EDILIDADE, PARA O ANO DE 1979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13/78, que se refere ao processo nº 495 de 1978, a saber:</text:span></text:p>
        <text:p text:style-name="P14"><text:span text:style-name="T11">FAÇO SABER QUE A CÂMARA MUNICIPAL DE VOTUPORANGA APROVOU E EU PROMULGO A SEGUINTE RESOLUÇÃO:</text:span></text:p>
        <text:p text:style-name="P16"><text:span text:style-name="T12">Art. 1º<text:s/></text:span><text:span text:style-name="T13">A verba de representação do Presidente da Câmara Municipal, instituída pela resolução nº 4/77, de 22/08/77, é fixada para o ano de 1979, em importância mensal igual a metade da percebida pelo Chefe do Poder Executivo, nos termos do Decreto-Legislativo nº 6/76, de 13/09/76.</text:span></text:p>
        <text:p text:style-name="P19"><text:span text:style-name="T14">Art. 2º<text:s/></text:span><text:span text:style-name="T15">As despesas decorrentes da execução desta resolução, correrão por conta da dotação própria, consignada em orçamento.</text:span></text:p>
        <text:p text:style-name="P22"><text:span text:style-name="T16">Art. 3º</text:span><text:span text:style-name="T17"><text:s/>Esta resolução entrará em vigor a 1º fevereiro de 1979, revogadas as disposições em contrário.</text:span></text:p>
        <text:p text:style-name="P25"><text:span text:style-name="T18">Sala das Sessões, “Dr. Octávio Viscardi”, aos 04 de dezembro de 1978.</text:span></text:p>
        <text:p text:style-name="P27"><text:span text:style-name="T19">José Nunes Pereira</text:span></text:p>
        <text:p text:style-name="P29"><text:span text:style-name="T20">Presidente</text:span></text:p>
        <text:p text:style-name="P31"><text:span text:style-name="T21">Publicada e registrada na Secretaria da Câmara Municipal de Votuporanga, aos 04 de dezembro de 1978.</text:span></text:p>
        <text:p text:style-name="P33"><text:span text:style-name="T22">Hugo Xavier da Silva</text:span></text:p>
        <text:p text:style-name="P35"><text:span text:style-name="T23">Chefe de Gabinete</text:span></text:p>
        <text:p text:style-name="Standard"/>
        <table:table table:name="881ff1" table:style-name="881ff1">
          <table:table-column table:style-name="881ff1.0"/>
          <table:table-column table:style-name="881ff1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443</text:span></text:p>
            </table:table-cell>
            <table:table-cell office:value-type="string">
              <text:p><text:span>Gerado em 23/08/2026 16:04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7e048a" style:family="table">
      <style:table-properties style:rel-width="100" table:align="center"/>
    </style:style>
    <style:style style:name="7e048a.0" style:family="table-column">
      <style:table-column-properties style:column-width="9.70cm"/>
    </style:style>
    <style:style style:name="7e048a.1" style:family="table-column">
      <style:table-column-properties style:column-width="7.94cm"/>
    </style:style>
    <style:style style:name="5970cb" style:family="table">
      <style:table-properties style:rel-width="100" table:align="center"/>
    </style:style>
    <style:style style:name="5970cb.0" style:family="table-column">
      <style:table-column-properties style:column-width="17.64cm"/>
    </style:style>
    <style:style style:name="881ff1" style:family="table">
      <style:table-properties style:rel-width="100" table:align="center"/>
    </style:style>
    <style:style style:name="881ff1.0" style:family="table-column">
      <style:table-column-properties style:column-width="11.47cm"/>
    </style:style>
    <style:style style:name="881ff1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3T19:04:44.000</dc:date>
    <meta:generator>PHPWord</meta:generator>
    <meta:initial-creator/>
    <meta:creation-date>2026-08-23T19:04:44.000</meta:creation-date>
    <meta:keyword/>
    <meta:user-defined meta:name="Category"/>
    <meta:user-defined meta:name="Company"/>
    <meta:user-defined meta:name="Manager"/>
  </office:meta>
</office:document-meta>
</file>