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both"/>
    </style:style>
    <style:style style:name="T16" style:family="text">
      <style:text-properties style:font-name="Arial" style:font-name-complex="Arial" fo:font-weight="bold" style:font-weight-asian="bold"/>
    </style:style>
    <style:style style:name="P23" style:family="paragraph" style:parent-style-name="Normal">
      <style:paragraph-properties/>
    </style:style>
    <style:style style:name="T17" style:family="text">
      <style:text-properties style:font-name="Arial" style:font-name-complex="Arial"/>
    </style:style>
    <style:style style:name="P24" style:family="paragraph" style:parent-style-name="Normal">
      <style:paragraph-properties/>
    </style:style>
    <style:style style:name="P25" style:family="paragraph" style:parent-style-name="Normal">
      <style:paragraph-properties fo:text-align="both"/>
    </style:style>
    <style:style style:name="T18" style:family="text">
      <style:text-properties style:font-name="Arial" style:font-name-complex="Arial" fo:font-weight="bold" style:font-weight-asian="bold"/>
    </style:style>
    <style:style style:name="P26" style:family="paragraph" style:parent-style-name="Normal">
      <style:paragraph-properties/>
    </style:style>
    <style:style style:name="T19" style:family="text">
      <style:text-properties style:font-name="Arial" style:font-name-complex="Arial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style="italic" style:font-style-asian="italic" style:font-style-complex="italic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both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7" style:family="paragraph" style:parent-style-name="Normal">
      <style:paragraph-properties/>
    </style:style>
    <style:style style:name="P38" style:family="paragraph" style:parent-style-name="Normal">
      <style:paragraph-properties fo:text-align="center"/>
    </style:style>
    <style:style style:name="T25" style:family="text">
      <style:text-properties style:font-name="Arial" style:font-name-complex="Arial" fo:font-style="italic" style:font-style-asian="italic" style:font-style-complex="italic"/>
    </style:style>
    <style:style style:name="P39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3d9b61" style:family="table">
      <style:table-properties style:rel-width="100" table:align="center"/>
    </style:style>
    <style:style style:name="3d9b61.0" style:family="table-column">
      <style:table-column-properties style:column-width="9.70cm"/>
    </style:style>
    <style:style style:name="3d9b61.1" style:family="table-column">
      <style:table-column-properties style:column-width="7.94cm"/>
    </style:style>
    <style:style style:name="eca773" style:family="table">
      <style:table-properties style:rel-width="100" table:align="center"/>
    </style:style>
    <style:style style:name="eca773.0" style:family="table-column">
      <style:table-column-properties style:column-width="17.64cm"/>
    </style:style>
    <style:style style:name="d691a8" style:family="table">
      <style:table-properties style:rel-width="100" table:align="center"/>
    </style:style>
    <style:style style:name="d691a8.0" style:family="table-column">
      <style:table-column-properties style:column-width="11.47cm"/>
    </style:style>
    <style:style style:name="d691a8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3d9b61" table:style-name="3d9b61">
          <table:table-column table:style-name="3d9b61.0"/>
          <table:table-column table:style-name="3d9b61.1"/>
          <table:table-row>
            <table:table-cell office:value-type="string">
              <text:p text:style-name="IM1"><draw:frame draw:style-name="fr1" draw:name="b7bafc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eca773" table:style-name="eca773">
          <table:table-column table:style-name="eca773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12/1978</text:span></text:p>
        <text:p text:style-name="P3_InstBodyJustified"><text:span text:style-name="T3">Ano 1978 · Data 27/11/1978 · Status EM VIGOR</text:span></text:p>
        <text:p text:style-name="P4_InstBodyJustified"><text:span text:style-name="T4">Ementa: DISPÕE SOBRE AUTORIZAÇÃO Á MESA DA CÂMARA MUNICIPAL A FIM DE CELEBRAR CONTRATO PARA A ELABORAÇÃO DE CONTABILIDADE DO LEGISLATIVO E DÁ OUTRAS PROVIDÊNCIAS.</text:span></text:p>
        <text:p text:style-name="P5_InstBodyJustified"><text:span text:style-name="T5">RESOLUÇÃO Nº 12, DE 27 DE NOVEMBRO DE 1978</text:span></text:p>
        <text:p text:style-name="P6_InstBodyJustified"><text:span text:style-name="T6">(DISPÕE SOBRE AUTORIZAÇÃO Á MESA DA CÂMARA MUNICIPAL A FIM DE CELEBRAR CONTRATO PARA A ELABORAÇÃO DE CONTABILIDADE DO LEGISLATIVO E DÁ OUTRAS PROVIDÊNCIAS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projeto de resolução nº 11/78, que se refere ao processo nº 481 de 1978, a saber:</text:span></text:p>
        <text:p text:style-name="P14"><text:span text:style-name="T11">FAÇO SABER QUE A CÂMARA MUNICIPAL DE VOTUPORANGA APROVOU E EU PROMULGO A SEGUINTE RESOLUÇÃO:</text:span></text:p>
        <text:p text:style-name="P16"><text:span text:style-name="T12">Art. 1º<text:s/></text:span><text:span text:style-name="T13">Fica a Mesa da Câmara Municipal de Votuporanga autorizada a celebrar contrato de prestação de serviços de contabilidade, até a importância de 3 (três) salários mínimos, mensais, e com vigência de até doze meses.</text:span></text:p>
        <text:p text:style-name="P19"><text:span text:style-name="T14">Parágrafo único.<text:s/></text:span><text:span text:style-name="T15">As despesas decorrentes com a execução da presente resolução correrão por conta da seguinte verba orçamentária: 01.2-3131.-0101021.2.</text:span></text:p>
        <text:p text:style-name="P22"><text:span text:style-name="T16">Art. 2º<text:s/></text:span><text:span text:style-name="T17">Esta resolução entrará em vigor em 1º de janeiro de 1979.</text:span></text:p>
        <text:p text:style-name="P25"><text:span text:style-name="T18">Art. 3º</text:span><text:span text:style-name="T19"><text:s/>Revogam-se as disposições em contrário.</text:span></text:p>
        <text:p text:style-name="P28"><text:span text:style-name="T20">Sala das Sessões, “Dr. Octávio Viscardi”, 27 de novembro de 1978.</text:span></text:p>
        <text:p text:style-name="P30"><text:span text:style-name="T21">José Nunes Pereira</text:span></text:p>
        <text:p text:style-name="P32"><text:span text:style-name="T22">Presidente</text:span></text:p>
        <text:p text:style-name="P34"><text:span text:style-name="T23">Publicada e registrada na Secretaria da Câmara Municipal de Votuporanga, aos 27 de novembro de 1978.</text:span></text:p>
        <text:p text:style-name="P36"><text:span text:style-name="T24">Hugo Xavier da Silva</text:span></text:p>
        <text:p text:style-name="P38"><text:span text:style-name="T25">Chefe de Gabinete</text:span></text:p>
        <text:p text:style-name="Standard"/>
        <table:table table:name="d691a8" table:style-name="d691a8">
          <table:table-column table:style-name="d691a8.0"/>
          <table:table-column table:style-name="d691a8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441</text:span></text:p>
            </table:table-cell>
            <table:table-cell office:value-type="string">
              <text:p><text:span>Gerado em 23/08/2026 15:27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3d9b61" style:family="table">
      <style:table-properties style:rel-width="100" table:align="center"/>
    </style:style>
    <style:style style:name="3d9b61.0" style:family="table-column">
      <style:table-column-properties style:column-width="9.70cm"/>
    </style:style>
    <style:style style:name="3d9b61.1" style:family="table-column">
      <style:table-column-properties style:column-width="7.94cm"/>
    </style:style>
    <style:style style:name="eca773" style:family="table">
      <style:table-properties style:rel-width="100" table:align="center"/>
    </style:style>
    <style:style style:name="eca773.0" style:family="table-column">
      <style:table-column-properties style:column-width="17.64cm"/>
    </style:style>
    <style:style style:name="d691a8" style:family="table">
      <style:table-properties style:rel-width="100" table:align="center"/>
    </style:style>
    <style:style style:name="d691a8.0" style:family="table-column">
      <style:table-column-properties style:column-width="11.47cm"/>
    </style:style>
    <style:style style:name="d691a8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3T18:27:18.000</dc:date>
    <meta:generator>PHPWord</meta:generator>
    <meta:initial-creator/>
    <meta:creation-date>2026-08-23T18:27:18.000</meta:creation-date>
    <meta:keyword/>
    <meta:user-defined meta:name="Category"/>
    <meta:user-defined meta:name="Company"/>
    <meta:user-defined meta:name="Manager"/>
  </office:meta>
</office:document-meta>
</file>