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3" style:family="text">
      <style:text-properties style:font-name="Arial" style:font-name-complex="Arial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weight="bold" style:font-weight-asian="bold"/>
    </style:style>
    <style:style style:name="P42" style:family="paragraph" style:parent-style-name="Normal">
      <style:paragraph-properties/>
    </style:style>
    <style:style style:name="T28" style:family="text">
      <style:text-properties style:font-name="Arial" style:font-name-complex="Arial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weight="bold" style:font-weight-asian="bold"/>
    </style:style>
    <style:style style:name="P45" style:family="paragraph" style:parent-style-name="Normal">
      <style:paragraph-properties/>
    </style:style>
    <style:style style:name="T30" style:family="text">
      <style:text-properties style:font-name="Arial" style:font-name-complex="Arial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weight="bold" style:font-weight-asian="bold"/>
    </style:style>
    <style:style style:name="P48" style:family="paragraph" style:parent-style-name="Normal">
      <style:paragraph-properties/>
    </style:style>
    <style:style style:name="T32" style:family="text">
      <style:text-properties style:font-name="Arial" style:font-name-complex="Arial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both"/>
    </style:style>
    <style:style style:name="T33" style:family="text">
      <style:text-properties style:font-name="Arial" style:font-name-complex="Arial" fo:font-weight="bold" style:font-weight-asian="bold"/>
    </style:style>
    <style:style style:name="P51" style:family="paragraph" style:parent-style-name="Normal">
      <style:paragraph-properties/>
    </style:style>
    <style:style style:name="T34" style:family="text">
      <style:text-properties style:font-name="Arial" style:font-name-complex="Arial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center"/>
    </style:style>
    <style:style style:name="T35" style:family="text">
      <style:text-properties style:font-name="Arial" style:font-name-complex="Arial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P55" style:family="paragraph" style:parent-style-name="Normal">
      <style:paragraph-properties fo:text-align="center"/>
    </style:style>
    <style:style style:name="T3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center"/>
    </style:style>
    <style:style style:name="T37" style:family="text">
      <style:text-properties style:font-name="Arial" style:font-name-complex="Arial" fo:font-style="italic" style:font-style-asian="italic" style:font-style-complex="italic"/>
    </style:style>
    <style:style style:name="P58" style:family="paragraph" style:parent-style-name="Normal">
      <style:paragraph-properties/>
    </style:style>
    <style:style style:name="P59" style:family="paragraph" style:parent-style-name="Normal">
      <style:paragraph-properties fo:text-align="both"/>
    </style:style>
    <style:style style:name="T38" style:family="text">
      <style:text-properties style:font-name="Arial" style:font-name-complex="Arial" fo:font-style="italic" style:font-style-asian="italic" style:font-style-complex="italic"/>
    </style:style>
    <style:style style:name="P60" style:family="paragraph" style:parent-style-name="Normal">
      <style:paragraph-properties/>
    </style:style>
    <style:style style:name="P61" style:family="paragraph" style:parent-style-name="Normal">
      <style:paragraph-properties fo:text-align="center"/>
    </style:style>
    <style:style style:name="T3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2" style:family="paragraph" style:parent-style-name="Normal">
      <style:paragraph-properties/>
    </style:style>
    <style:style style:name="P63" style:family="paragraph" style:parent-style-name="Normal">
      <style:paragraph-properties fo:text-align="center"/>
    </style:style>
    <style:style style:name="T40" style:family="text">
      <style:text-properties style:font-name="Arial" style:font-name-complex="Arial" fo:font-style="italic" style:font-style-asian="italic" style:font-style-complex="italic"/>
    </style:style>
    <style:style style:name="P64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4a067" style:family="table">
      <style:table-properties style:rel-width="100" table:align="center"/>
    </style:style>
    <style:style style:name="44a067.0" style:family="table-column">
      <style:table-column-properties style:column-width="9.70cm"/>
    </style:style>
    <style:style style:name="44a067.1" style:family="table-column">
      <style:table-column-properties style:column-width="7.94cm"/>
    </style:style>
    <style:style style:name="8c084a" style:family="table">
      <style:table-properties style:rel-width="100" table:align="center"/>
    </style:style>
    <style:style style:name="8c084a.0" style:family="table-column">
      <style:table-column-properties style:column-width="17.64cm"/>
    </style:style>
    <style:style style:name="3a3de9" style:family="table">
      <style:table-properties style:rel-width="100" table:align="center"/>
    </style:style>
    <style:style style:name="3a3de9.0" style:family="table-column">
      <style:table-column-properties style:column-width="11.47cm"/>
    </style:style>
    <style:style style:name="3a3de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4a067" table:style-name="44a067">
          <table:table-column table:style-name="44a067.0"/>
          <table:table-column table:style-name="44a067.1"/>
          <table:table-row>
            <table:table-cell office:value-type="string">
              <text:p text:style-name="IM1"><draw:frame draw:style-name="fr1" draw:name="f0980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c084a" table:style-name="8c084a">
          <table:table-column table:style-name="8c084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78</text:span></text:p>
        <text:p text:style-name="P3_InstBodyJustified"><text:span text:style-name="T3">Ano 1978 · Data 13/11/1978 · Status EM VIGOR</text:span></text:p>
        <text:p text:style-name="P4_InstBodyJustified"><text:span text:style-name="T4">Ementa: DISPÕE SOBRE A CRIAÇÃO DA BIBLIOTECA DA EDILIDADE.</text:span></text:p>
        <text:p text:style-name="P5_InstBodyJustified"><text:span text:style-name="T5">RESOLUÇÃO Nº 11, DE 13 DE NOVEMBRO DE 1978</text:span></text:p>
        <text:p text:style-name="P6_InstBodyJustified"><text:span text:style-name="T6">(DISPÕE SOBRE A CRIAÇÃO DA BIBLIOTECA DA EDILIDA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10/58, que se refere ao processo nº 456 de 1978, a saber:</text:span></text:p>
        <text:p text:style-name="P14"><text:span text:style-name="T11">FAÇO SABER QUE A CÂMARA MUNICIPAL DE VOTUPORANGA APROVOU E EU PROMULGO A SEGUINTE RESOLUÇÃO:</text:span></text:p>
        <text:p text:style-name="P16"><text:span text:style-name="T12">Art. 1º<text:s/></text:span><text:span text:style-name="T13">Fica criada a biblioteca da Câmara Municipal, que funcionará no recinto da Secretaria Administrativa.</text:span></text:p>
        <text:p text:style-name="P19"><text:span text:style-name="T14">§ 1º</text:span><text:span text:style-name="T15"><text:s/>A biblioteca será de uso da Edilidade, para consultas técnico-legislativas.</text:span></text:p>
        <text:p text:style-name="P22"><text:span text:style-name="T16">§ 2º</text:span><text:span text:style-name="T17"><text:s/>Funcionará no mesmo horário da Secretaria Administrativa, quando será aberta para visitas e consultas, especialmente de estudantes.</text:span></text:p>
        <text:p text:style-name="P25"><text:span text:style-name="T18">§ 3º</text:span><text:span text:style-name="T19"><text:s/>A administração da biblioteca ficará diretamente subordinada à Diretoria da Secretaria da Câmara, que designará funcionário para atendimento de vereadores e consulentes.</text:span></text:p>
        <text:p text:style-name="P28"><text:span text:style-name="T20">Art. 2º<text:s/></text:span><text:span text:style-name="T21">O patrimônio bibliográfico será formado:</text:span></text:p>
        <text:p text:style-name="P31"><text:span text:style-name="T22">a) com obras já existentes na Secretaria Administrativa;</text:span></text:p>
        <text:p text:style-name="P33"><text:span text:style-name="T23">b) com livros que forem adquiridos pela Câmara, com as dotações orçamentárias próprias;</text:span></text:p>
        <text:p text:style-name="P35"><text:span text:style-name="T24">c) com obras que forem remetidas à biblioteca por Departamentos públicos, institutos oficiais, editoras, e outros;</text:span></text:p>
        <text:p text:style-name="P37"><text:span text:style-name="T25">d) com livros que forem oferecidos por particulares;</text:span></text:p>
        <text:p text:style-name="P39"><text:span text:style-name="T26">e) com legados e doações.</text:span></text:p>
        <text:p text:style-name="P41"><text:span text:style-name="T27">Art. 3º<text:s/></text:span><text:span text:style-name="T28">Todas as obras componentes do patrimônio deverão ser classificadas e constarão de fichário de controle, e de outro que facilite as consultas dos vereadores e dos visitantes.</text:span></text:p>
        <text:p text:style-name="P44"><text:span text:style-name="T29">Art. 4º<text:s/></text:span><text:span text:style-name="T30">Não será permitida a retirada, para fora do recinto da Edilidade, de nenhuma obra, salvo quando se tratar de solicitação de entidade idônea, e com autorização expressa da Presidência da Câmara.</text:span></text:p>
        <text:p text:style-name="P47"><text:span text:style-name="T31">Art. 5º<text:s/></text:span><text:span text:style-name="T32">A Presidência da Câmara Municipal fará constar, anualmente, em orçamento, verbas próprias destinadas a aquisição de livros.</text:span></text:p>
        <text:p text:style-name="P50"><text:span text:style-name="T33">Art. 6º</text:span><text:span text:style-name="T34"><text:s/>Esta resolução entrará em vigor na data de sua publicação, revogadas as disposições em contrário.</text:span></text:p>
        <text:p text:style-name="P53"><text:span text:style-name="T35">Sala das Sessões, “Dr. Octávio Viscardi”, aos 13 de novembro de 1978.</text:span></text:p>
        <text:p text:style-name="P55"><text:span text:style-name="T36">José Nunes Pereira</text:span></text:p>
        <text:p text:style-name="P57"><text:span text:style-name="T37">Presidente</text:span></text:p>
        <text:p text:style-name="P59"><text:span text:style-name="T38">Publicada e registrada na Secretaria da Câmara Municipal de Votuporanga, aos 13 de novembro de 1978.</text:span></text:p>
        <text:p text:style-name="P61"><text:span text:style-name="T39">Hugo Xavier da Silva</text:span></text:p>
        <text:p text:style-name="P63"><text:span text:style-name="T40">Chefe de Gabinete</text:span></text:p>
        <text:p text:style-name="Standard"/>
        <table:table table:name="3a3de9" table:style-name="3a3de9">
          <table:table-column table:style-name="3a3de9.0"/>
          <table:table-column table:style-name="3a3de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440</text:span></text:p>
            </table:table-cell>
            <table:table-cell office:value-type="string">
              <text:p><text:span>Gerado em 23/08/2026 15:2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4a067" style:family="table">
      <style:table-properties style:rel-width="100" table:align="center"/>
    </style:style>
    <style:style style:name="44a067.0" style:family="table-column">
      <style:table-column-properties style:column-width="9.70cm"/>
    </style:style>
    <style:style style:name="44a067.1" style:family="table-column">
      <style:table-column-properties style:column-width="7.94cm"/>
    </style:style>
    <style:style style:name="8c084a" style:family="table">
      <style:table-properties style:rel-width="100" table:align="center"/>
    </style:style>
    <style:style style:name="8c084a.0" style:family="table-column">
      <style:table-column-properties style:column-width="17.64cm"/>
    </style:style>
    <style:style style:name="3a3de9" style:family="table">
      <style:table-properties style:rel-width="100" table:align="center"/>
    </style:style>
    <style:style style:name="3a3de9.0" style:family="table-column">
      <style:table-column-properties style:column-width="11.47cm"/>
    </style:style>
    <style:style style:name="3a3de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8:27:53.000</dc:date>
    <meta:generator>PHPWord</meta:generator>
    <meta:initial-creator/>
    <meta:creation-date>2026-08-23T18:27:53.000</meta:creation-date>
    <meta:keyword/>
    <meta:user-defined meta:name="Category"/>
    <meta:user-defined meta:name="Company"/>
    <meta:user-defined meta:name="Manager"/>
  </office:meta>
</office:document-meta>
</file>