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93209" style:family="table">
      <style:table-properties style:rel-width="100" table:align="center"/>
    </style:style>
    <style:style style:name="193209.0" style:family="table-column">
      <style:table-column-properties style:column-width="9.70cm"/>
    </style:style>
    <style:style style:name="193209.1" style:family="table-column">
      <style:table-column-properties style:column-width="7.94cm"/>
    </style:style>
    <style:style style:name="c4ea52" style:family="table">
      <style:table-properties style:rel-width="100" table:align="center"/>
    </style:style>
    <style:style style:name="c4ea52.0" style:family="table-column">
      <style:table-column-properties style:column-width="17.64cm"/>
    </style:style>
    <style:style style:name="fc2b69" style:family="table">
      <style:table-properties style:rel-width="100" table:align="center"/>
    </style:style>
    <style:style style:name="fc2b69.0" style:family="table-column">
      <style:table-column-properties style:column-width="11.47cm"/>
    </style:style>
    <style:style style:name="fc2b6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93209" table:style-name="193209">
          <table:table-column table:style-name="193209.0"/>
          <table:table-column table:style-name="193209.1"/>
          <table:table-row>
            <table:table-cell office:value-type="string">
              <text:p text:style-name="IM1"><draw:frame draw:style-name="fr1" draw:name="b2a62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4ea52" table:style-name="c4ea52">
          <table:table-column table:style-name="c4ea5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78</text:span></text:p>
        <text:p text:style-name="P3_InstBodyJustified"><text:span text:style-name="T3">Ano 1978 · Data 29/05/1978 · Status EM VIGOR</text:span></text:p>
        <text:p text:style-name="P4_InstBodyJustified"><text:span text:style-name="T4">Ementa: DISPÕE SOBRE CONCESSÃO DE LICENÇA AO VEREADOR URBANO DOIMO, PELO PRAZO DE TRINTA DIAS, PARA TRATAR DE ASSUNTOS DE ORDEM PESSOAL.</text:span></text:p>
        <text:p text:style-name="P5_InstBodyJustified"><text:span text:style-name="T5">RESOLUÇÃO Nº 6, DE 29 DE MAIO DE 1978</text:span></text:p>
        <text:p text:style-name="P6_InstBodyJustified"><text:span text:style-name="T6">(DISPÕE SOBRE CONCESSÃO DE LICENÇA AO VEREADOR URBANO DOIMO, PELO PRAZO DE TRINTA DIAS, PARA TRATAR DE ASSUNTOS DE ORDEM PESSO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6/78, que se refere ao processo nº 199 de 1978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concedida ao Sr. Vereador URBANO DOIMO, uma licença de trinta dias, a partir de 1º de junho de 1978, para tratar de assuntos de ordem pessoal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“Dr. Octávio Viscardi”, aos 29 de maio de 1978.</text:span></text:p>
        <text:p text:style-name="P24"><text:span text:style-name="T17">José Nunes Pereira</text:span></text:p>
        <text:p text:style-name="P26"><text:span text:style-name="T18">Presidente</text:span></text:p>
        <text:p text:style-name="P28"><text:span text:style-name="T19">Publicada e registrada na Secretaria da Câmara Municipal de Votuporanga, aos 29 de maio de 1978.</text:span></text:p>
        <text:p text:style-name="P30"><text:span text:style-name="T20">Hugo Xavier da Silva</text:span></text:p>
        <text:p text:style-name="P32"><text:span text:style-name="T21">Chefe de Gabinete</text:span></text:p>
        <text:p text:style-name="Standard"/>
        <table:table table:name="fc2b69" table:style-name="fc2b69">
          <table:table-column table:style-name="fc2b69.0"/>
          <table:table-column table:style-name="fc2b6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38</text:span></text:p>
            </table:table-cell>
            <table:table-cell office:value-type="string">
              <text:p><text:span>Gerado em 23/08/2026 16:0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93209" style:family="table">
      <style:table-properties style:rel-width="100" table:align="center"/>
    </style:style>
    <style:style style:name="193209.0" style:family="table-column">
      <style:table-column-properties style:column-width="9.70cm"/>
    </style:style>
    <style:style style:name="193209.1" style:family="table-column">
      <style:table-column-properties style:column-width="7.94cm"/>
    </style:style>
    <style:style style:name="c4ea52" style:family="table">
      <style:table-properties style:rel-width="100" table:align="center"/>
    </style:style>
    <style:style style:name="c4ea52.0" style:family="table-column">
      <style:table-column-properties style:column-width="17.64cm"/>
    </style:style>
    <style:style style:name="fc2b69" style:family="table">
      <style:table-properties style:rel-width="100" table:align="center"/>
    </style:style>
    <style:style style:name="fc2b69.0" style:family="table-column">
      <style:table-column-properties style:column-width="11.47cm"/>
    </style:style>
    <style:style style:name="fc2b6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9:07:16.000</dc:date>
    <meta:generator>PHPWord</meta:generator>
    <meta:initial-creator/>
    <meta:creation-date>2026-08-23T19:07:16.000</meta:creation-date>
    <meta:keyword/>
    <meta:user-defined meta:name="Category"/>
    <meta:user-defined meta:name="Company"/>
    <meta:user-defined meta:name="Manager"/>
  </office:meta>
</office:document-meta>
</file>