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weight="bold" style:font-weight-asian="bold"/>
    </style:style>
    <style:style style:name="P35" style:family="paragraph" style:parent-style-name="Normal">
      <style:paragraph-properties/>
    </style:style>
    <style:style style:name="T26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both"/>
    </style:style>
    <style:style style:name="T27" style:family="text">
      <style:text-properties style:font-name="Arial" style:font-name-complex="Arial" fo:font-weight="bold" style:font-weight-asian="bold"/>
    </style:style>
    <style:style style:name="P38" style:family="paragraph" style:parent-style-name="Normal">
      <style:paragraph-properties/>
    </style:style>
    <style:style style:name="T28" style:family="text">
      <style:text-properties style:font-name="Arial" style:font-name-complex="Arial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both"/>
    </style:style>
    <style:style style:name="T32" style:family="text">
      <style:text-properties style:font-name="Arial" style:font-name-complex="Arial" fo:font-style="italic" style:font-style-asian="italic" style:font-style-complex="italic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center"/>
    </style:style>
    <style:style style:name="T3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9" style:family="paragraph" style:parent-style-name="Normal">
      <style:paragraph-properties/>
    </style:style>
    <style:style style:name="P50" style:family="paragraph" style:parent-style-name="Normal">
      <style:paragraph-properties fo:text-align="center"/>
    </style:style>
    <style:style style:name="T34" style:family="text">
      <style:text-properties style:font-name="Arial" style:font-name-complex="Arial" fo:font-style="italic" style:font-style-asian="italic" style:font-style-complex="italic"/>
    </style:style>
    <style:style style:name="P5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56522" style:family="table">
      <style:table-properties style:rel-width="100" table:align="center"/>
    </style:style>
    <style:style style:name="956522.0" style:family="table-column">
      <style:table-column-properties style:column-width="9.70cm"/>
    </style:style>
    <style:style style:name="956522.1" style:family="table-column">
      <style:table-column-properties style:column-width="7.94cm"/>
    </style:style>
    <style:style style:name="042c38" style:family="table">
      <style:table-properties style:rel-width="100" table:align="center"/>
    </style:style>
    <style:style style:name="042c38.0" style:family="table-column">
      <style:table-column-properties style:column-width="17.64cm"/>
    </style:style>
    <style:style style:name="4d1e9d" style:family="table">
      <style:table-properties style:rel-width="100" table:align="center"/>
    </style:style>
    <style:style style:name="4d1e9d.0" style:family="table-column">
      <style:table-column-properties style:column-width="11.47cm"/>
    </style:style>
    <style:style style:name="4d1e9d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56522" table:style-name="956522">
          <table:table-column table:style-name="956522.0"/>
          <table:table-column table:style-name="956522.1"/>
          <table:table-row>
            <table:table-cell office:value-type="string">
              <text:p text:style-name="IM1"><draw:frame draw:style-name="fr1" draw:name="45de6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42c38" table:style-name="042c38">
          <table:table-column table:style-name="042c3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3/1978</text:span></text:p>
        <text:p text:style-name="P3_InstBodyJustified"><text:span text:style-name="T3">Ano 1978 · Data 13/02/1978 · Status EM VIGOR</text:span></text:p>
        <text:p text:style-name="P4_InstBodyJustified"><text:span text:style-name="T4">Ementa: DISPÕE SOBRE ALTERAÇÃO DO ARTIGO 5º, DA RESOLUÇÃO Nº 09, DE 22 DE ABRIL DE 1968.</text:span></text:p>
        <text:p text:style-name="P5_InstBodyJustified"><text:span text:style-name="T5">RESOLUÇÃO Nº 3, DE 13 DE FEVEREIRO DE 1978</text:span></text:p>
        <text:p text:style-name="P6_InstBodyJustified"><text:span text:style-name="T6">(DISPÕE SOBRE ALTERAÇÃO DO ARTIGO 5º, DA RESOLUÇÃO Nº 09, DE 22 DE ABRIL DE 1968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3/78, que se refere ao processo nº 18 de 1978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O artigo 5º, da<text:s/></text:span><text:a xlink:type="simple" xlink:href="https://pesquisadeleis.com.br/sp/votuporanga/legislacao/38187/lei-ordinaria-968-dispoe-sobre-suplementacao-de-verba-orcamentaria">Resolução nº 9/68, de 22 de abril de 1968</text:a><text:span text:style-name="T14">, passa a vigorar com a seguinte redação:</text:span></text:p>
        <text:p text:style-name="P20"><text:span text:style-name="T15">“Art. 5º</text:span><text:span text:style-name="T16"><text:s/>A entrega das honrarias será feita em sessão solene convocada pela Presidência da Câmara, ou a requerimento assinado por 1/3 (um terço) dos Srs. Vereadores.</text:span></text:p>
        <text:p text:style-name="P23"><text:span text:style-name="T17">§ 1º</text:span><text:span text:style-name="T18"><text:s/>Após a aprovação da concessão da honraria, a Presidência comunicará o fato ao homenageado que terá o prazo de 6 (seis) meses, para se manifestar quanto ao recebimento.</text:span></text:p>
        <text:p text:style-name="P26"><text:span text:style-name="T19">§ 2º</text:span><text:span text:style-name="T20"><text:s/>O homenageado não se manifestando no prazo estipulado, ficará, automaticamente, revogada a concessão da honraria.</text:span></text:p>
        <text:p text:style-name="P29"><text:span text:style-name="T21">§ 3º</text:span><text:span text:style-name="T22"><text:s/>As normas contidas na<text:s/></text:span><text:a xlink:type="simple" xlink:href="http://www.leinasnuvens.com.br/legislacao/SP/votuporanga/resolucao/1965/dezembro/1265.php">Resolução nº 12/65</text:a><text:span text:style-name="T23">, desta Edilidade, poderão subsidiar, no que couber, às desta resolução.</text:span><text:span text:style-name="T24">”</text:span></text:p>
        <text:p text:style-name="P34"><text:span text:style-name="T25">Art. 2º</text:span><text:span text:style-name="T26"><text:s/>As honrarias já aprovadas e cientificadas, anteriormente a vigência desta resolução, com a decorrência do prazo determinado de seis meses, consideram-se revogadas.</text:span></text:p>
        <text:p text:style-name="P37"><text:span text:style-name="T27">Art. 3º</text:span><text:span text:style-name="T28"><text:s/>Esta Resolução entrará em vigor na data de sua publicação, revogadas as disposições em contrário.</text:span></text:p>
        <text:p text:style-name="P40"><text:span text:style-name="T29">Sala das Sessões, “Dr. Octávio Viscardi”, aos 13 de fevereiro de 1978.</text:span></text:p>
        <text:p text:style-name="P42"><text:span text:style-name="T30">José Nunes Pereira</text:span></text:p>
        <text:p text:style-name="P44"><text:span text:style-name="T31">Presidente</text:span></text:p>
        <text:p text:style-name="P46"><text:span text:style-name="T32">Publicada e registrada na Secretaria da Câmara Municipal de Votuporanga, aos 13 de fevereiro de 1978.</text:span></text:p>
        <text:p text:style-name="P48"><text:span text:style-name="T33">Hugo Xavier da Silva</text:span></text:p>
        <text:p text:style-name="P50"><text:span text:style-name="T34">Chefe de Gabinete</text:span></text:p>
        <text:p text:style-name="Standard"/>
        <table:table table:name="4d1e9d" table:style-name="4d1e9d">
          <table:table-column table:style-name="4d1e9d.0"/>
          <table:table-column table:style-name="4d1e9d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36</text:span></text:p>
            </table:table-cell>
            <table:table-cell office:value-type="string">
              <text:p><text:span>Gerado em 22/08/2026 08:3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56522" style:family="table">
      <style:table-properties style:rel-width="100" table:align="center"/>
    </style:style>
    <style:style style:name="956522.0" style:family="table-column">
      <style:table-column-properties style:column-width="9.70cm"/>
    </style:style>
    <style:style style:name="956522.1" style:family="table-column">
      <style:table-column-properties style:column-width="7.94cm"/>
    </style:style>
    <style:style style:name="042c38" style:family="table">
      <style:table-properties style:rel-width="100" table:align="center"/>
    </style:style>
    <style:style style:name="042c38.0" style:family="table-column">
      <style:table-column-properties style:column-width="17.64cm"/>
    </style:style>
    <style:style style:name="4d1e9d" style:family="table">
      <style:table-properties style:rel-width="100" table:align="center"/>
    </style:style>
    <style:style style:name="4d1e9d.0" style:family="table-column">
      <style:table-column-properties style:column-width="11.47cm"/>
    </style:style>
    <style:style style:name="4d1e9d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2T11:32:27.000</dc:date>
    <meta:generator>PHPWord</meta:generator>
    <meta:initial-creator/>
    <meta:creation-date>2026-08-22T11:32:27.000</meta:creation-date>
    <meta:keyword/>
    <meta:user-defined meta:name="Category"/>
    <meta:user-defined meta:name="Company"/>
    <meta:user-defined meta:name="Manager"/>
  </office:meta>
</office:document-meta>
</file>