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07a84" style:family="table">
      <style:table-properties style:rel-width="100" table:align="center"/>
    </style:style>
    <style:style style:name="c07a84.0" style:family="table-column">
      <style:table-column-properties style:column-width="9.70cm"/>
    </style:style>
    <style:style style:name="c07a84.1" style:family="table-column">
      <style:table-column-properties style:column-width="7.94cm"/>
    </style:style>
    <style:style style:name="49a91e" style:family="table">
      <style:table-properties style:rel-width="100" table:align="center"/>
    </style:style>
    <style:style style:name="49a91e.0" style:family="table-column">
      <style:table-column-properties style:column-width="17.64cm"/>
    </style:style>
    <style:style style:name="47d50d" style:family="table">
      <style:table-properties style:rel-width="100" table:align="center"/>
    </style:style>
    <style:style style:name="47d50d.0" style:family="table-column">
      <style:table-column-properties style:column-width="11.47cm"/>
    </style:style>
    <style:style style:name="47d50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07a84" table:style-name="c07a84">
          <table:table-column table:style-name="c07a84.0"/>
          <table:table-column table:style-name="c07a84.1"/>
          <table:table-row>
            <table:table-cell office:value-type="string">
              <text:p text:style-name="IM1"><draw:frame draw:style-name="fr1" draw:name="efe9b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9a91e" table:style-name="49a91e">
          <table:table-column table:style-name="49a91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7</text:span></text:p>
        <text:p text:style-name="P3_InstBodyJustified"><text:span text:style-name="T3">Ano 1977 · Data 27/06/1977 · Status EM VIGOR</text:span></text:p>
        <text:p text:style-name="P4_InstBodyJustified"><text:span text:style-name="T4">Ementa: DISPÕE SOBRE ALTERAÇÃO DO ART. 6º, DA RESOLUÇÃO Nº 9/68, MODIFICADO PELA RESOLUÇÃO 5/76, DE 10 DE MAIO DE 1976.</text:span></text:p>
        <text:p text:style-name="P5_InstBodyJustified"><text:span text:style-name="T5">RESOLUÇÃO Nº 1, DE 27 DE JUNHO DE 1977</text:span></text:p>
        <text:p text:style-name="P6_InstBodyJustified"><text:span text:style-name="T6">(DISPÕE SOBRE ALTERAÇÃO DO ART. 6º, DA RESOLUÇÃO Nº 9/68, MODIFICADO PELA RESOLUÇÃO 5/76, DE 10 DE MAIO DE 197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77, que se refere ao processo nº 287 de 197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rtigo 6º, da<text:s/></text:span><text:a xlink:type="simple" xlink:href="https://pesquisadeleis.com.br/sp/votuporanga/legislacao/38187/lei-ordinaria-968-dispoe-sobre-suplementacao-de-verba-orcamentaria">resolução nº 9/68, de 22/4/68</text:a><text:span text:style-name="T14">, modificado pela resolução nº 5/76, de 10/5/76, passa a vigorar com os parágrafos seguintes:</text:span></text:p>
        <text:p text:style-name="P20"><text:span text:style-name="T15">“§ 1º</text:span><text:span text:style-name="T16"><text:s/>A iniciativa do projeto constante deste artigo, só poderá ser utilizada duas vezes pelos mesmos vereadores, em cada sessão legislativa.</text:span></text:p>
        <text:p text:style-name="P23"><text:span text:style-name="T17">§ 2º</text:span><text:span text:style-name="T18"><text:s/>Somente será recebida pela Mesa a proposição que contar com a assinatura da maioria absoluta dos srs. vereadores.</text:span><text:span text:style-name="T19">”</text:span></text:p>
        <text:p text:style-name="P27"><text:span text:style-name="T20">Art. 2º</text:span><text:span text:style-name="T21"><text:s/>Fica suprimido o parágrafo único do artigo 7º, da<text:s/></text:span><text:a xlink:type="simple" xlink:href="https://pesquisadeleis.com.br/sp/votuporanga/legislacao/38187/lei-ordinaria-968-dispoe-sobre-suplementacao-de-verba-orcamentaria">resolução nº 9/68, de 22/4/68</text:a><text:span text:style-name="T22">.</text:span></text:p>
        <text:p text:style-name="P31"><text:span text:style-name="T23">Art. 3º</text:span><text:span text:style-name="T24"><text:s/>Esta resolução entrará em vigor na data de sua publicação, revogadas as disposições em contrário.</text:span></text:p>
        <text:p text:style-name="P34"><text:span text:style-name="T25">Sala das Sessões, aos 27 de junho de 1977.</text:span></text:p>
        <text:p text:style-name="P36"><text:span text:style-name="T26">José Nunes Pereira</text:span></text:p>
        <text:p text:style-name="P38"><text:span text:style-name="T27">Presidente</text:span></text:p>
        <text:p text:style-name="P40"><text:span text:style-name="T28">Publicada e registrada na Secretaria da Câmara Municipal de Votuporanga, aos 27 de junho de 1977.</text:span></text:p>
        <text:p text:style-name="P42"><text:span text:style-name="T29">Hugo Xavier da Silva</text:span></text:p>
        <text:p text:style-name="P44"><text:span text:style-name="T30">Chefe de Gabinete</text:span></text:p>
        <text:p text:style-name="Standard"/>
        <table:table table:name="47d50d" table:style-name="47d50d">
          <table:table-column table:style-name="47d50d.0"/>
          <table:table-column table:style-name="47d50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3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07a84" style:family="table">
      <style:table-properties style:rel-width="100" table:align="center"/>
    </style:style>
    <style:style style:name="c07a84.0" style:family="table-column">
      <style:table-column-properties style:column-width="9.70cm"/>
    </style:style>
    <style:style style:name="c07a84.1" style:family="table-column">
      <style:table-column-properties style:column-width="7.94cm"/>
    </style:style>
    <style:style style:name="49a91e" style:family="table">
      <style:table-properties style:rel-width="100" table:align="center"/>
    </style:style>
    <style:style style:name="49a91e.0" style:family="table-column">
      <style:table-column-properties style:column-width="17.64cm"/>
    </style:style>
    <style:style style:name="47d50d" style:family="table">
      <style:table-properties style:rel-width="100" table:align="center"/>
    </style:style>
    <style:style style:name="47d50d.0" style:family="table-column">
      <style:table-column-properties style:column-width="11.47cm"/>
    </style:style>
    <style:style style:name="47d50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1.000</dc:date>
    <meta:generator>PHPWord</meta:generator>
    <meta:initial-creator/>
    <meta:creation-date>2026-08-20T12:12:31.000</meta:creation-date>
    <meta:keyword/>
    <meta:user-defined meta:name="Category"/>
    <meta:user-defined meta:name="Company"/>
    <meta:user-defined meta:name="Manager"/>
  </office:meta>
</office:document-meta>
</file>