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fcdf" style:family="table">
      <style:table-properties style:rel-width="100" table:align="center"/>
    </style:style>
    <style:style style:name="93fcdf.0" style:family="table-column">
      <style:table-column-properties style:column-width="9.70cm"/>
    </style:style>
    <style:style style:name="93fcdf.1" style:family="table-column">
      <style:table-column-properties style:column-width="7.94cm"/>
    </style:style>
    <style:style style:name="3ecdd8" style:family="table">
      <style:table-properties style:rel-width="100" table:align="center"/>
    </style:style>
    <style:style style:name="3ecdd8.0" style:family="table-column">
      <style:table-column-properties style:column-width="17.64cm"/>
    </style:style>
    <style:style style:name="1f4fca" style:family="table">
      <style:table-properties style:rel-width="100" table:align="center"/>
    </style:style>
    <style:style style:name="1f4fca.0" style:family="table-column">
      <style:table-column-properties style:column-width="11.47cm"/>
    </style:style>
    <style:style style:name="1f4fc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fcdf" table:style-name="93fcdf">
          <table:table-column table:style-name="93fcdf.0"/>
          <table:table-column table:style-name="93fcdf.1"/>
          <table:table-row>
            <table:table-cell office:value-type="string">
              <text:p text:style-name="IM1"><draw:frame draw:style-name="fr1" draw:name="11aca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ecdd8" table:style-name="3ecdd8">
          <table:table-column table:style-name="3ecdd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76</text:span></text:p>
        <text:p text:style-name="P3_InstBodyJustified"><text:span text:style-name="T3">Ano 1976 · Data 20/09/1976 · Status EM VIGOR</text:span></text:p>
        <text:p text:style-name="P4_InstBodyJustified"><text:span text:style-name="T4">Ementa: DISPÕE SOBRE A FIXAÇÃO DOS SUBSÍDIOS DOS SRS. VEREADORES, PARA O ANO DE 1977.</text:span></text:p>
        <text:p text:style-name="P5_InstBodyJustified"><text:span text:style-name="T5">RESOLUÇÃO Nº 9, DE 20 DE SETEMBRO DE 1976</text:span></text:p>
        <text:p text:style-name="P6_InstBodyJustified"><text:span text:style-name="T6">(DISPÕE SOBRE A FIXAÇÃO DOS SUBSÍDIOS DOS SRS. VEREADORES, PARA O ANO DE 197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76, que se refere ao processo nº 439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fixados em Cr$ 2.600,00 (dois mil e seiscentos cruzeiros) mensais, os subsídios dos Srs. Vereadores à Câmara Municipal de Votuporanga, para o exercício de 1977, nos termos da</text:span><text:a xlink:type="simple" xlink:href="http://www.leinasnuvens.com.br/legislacao/SP/votuporanga/resolucao/1975/agosto/1175.php"> resolução nº 11/75, de 18/08/75</text:a><text:span text:style-name="T14">, regulamentada pelo ato nº 5/75, de 08/10/75.</text:span></text:p>
        <text:p text:style-name="P20"><text:span text:style-name="T15">Art. 2º</text:span><text:span text:style-name="T16"><text:s/>Esta resolução entrará em vigor na data de sua publicação, revogadas as disposições em contrário.</text:span></text:p>
        <text:p text:style-name="P23"><text:span text:style-name="T17">Sala das Sessões, aos 20 de setembro de 1976.</text:span></text:p>
        <text:p text:style-name="P25"><text:span text:style-name="T18">Dr. D.S. Viana Filho</text:span></text:p>
        <text:p text:style-name="P27"><text:span text:style-name="T19">Presidente</text:span></text:p>
        <text:p text:style-name="P29"><text:span text:style-name="T20">Publicada e registrada na Secretaria da Câmara Municipal de Votuporanga, aos 20 de setembro de 1976.</text:span></text:p>
        <text:p text:style-name="P31"><text:span text:style-name="T21">Hugo Xavier da Silva</text:span></text:p>
        <text:p text:style-name="P33"><text:span text:style-name="T22">Chefe de Gabinete</text:span></text:p>
        <text:p text:style-name="Standard"/>
        <table:table table:name="1f4fca" table:style-name="1f4fca">
          <table:table-column table:style-name="1f4fca.0"/>
          <table:table-column table:style-name="1f4fc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9</text:span></text:p>
            </table:table-cell>
            <table:table-cell office:value-type="string">
              <text:p><text:span>Gerado em 23/08/2026 14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fcdf" style:family="table">
      <style:table-properties style:rel-width="100" table:align="center"/>
    </style:style>
    <style:style style:name="93fcdf.0" style:family="table-column">
      <style:table-column-properties style:column-width="9.70cm"/>
    </style:style>
    <style:style style:name="93fcdf.1" style:family="table-column">
      <style:table-column-properties style:column-width="7.94cm"/>
    </style:style>
    <style:style style:name="3ecdd8" style:family="table">
      <style:table-properties style:rel-width="100" table:align="center"/>
    </style:style>
    <style:style style:name="3ecdd8.0" style:family="table-column">
      <style:table-column-properties style:column-width="17.64cm"/>
    </style:style>
    <style:style style:name="1f4fca" style:family="table">
      <style:table-properties style:rel-width="100" table:align="center"/>
    </style:style>
    <style:style style:name="1f4fca.0" style:family="table-column">
      <style:table-column-properties style:column-width="11.47cm"/>
    </style:style>
    <style:style style:name="1f4fc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12:18.000</dc:date>
    <meta:generator>PHPWord</meta:generator>
    <meta:initial-creator/>
    <meta:creation-date>2026-08-23T17:12:18.000</meta:creation-date>
    <meta:keyword/>
    <meta:user-defined meta:name="Category"/>
    <meta:user-defined meta:name="Company"/>
    <meta:user-defined meta:name="Manager"/>
  </office:meta>
</office:document-meta>
</file>