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83d12" style:family="table">
      <style:table-properties style:rel-width="100" table:align="center"/>
    </style:style>
    <style:style style:name="083d12.0" style:family="table-column">
      <style:table-column-properties style:column-width="9.70cm"/>
    </style:style>
    <style:style style:name="083d12.1" style:family="table-column">
      <style:table-column-properties style:column-width="7.94cm"/>
    </style:style>
    <style:style style:name="8a86af" style:family="table">
      <style:table-properties style:rel-width="100" table:align="center"/>
    </style:style>
    <style:style style:name="8a86af.0" style:family="table-column">
      <style:table-column-properties style:column-width="17.64cm"/>
    </style:style>
    <style:style style:name="62076d" style:family="table">
      <style:table-properties style:rel-width="100" table:align="center"/>
    </style:style>
    <style:style style:name="62076d.0" style:family="table-column">
      <style:table-column-properties style:column-width="11.47cm"/>
    </style:style>
    <style:style style:name="62076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83d12" table:style-name="083d12">
          <table:table-column table:style-name="083d12.0"/>
          <table:table-column table:style-name="083d12.1"/>
          <table:table-row>
            <table:table-cell office:value-type="string">
              <text:p text:style-name="IM1"><draw:frame draw:style-name="fr1" draw:name="a74fc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a86af" table:style-name="8a86af">
          <table:table-column table:style-name="8a86a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76</text:span></text:p>
        <text:p text:style-name="P3_InstBodyJustified"><text:span text:style-name="T3">Ano 1976 · Data 10/02/1976 · Status EM VIGOR</text:span></text:p>
        <text:p text:style-name="P4_InstBodyJustified"><text:span text:style-name="T4">Ementa: DISPÕE SUSPENSÃO DE VIGENCIA DA RESOLUÇÃO Nº 1/75 DE 10/03/1975.</text:span></text:p>
        <text:p text:style-name="P5_InstBodyJustified"><text:span text:style-name="T5">RESOLUÇÃO Nº 1, DE 10 DE FEVEREIRO DE 1976</text:span></text:p>
        <text:p text:style-name="P6_InstBodyJustified"><text:span text:style-name="T6">(DISPÕE SUSPENSÃO DE VIGENCIA DA RESOLUÇÃO Nº 1/75 DE 10/03/1975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76, que se refere ao processo nº 19 de 1976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suspensa a vigência da<text:s/></text:span><text:a xlink:type="simple" xlink:href="http://www.leinasnuvens.com.br/legislacao/SP/votuporanga/resolucao/1975/mar%C3%A7o/175.php">resolução nº 1/75, de 10 de março de 1975</text:a><text:span text:style-name="T14">.</text:span></text:p>
        <text:p text:style-name="P20"><text:span text:style-name="T15">Art. 2º</text:span><text:span text:style-name="T16"><text:s/>Esta resolução entrará em vigor na data de sua publicação, revogadas s disposições em contrário.</text:span></text:p>
        <text:p text:style-name="P23"><text:span text:style-name="T17">Sala das Sessões, aos 10 de fevereiro de 1976.</text:span></text:p>
        <text:p text:style-name="P25"><text:span text:style-name="T18">Dr. D.S. Viana Filho</text:span></text:p>
        <text:p text:style-name="P27"><text:span text:style-name="T19">Presidente</text:span></text:p>
        <text:p text:style-name="P29"><text:span text:style-name="T20">Alzimiro Brantis</text:span></text:p>
        <text:p text:style-name="P31"><text:span text:style-name="T21">1º Secretário</text:span></text:p>
        <text:p text:style-name="P33"><text:span text:style-name="T22">Publicada e registrada na Secretaria da Câmara Municipal de Votuporanga, aos 10 de fevereiro de 1976.</text:span></text:p>
        <text:p text:style-name="P35"><text:span text:style-name="T23">Hugo Xavier da Silva</text:span></text:p>
        <text:p text:style-name="P37"><text:span text:style-name="T24">Chefe de Gabinete</text:span></text:p>
        <text:p text:style-name="Standard"/>
        <table:table table:name="62076d" table:style-name="62076d">
          <table:table-column table:style-name="62076d.0"/>
          <table:table-column table:style-name="62076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23</text:span></text:p>
            </table:table-cell>
            <table:table-cell office:value-type="string">
              <text:p><text:span>Gerado em 23/08/2026 13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83d12" style:family="table">
      <style:table-properties style:rel-width="100" table:align="center"/>
    </style:style>
    <style:style style:name="083d12.0" style:family="table-column">
      <style:table-column-properties style:column-width="9.70cm"/>
    </style:style>
    <style:style style:name="083d12.1" style:family="table-column">
      <style:table-column-properties style:column-width="7.94cm"/>
    </style:style>
    <style:style style:name="8a86af" style:family="table">
      <style:table-properties style:rel-width="100" table:align="center"/>
    </style:style>
    <style:style style:name="8a86af.0" style:family="table-column">
      <style:table-column-properties style:column-width="17.64cm"/>
    </style:style>
    <style:style style:name="62076d" style:family="table">
      <style:table-properties style:rel-width="100" table:align="center"/>
    </style:style>
    <style:style style:name="62076d.0" style:family="table-column">
      <style:table-column-properties style:column-width="11.47cm"/>
    </style:style>
    <style:style style:name="62076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6:37:53.000</dc:date>
    <meta:generator>PHPWord</meta:generator>
    <meta:initial-creator/>
    <meta:creation-date>2026-08-23T16:37:53.000</meta:creation-date>
    <meta:keyword/>
    <meta:user-defined meta:name="Category"/>
    <meta:user-defined meta:name="Company"/>
    <meta:user-defined meta:name="Manager"/>
  </office:meta>
</office:document-meta>
</file>