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both"/>
    </style:style>
    <style:style style:name="T15" style:family="text">
      <style:text-properties style:font-name="Arial" style:font-name-complex="Arial" fo:font-weight="bold" style:font-weight-asian="bold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weight="bold" style:font-weight-asian="bold"/>
    </style:style>
    <style:style style:name="P24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both"/>
    </style:style>
    <style:style style:name="T19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both"/>
    </style:style>
    <style:style style:name="T20" style:family="text">
      <style:text-properties style:font-name="Arial" style:font-name-complex="Arial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weight="bold" style:font-weight-asian="bold"/>
    </style:style>
    <style:style style:name="P31" style:family="paragraph" style:parent-style-name="Normal">
      <style:paragraph-properties/>
    </style:style>
    <style:style style:name="T22" style:family="text">
      <style:text-properties style:font-name="Arial" style:font-name-complex="Arial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weight="bold" style:font-weight-asian="bold"/>
    </style:style>
    <style:style style:name="P34" style:family="paragraph" style:parent-style-name="Normal">
      <style:paragraph-properties/>
    </style:style>
    <style:style style:name="T24" style:family="text">
      <style:text-properties style:font-name="Arial" style:font-name-complex="Arial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both"/>
    </style:style>
    <style:style style:name="T25" style:family="text">
      <style:text-properties style:font-name="Arial" style:font-name-complex="Arial" fo:font-weight="bold" style:font-weight-asian="bold"/>
    </style:style>
    <style:style style:name="P37" style:family="paragraph" style:parent-style-name="Normal">
      <style:paragraph-properties/>
    </style:style>
    <style:style style:name="T26" style:family="text">
      <style:text-properties style:font-name="Arial" style:font-name-complex="Arial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both"/>
    </style:style>
    <style:style style:name="T27" style:family="text">
      <style:text-properties style:font-name="Arial" style:font-name-complex="Arial" fo:font-weight="bold" style:font-weight-asian="bold"/>
    </style:style>
    <style:style style:name="P40" style:family="paragraph" style:parent-style-name="Normal">
      <style:paragraph-properties/>
    </style:style>
    <style:style style:name="T28" style:family="text">
      <style:text-properties style:font-name="Arial" style:font-name-complex="Arial"/>
    </style:style>
    <style:style style:name="P41" style:family="paragraph" style:parent-style-name="Normal">
      <style:paragraph-properties/>
    </style:style>
    <style:style style:name="P42" style:family="paragraph" style:parent-style-name="Normal">
      <style:paragraph-properties fo:text-align="both"/>
    </style:style>
    <style:style style:name="T29" style:family="text">
      <style:text-properties style:font-name="Arial" style:font-name-complex="Arial" fo:font-weight="bold" style:font-weight-asian="bold"/>
    </style:style>
    <style:style style:name="P43" style:family="paragraph" style:parent-style-name="Normal">
      <style:paragraph-properties/>
    </style:style>
    <style:style style:name="T30" style:family="text">
      <style:text-properties style:font-name="Arial" style:font-name-complex="Arial"/>
    </style:style>
    <style:style style:name="P44" style:family="paragraph" style:parent-style-name="Normal">
      <style:paragraph-properties/>
    </style:style>
    <style:style style:name="P45" style:family="paragraph" style:parent-style-name="Normal">
      <style:paragraph-properties fo:text-align="center"/>
    </style:style>
    <style:style style:name="T31" style:family="text">
      <style:text-properties style:font-name="Arial" style:font-name-complex="Arial" fo:font-style="italic" style:font-style-asian="italic" style:font-style-complex="italic"/>
    </style:style>
    <style:style style:name="P46" style:family="paragraph" style:parent-style-name="Normal">
      <style:paragraph-properties/>
    </style:style>
    <style:style style:name="P47" style:family="paragraph" style:parent-style-name="Normal">
      <style:paragraph-properties fo:text-align="center"/>
    </style:style>
    <style:style style:name="T3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8" style:family="paragraph" style:parent-style-name="Normal">
      <style:paragraph-properties/>
    </style:style>
    <style:style style:name="P49" style:family="paragraph" style:parent-style-name="Normal">
      <style:paragraph-properties fo:text-align="center"/>
    </style:style>
    <style:style style:name="T33" style:family="text">
      <style:text-properties style:font-name="Arial" style:font-name-complex="Arial" fo:font-style="italic" style:font-style-asian="italic" style:font-style-complex="italic"/>
    </style:style>
    <style:style style:name="P50" style:family="paragraph" style:parent-style-name="Normal">
      <style:paragraph-properties/>
    </style:style>
    <style:style style:name="P51" style:family="paragraph" style:parent-style-name="Normal">
      <style:paragraph-properties fo:text-align="both"/>
    </style:style>
    <style:style style:name="T34" style:family="text">
      <style:text-properties style:font-name="Arial" style:font-name-complex="Arial" fo:font-style="italic" style:font-style-asian="italic" style:font-style-complex="italic"/>
    </style:style>
    <style:style style:name="P52" style:family="paragraph" style:parent-style-name="Normal">
      <style:paragraph-properties/>
    </style:style>
    <style:style style:name="P53" style:family="paragraph" style:parent-style-name="Normal">
      <style:paragraph-properties fo:text-align="center"/>
    </style:style>
    <style:style style:name="T35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54" style:family="paragraph" style:parent-style-name="Normal">
      <style:paragraph-properties/>
    </style:style>
    <style:style style:name="P55" style:family="paragraph" style:parent-style-name="Normal">
      <style:paragraph-properties fo:text-align="center"/>
    </style:style>
    <style:style style:name="T36" style:family="text">
      <style:text-properties style:font-name="Arial" style:font-name-complex="Arial" fo:font-style="italic" style:font-style-asian="italic" style:font-style-complex="italic"/>
    </style:style>
    <style:style style:name="P56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7fdf6e" style:family="table">
      <style:table-properties style:rel-width="100" table:align="center"/>
    </style:style>
    <style:style style:name="7fdf6e.0" style:family="table-column">
      <style:table-column-properties style:column-width="9.70cm"/>
    </style:style>
    <style:style style:name="7fdf6e.1" style:family="table-column">
      <style:table-column-properties style:column-width="7.94cm"/>
    </style:style>
    <style:style style:name="e3d69b" style:family="table">
      <style:table-properties style:rel-width="100" table:align="center"/>
    </style:style>
    <style:style style:name="e3d69b.0" style:family="table-column">
      <style:table-column-properties style:column-width="17.64cm"/>
    </style:style>
    <style:style style:name="d63584" style:family="table">
      <style:table-properties style:rel-width="100" table:align="center"/>
    </style:style>
    <style:style style:name="d63584.0" style:family="table-column">
      <style:table-column-properties style:column-width="11.47cm"/>
    </style:style>
    <style:style style:name="d63584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7fdf6e" table:style-name="7fdf6e">
          <table:table-column table:style-name="7fdf6e.0"/>
          <table:table-column table:style-name="7fdf6e.1"/>
          <table:table-row>
            <table:table-cell office:value-type="string">
              <text:p text:style-name="IM1"><draw:frame draw:style-name="fr1" draw:name="71a048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e3d69b" table:style-name="e3d69b">
          <table:table-column table:style-name="e3d69b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1/1975</text:span></text:p>
        <text:p text:style-name="P3_InstBodyJustified"><text:span text:style-name="T3">Ano 1975 · Data 18/08/1975 · Status EM VIGOR</text:span></text:p>
        <text:p text:style-name="P4_InstBodyJustified"><text:span text:style-name="T4">Ementa: DISPÕE SOBRE FIXAÇÃO DOS SUBSÍDIOS DOS SRS. VEREADORES E DÁ OUTRAS PROVIDÊNCIAS.</text:span></text:p>
        <text:p text:style-name="P5_InstBodyJustified"><text:span text:style-name="T5">RESOLUÇÃO Nº 11, DE 18 DE AGOSTO DE 1975</text:span></text:p>
        <text:p text:style-name="P6_InstBodyJustified"><text:span text:style-name="T6">(DISPÕE SOBRE FIXAÇÃO DOS SUBSÍDIOS DOS SRS. VEREADORES E DÁ OUTRAS PROVIDÊNCIAS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5/75, que se refere ao processo nº 469 de 1975, a saber:</text:span></text:p>
        <text:p text:style-name="P14"><text:span text:style-name="T11">FAÇO SABER QUE A CÂMARA MUNICIPAL DE VOTUPORANGA APROVOU E EU PROMULGO A SEGUINTE RESOLUÇÃO:</text:span></text:p>
        <text:p text:style-name="P16"><text:span text:style-name="T12">Art. 1º<text:s/></text:span><text:span text:style-name="T13">Os subsídios dos vereadores à Câmara Municipal de Votuporanga, nos termos do artigo 4º, item II e artigo 5º, da<text:s/></text:span><text:a xlink:type="simple" xlink:href="http://www.planalto.gov.br/ccivil_03/leis/lcp/lcp25.htm">Lei Complementar nº 25, de 4 de julho de 1975</text:a><text:span text:style-name="T14">, divididos em parte fixa e variável, são fixados em 15% (quinze por cento) da remuneração atribuída aos deputados deste Estado e, não poderão ultrapassar 3% (três por cento) da receita municipal realizada no exercício imediatamente anterior.</text:span></text:p>
        <text:p text:style-name="P20"><text:span text:style-name="T15">Art. 2º</text:span><text:span text:style-name="T16"><text:s/>A parte fixa da remuneração dos vereadores não sofrerá descontos pelas faltas, licenças ou afastamentos regimentais.</text:span></text:p>
        <text:p text:style-name="P23"><text:span text:style-name="T17">Art. 3º</text:span><text:span text:style-name="T18"><text:s/>O pagamento da parte variável sofrerá descontos pelas faltas não regimentais e será calculado conforme os seguintes critérios:</text:span></text:p>
        <text:p text:style-name="P26"><text:span text:style-name="T19">I – a parte variável será igual ao quociente resultante do total devido, no mês, dividido pelo número de sessões realizadas, descontadas as faltas não regimentais;</text:span></text:p>
        <text:p text:style-name="P28"><text:span text:style-name="T20">II – para efeito de pagamento ou desconto, não se computarão mais de 4 (quatro) sessões ordinárias, por mês.</text:span></text:p>
        <text:p text:style-name="P30"><text:span text:style-name="T21">Parágrafo único.</text:span><text:span text:style-name="T22"><text:s/>Somente poderão ser remuneradas uma sessão por dia e, no máximo, quatro sessões extraordinárias por mês.</text:span></text:p>
        <text:p text:style-name="P33"><text:span text:style-name="T23">Art. 4º</text:span><text:span text:style-name="T24"><text:s/>Os valores estabelecidos nesta Resolução serão revistos, por Ato da Mesa, quando o forem os subsídios dos Deputados.</text:span></text:p>
        <text:p text:style-name="P36"><text:span text:style-name="T25">Art. 5º</text:span><text:span text:style-name="T26"><text:s/>As despesas com a execução desta Resolução correrão por conta de crédito especial, a ser aberto, no corrente exercício, e, de verba própria a ser consignada nos orçamentos futuros.</text:span></text:p>
        <text:p text:style-name="P39"><text:span text:style-name="T27">Art. 6º</text:span><text:span text:style-name="T28"><text:s/>Esta Resolução será regulamentada por Ato da Mesa, no prazo de 30 (trinta) dias.</text:span></text:p>
        <text:p text:style-name="P42"><text:span text:style-name="T29">Art. 7º</text:span><text:span text:style-name="T30"><text:s/>Esta resolução entrará em vigor na data de sua publicação, retroagindo-se seus efeitos a 4 de julho de 1975 e revogadas as disposições em contrário.</text:span></text:p>
        <text:p text:style-name="P45"><text:span text:style-name="T31">Sala das Sessões, aos 18 de agosto de 1975.</text:span></text:p>
        <text:p text:style-name="P47"><text:span text:style-name="T32">Dr. D.S. Viana Filho</text:span></text:p>
        <text:p text:style-name="P49"><text:span text:style-name="T33">Presidente</text:span></text:p>
        <text:p text:style-name="P51"><text:span text:style-name="T34">Publicada e registrada na Secretaria da Câmara Municipal de Votuporanga, aos 18 de agosto de 1975.</text:span></text:p>
        <text:p text:style-name="P53"><text:span text:style-name="T35">Hugo Xavier da Silva</text:span></text:p>
        <text:p text:style-name="P55"><text:span text:style-name="T36">Chefe de Gabinete</text:span></text:p>
        <text:p text:style-name="Standard"/>
        <table:table table:name="d63584" table:style-name="d63584">
          <table:table-column table:style-name="d63584.0"/>
          <table:table-column table:style-name="d63584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414</text:span></text:p>
            </table:table-cell>
            <table:table-cell office:value-type="string">
              <text:p><text:span>Gerado em 23/08/2026 14:12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7fdf6e" style:family="table">
      <style:table-properties style:rel-width="100" table:align="center"/>
    </style:style>
    <style:style style:name="7fdf6e.0" style:family="table-column">
      <style:table-column-properties style:column-width="9.70cm"/>
    </style:style>
    <style:style style:name="7fdf6e.1" style:family="table-column">
      <style:table-column-properties style:column-width="7.94cm"/>
    </style:style>
    <style:style style:name="e3d69b" style:family="table">
      <style:table-properties style:rel-width="100" table:align="center"/>
    </style:style>
    <style:style style:name="e3d69b.0" style:family="table-column">
      <style:table-column-properties style:column-width="17.64cm"/>
    </style:style>
    <style:style style:name="d63584" style:family="table">
      <style:table-properties style:rel-width="100" table:align="center"/>
    </style:style>
    <style:style style:name="d63584.0" style:family="table-column">
      <style:table-column-properties style:column-width="11.47cm"/>
    </style:style>
    <style:style style:name="d63584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3T17:12:17.000</dc:date>
    <meta:generator>PHPWord</meta:generator>
    <meta:initial-creator/>
    <meta:creation-date>2026-08-23T17:12:17.000</meta:creation-date>
    <meta:keyword/>
    <meta:user-defined meta:name="Category"/>
    <meta:user-defined meta:name="Company"/>
    <meta:user-defined meta:name="Manager"/>
  </office:meta>
</office:document-meta>
</file>