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6c9e3" style:family="table">
      <style:table-properties style:rel-width="100" table:align="center"/>
    </style:style>
    <style:style style:name="86c9e3.0" style:family="table-column">
      <style:table-column-properties style:column-width="9.70cm"/>
    </style:style>
    <style:style style:name="86c9e3.1" style:family="table-column">
      <style:table-column-properties style:column-width="7.94cm"/>
    </style:style>
    <style:style style:name="142f34" style:family="table">
      <style:table-properties style:rel-width="100" table:align="center"/>
    </style:style>
    <style:style style:name="142f34.0" style:family="table-column">
      <style:table-column-properties style:column-width="17.64cm"/>
    </style:style>
    <style:style style:name="29cbfc" style:family="table">
      <style:table-properties style:rel-width="100" table:align="center"/>
    </style:style>
    <style:style style:name="29cbfc.0" style:family="table-column">
      <style:table-column-properties style:column-width="11.47cm"/>
    </style:style>
    <style:style style:name="29cbf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6c9e3" table:style-name="86c9e3">
          <table:table-column table:style-name="86c9e3.0"/>
          <table:table-column table:style-name="86c9e3.1"/>
          <table:table-row>
            <table:table-cell office:value-type="string">
              <text:p text:style-name="IM1"><draw:frame draw:style-name="fr1" draw:name="52047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42f34" table:style-name="142f34">
          <table:table-column table:style-name="142f3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75</text:span></text:p>
        <text:p text:style-name="P3_InstBodyJustified"><text:span text:style-name="T3">Ano 1975 · Data 26/05/1975 · Status EM VIGOR</text:span></text:p>
        <text:p text:style-name="P4_InstBodyJustified"><text:span text:style-name="T4">Ementa: DISPÕE SOBRE ANOTAÇÃO DE PRECEDENTE REGIMENTAL E DÁ OUTRA PROVIDÊNCIA.</text:span></text:p>
        <text:p text:style-name="P5_InstBodyJustified"><text:span text:style-name="T5">RESOLUÇÃO Nº 7, DE 26 DE MAIO DE 1975</text:span></text:p>
        <text:p text:style-name="P6_InstBodyJustified"><text:span text:style-name="T6">(DISPÕE SOBRE ANOTAÇÃO DE PRECEDENTE REGIMENTAL E DÁ OUTRA PROVIDÊNC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5, que se refere ao processo nº 296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Nos termos do artigo 274, do Regimento Interno, fica anotado para constituir precedente, o seguinte:</text:span></text:p>
        <text:p text:style-name="P19"><text:span text:style-name="T14">a) somente através de Requerimento motivado e subscrito por 2/3 (dois terços) dos membros da Câmara, a Mesa aceitará sugestões concernentes a destituição ou substituição de representantes externos deste Poder Legislativo, em Comissões ou entidades.</text:span></text:p>
        <text:p text:style-name="P21"><text:span text:style-name="T15">Art. 2º</text:span><text:span text:style-name="T16"><text:s/>Ficam sem qualquer efeito, os Requerimentos nºs 111 e 112/C/75, aprovados em Sessão Ordinária do dia 05/05/75.</text:span></text:p>
        <text:p text:style-name="P24"><text:span text:style-name="T17">Art. 3º</text:span><text:span text:style-name="T18"><text:s/>Esta resolução entrará em vigor na data de sua publicação, revogadas as disposições em contrário.</text:span></text:p>
        <text:p text:style-name="P27"><text:span text:style-name="T19">Sala das Sessões, aos 26 de maio de 1975.</text:span></text:p>
        <text:p text:style-name="P29"><text:span text:style-name="T20">Dr. D.S. Viana Filho</text:span></text:p>
        <text:p text:style-name="P31"><text:span text:style-name="T21">Presidente</text:span></text:p>
        <text:p text:style-name="P33"><text:span text:style-name="T22">Alzimiro Brantis</text:span></text:p>
        <text:p text:style-name="P35"><text:span text:style-name="T23">1º Secretário</text:span></text:p>
        <text:p text:style-name="P37"><text:span text:style-name="T24">Publicada e registrada na Secretaria da Câmara Municipal de Votuporanga, aos 26 de maio de 1975.</text:span></text:p>
        <text:p text:style-name="P39"><text:span text:style-name="T25">Hugo Xavier da Silva</text:span></text:p>
        <text:p text:style-name="P41"><text:span text:style-name="T26">Diretor da Secretaria</text:span></text:p>
        <text:p text:style-name="Standard"/>
        <table:table table:name="29cbfc" table:style-name="29cbfc">
          <table:table-column table:style-name="29cbfc.0"/>
          <table:table-column table:style-name="29cbf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0</text:span></text:p>
            </table:table-cell>
            <table:table-cell office:value-type="string">
              <text:p><text:span>Gerado em 23/08/2026 08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6c9e3" style:family="table">
      <style:table-properties style:rel-width="100" table:align="center"/>
    </style:style>
    <style:style style:name="86c9e3.0" style:family="table-column">
      <style:table-column-properties style:column-width="9.70cm"/>
    </style:style>
    <style:style style:name="86c9e3.1" style:family="table-column">
      <style:table-column-properties style:column-width="7.94cm"/>
    </style:style>
    <style:style style:name="142f34" style:family="table">
      <style:table-properties style:rel-width="100" table:align="center"/>
    </style:style>
    <style:style style:name="142f34.0" style:family="table-column">
      <style:table-column-properties style:column-width="17.64cm"/>
    </style:style>
    <style:style style:name="29cbfc" style:family="table">
      <style:table-properties style:rel-width="100" table:align="center"/>
    </style:style>
    <style:style style:name="29cbfc.0" style:family="table-column">
      <style:table-column-properties style:column-width="11.47cm"/>
    </style:style>
    <style:style style:name="29cbf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1:41:26.000</dc:date>
    <meta:generator>PHPWord</meta:generator>
    <meta:initial-creator/>
    <meta:creation-date>2026-08-23T11:41:26.000</meta:creation-date>
    <meta:keyword/>
    <meta:user-defined meta:name="Category"/>
    <meta:user-defined meta:name="Company"/>
    <meta:user-defined meta:name="Manager"/>
  </office:meta>
</office:document-meta>
</file>