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980c3" style:family="table">
      <style:table-properties style:rel-width="100" table:align="center"/>
    </style:style>
    <style:style style:name="8980c3.0" style:family="table-column">
      <style:table-column-properties style:column-width="9.70cm"/>
    </style:style>
    <style:style style:name="8980c3.1" style:family="table-column">
      <style:table-column-properties style:column-width="7.94cm"/>
    </style:style>
    <style:style style:name="aa620a" style:family="table">
      <style:table-properties style:rel-width="100" table:align="center"/>
    </style:style>
    <style:style style:name="aa620a.0" style:family="table-column">
      <style:table-column-properties style:column-width="17.64cm"/>
    </style:style>
    <style:style style:name="c8613d" style:family="table">
      <style:table-properties style:rel-width="100" table:align="center"/>
    </style:style>
    <style:style style:name="c8613d.0" style:family="table-column">
      <style:table-column-properties style:column-width="11.47cm"/>
    </style:style>
    <style:style style:name="c8613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980c3" table:style-name="8980c3">
          <table:table-column table:style-name="8980c3.0"/>
          <table:table-column table:style-name="8980c3.1"/>
          <table:table-row>
            <table:table-cell office:value-type="string">
              <text:p text:style-name="IM1"><draw:frame draw:style-name="fr1" draw:name="7ba25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a620a" table:style-name="aa620a">
          <table:table-column table:style-name="aa620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74</text:span></text:p>
        <text:p text:style-name="P3_InstBodyJustified"><text:span text:style-name="T3">Ano 1974 · Data 18/02/1974 · Status EM VIGOR</text:span></text:p>
        <text:p text:style-name="P4_InstBodyJustified"><text:span text:style-name="T4">Ementa: DISPÕE SOBRE AUTORIZAÇÃO Á MESA DA CÂMARA MUNICIPAL, A FIM DE CONCEDER GRATIFICAÇÃO MENSAL A SERVIDORA DA MUNICIPALIDADE, POR SERVIÇOS EXTRAORDINÁRIOS PRESTADOS.</text:span></text:p>
        <text:p text:style-name="P5_InstBodyJustified"><text:span text:style-name="T5">RESOLUÇÃO Nº 3, DE 18 DE FEVEREIRO DE 1974</text:span></text:p>
        <text:p text:style-name="P6_InstBodyJustified"><text:span text:style-name="T6">(DISPÕE SOBRE AUTORIZAÇÃO Á MESA DA CÂMARA MUNICIPAL, A FIM DE CONCEDER GRATIFICAÇÃO MENSAL A SERVIDORA DA MUNICIPALIDADE, POR SERVIÇOS EXTRAORDINÁRIOS PRESTADO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74, que se refere ao processo nº 32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de Votuporanga, autorizada a conceder a sra. dona Conceição do Nascimento Teixeira, servidora da Prefeitura, a título de gratificação, por serviços extraordinários prestados em dias de sessões de Legislativo, a importância de Cr$ 80,00 (oitenta cruzeiros), mensais.</text:span></text:p>
        <text:p text:style-name="P19"><text:span text:style-name="T14">Art. 2º</text:span><text:span text:style-name="T15"><text:s/>A gratificação constante do artigo anterior ocorrerá por conta da verba 31.30.00 – Serviços de Terceiros.</text:span></text:p>
        <text:p text:style-name="P22"><text:span text:style-name="T16">Art. 3°</text:span><text:span text:style-name="T17"><text:s/>Esta resolução entrará em vigor na data de sua publicação, retroagindo-se seus efeitos a 1º de fevereiro de 1974.</text:span></text:p>
        <text:p text:style-name="P25"><text:span text:style-name="T18">Art. 4º</text:span><text:span text:style-name="T19"><text:s/>Revogam-se as disposições em contrário.</text:span></text:p>
        <text:p text:style-name="P28"><text:span text:style-name="T20">Sala das Sessões, aos 18 de fevereiro de 1974.</text:span></text:p>
        <text:p text:style-name="P30"><text:span text:style-name="T21">Joaquim Figueira da Costa</text:span></text:p>
        <text:p text:style-name="P32"><text:span text:style-name="T22">Presidente</text:span></text:p>
        <text:p text:style-name="P34"><text:span text:style-name="T23">José Nunes Pereira</text:span></text:p>
        <text:p text:style-name="P36"><text:span text:style-name="T24">1º Secretário</text:span></text:p>
        <text:p text:style-name="P38"><text:span text:style-name="T25">Publicada e registrada na Secretaria da Câmara Municipal de Votuporanga, aos 18 de fevereiro de 1974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c8613d" table:style-name="c8613d">
          <table:table-column table:style-name="c8613d.0"/>
          <table:table-column table:style-name="c8613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93</text:span></text:p>
            </table:table-cell>
            <table:table-cell office:value-type="string">
              <text:p><text:span>Gerado em 23/08/2026 06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980c3" style:family="table">
      <style:table-properties style:rel-width="100" table:align="center"/>
    </style:style>
    <style:style style:name="8980c3.0" style:family="table-column">
      <style:table-column-properties style:column-width="9.70cm"/>
    </style:style>
    <style:style style:name="8980c3.1" style:family="table-column">
      <style:table-column-properties style:column-width="7.94cm"/>
    </style:style>
    <style:style style:name="aa620a" style:family="table">
      <style:table-properties style:rel-width="100" table:align="center"/>
    </style:style>
    <style:style style:name="aa620a.0" style:family="table-column">
      <style:table-column-properties style:column-width="17.64cm"/>
    </style:style>
    <style:style style:name="c8613d" style:family="table">
      <style:table-properties style:rel-width="100" table:align="center"/>
    </style:style>
    <style:style style:name="c8613d.0" style:family="table-column">
      <style:table-column-properties style:column-width="11.47cm"/>
    </style:style>
    <style:style style:name="c8613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9:56:44.000</dc:date>
    <meta:generator>PHPWord</meta:generator>
    <meta:initial-creator/>
    <meta:creation-date>2026-08-23T09:56:44.000</meta:creation-date>
    <meta:keyword/>
    <meta:user-defined meta:name="Category"/>
    <meta:user-defined meta:name="Company"/>
    <meta:user-defined meta:name="Manager"/>
  </office:meta>
</office:document-meta>
</file>