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59d5d" style:family="table">
      <style:table-properties style:rel-width="100" table:align="center"/>
    </style:style>
    <style:style style:name="859d5d.0" style:family="table-column">
      <style:table-column-properties style:column-width="9.70cm"/>
    </style:style>
    <style:style style:name="859d5d.1" style:family="table-column">
      <style:table-column-properties style:column-width="7.94cm"/>
    </style:style>
    <style:style style:name="754b9e" style:family="table">
      <style:table-properties style:rel-width="100" table:align="center"/>
    </style:style>
    <style:style style:name="754b9e.0" style:family="table-column">
      <style:table-column-properties style:column-width="17.64cm"/>
    </style:style>
    <style:style style:name="05994b" style:family="table">
      <style:table-properties style:rel-width="100" table:align="center"/>
    </style:style>
    <style:style style:name="05994b.0" style:family="table-column">
      <style:table-column-properties style:column-width="11.47cm"/>
    </style:style>
    <style:style style:name="05994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59d5d" table:style-name="859d5d">
          <table:table-column table:style-name="859d5d.0"/>
          <table:table-column table:style-name="859d5d.1"/>
          <table:table-row>
            <table:table-cell office:value-type="string">
              <text:p text:style-name="IM1"><draw:frame draw:style-name="fr1" draw:name="aa6b5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54b9e" table:style-name="754b9e">
          <table:table-column table:style-name="754b9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74</text:span></text:p>
        <text:p text:style-name="P3_InstBodyJustified"><text:span text:style-name="T3">Ano 1974 · Data 11/02/1974 · Status EM VIGOR</text:span></text:p>
        <text:p text:style-name="P4_InstBodyJustified"><text:span text:style-name="T4">Ementa: DISPÕE SOBRE AUTORIZAÇÃO<text:s text:c="2"/>Á MESA DA CÂMARA MUNICIPAL, A FIM DE LOCAR MÁQUINA DE XEROX.</text:span></text:p>
        <text:p text:style-name="P5_InstBodyJustified"><text:span text:style-name="T5">RESOLUÇÃO Nº 2, DE 11 DE FEVEREIRO DE 1974</text:span></text:p>
        <text:p text:style-name="P6_InstBodyJustified"><text:span text:style-name="T6">(DISPÕE SOBRE AUTORIZAÇÃO<text:s text:c="2"/>Á MESA DA CÂMARA MUNICIPAL, A FIM DE LOCAR MÁQUINA DE XEROX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2/74, que se refere ao processo nº 6 de 197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 de Votuporanga, autorizada a locar uma máquina xerox, destinada a atender os serviços da Secretaria do Legislativo, dispensando até a importância de Cr$ 250,00 (duzentos e cinquenta cruzeiros) mensais.</text:span></text:p>
        <text:p text:style-name="P19"><text:span text:style-name="T14">Parágrafo único.<text:s/></text:span><text:span text:style-name="T15">As despesas decorrentes com a execução desta resolução, correrão por conta das dotações orçamentárias vigentes, suplementadas se necessário.</text:span></text:p>
        <text:p text:style-name="P22"><text:span text:style-name="T16">Art. 2º</text:span><text:span text:style-name="T17"><text:s/>Esta resolução entrará em vigor na data de sua publicação, revogadas as disposições em contrário.</text:span></text:p>
        <text:p text:style-name="P25"><text:span text:style-name="T18">Sala das Sessões, aos 11 de fevereiro de 1974.</text:span></text:p>
        <text:p text:style-name="P27"><text:span text:style-name="T19">José Nunes Pereira</text:span></text:p>
        <text:p text:style-name="P29"><text:span text:style-name="T20">Presidente em Exercício</text:span></text:p>
        <text:p text:style-name="P31"><text:span text:style-name="T21">Mehde Slaiman Kanso</text:span></text:p>
        <text:p text:style-name="P33"><text:span text:style-name="T22">Secretário em Exercício</text:span></text:p>
        <text:p text:style-name="P35"><text:span text:style-name="T23">Publicada e registrada na Secretaria da Câmara Municipal de Votuporanga, aos 11 de fevereiro de 1974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05994b" table:style-name="05994b">
          <table:table-column table:style-name="05994b.0"/>
          <table:table-column table:style-name="05994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92</text:span></text:p>
            </table:table-cell>
            <table:table-cell office:value-type="string">
              <text:p><text:span>Gerado em 23/08/2026 05:1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59d5d" style:family="table">
      <style:table-properties style:rel-width="100" table:align="center"/>
    </style:style>
    <style:style style:name="859d5d.0" style:family="table-column">
      <style:table-column-properties style:column-width="9.70cm"/>
    </style:style>
    <style:style style:name="859d5d.1" style:family="table-column">
      <style:table-column-properties style:column-width="7.94cm"/>
    </style:style>
    <style:style style:name="754b9e" style:family="table">
      <style:table-properties style:rel-width="100" table:align="center"/>
    </style:style>
    <style:style style:name="754b9e.0" style:family="table-column">
      <style:table-column-properties style:column-width="17.64cm"/>
    </style:style>
    <style:style style:name="05994b" style:family="table">
      <style:table-properties style:rel-width="100" table:align="center"/>
    </style:style>
    <style:style style:name="05994b.0" style:family="table-column">
      <style:table-column-properties style:column-width="11.47cm"/>
    </style:style>
    <style:style style:name="05994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8:11:00.000</dc:date>
    <meta:generator>PHPWord</meta:generator>
    <meta:initial-creator/>
    <meta:creation-date>2026-08-23T08:11:00.000</meta:creation-date>
    <meta:keyword/>
    <meta:user-defined meta:name="Category"/>
    <meta:user-defined meta:name="Company"/>
    <meta:user-defined meta:name="Manager"/>
  </office:meta>
</office:document-meta>
</file>