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720e1" style:family="table">
      <style:table-properties style:rel-width="100" table:align="center"/>
    </style:style>
    <style:style style:name="7720e1.0" style:family="table-column">
      <style:table-column-properties style:column-width="9.70cm"/>
    </style:style>
    <style:style style:name="7720e1.1" style:family="table-column">
      <style:table-column-properties style:column-width="7.94cm"/>
    </style:style>
    <style:style style:name="efe38a" style:family="table">
      <style:table-properties style:rel-width="100" table:align="center"/>
    </style:style>
    <style:style style:name="efe38a.0" style:family="table-column">
      <style:table-column-properties style:column-width="17.64cm"/>
    </style:style>
    <style:style style:name="71afcc" style:family="table">
      <style:table-properties style:rel-width="100" table:align="center"/>
    </style:style>
    <style:style style:name="71afcc.0" style:family="table-column">
      <style:table-column-properties style:column-width="11.47cm"/>
    </style:style>
    <style:style style:name="71afc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720e1" table:style-name="7720e1">
          <table:table-column table:style-name="7720e1.0"/>
          <table:table-column table:style-name="7720e1.1"/>
          <table:table-row>
            <table:table-cell office:value-type="string">
              <text:p text:style-name="IM1"><draw:frame draw:style-name="fr1" draw:name="394fc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fe38a" table:style-name="efe38a">
          <table:table-column table:style-name="efe38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74</text:span></text:p>
        <text:p text:style-name="P3_InstBodyJustified"><text:span text:style-name="T3">Ano 1974 · Data 11/02/1974 · Status EM VIGOR</text:span></text:p>
        <text:p text:style-name="P4_InstBodyJustified"><text:span text:style-name="T4">Ementa: DISPÕE SOBRE AUTORIZAÇÃO Á MESA DA CÂMARA<text:s text:c="2"/>MUNICIPAL, A FIM DE CELEBRAR CONTRATO PARA ELABORAÇÃO DA CONTABILIDADE DO LEGISLATIVO E DÁ OUTRAS PROVIDÊNCIAS.</text:span></text:p>
        <text:p text:style-name="P5_InstBodyJustified"><text:span text:style-name="T5">RESOLUÇÃO Nº 1, DE 11 DE FEVEREIRO DE 1974</text:span></text:p>
        <text:p text:style-name="P6_InstBodyJustified"><text:span text:style-name="T6">(DISPÕE SOBRE AUTORIZAÇÃO Á MESA DA CÂMARA<text:s text:c="2"/>MUNICIPAL, A FIM DE CELEBRAR CONTRATO PAR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/74, que se refere ao processo nº 5 de 1974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com o Sr. Amilar Riva, até a importância de três salários-mínimos e com vigência de doze meses.</text:span></text:p>
        <text:p text:style-name="P19"><text:span text:style-name="T14">Parágrafo único.<text:s/></text:span><text:span text:style-name="T15">As despesas decorrentes com a execução da presente resolução, correrão por conta das dotações orçamentárias vigentes, suplementadas se necessário.</text:span></text:p>
        <text:p text:style-name="P22"><text:span text:style-name="T16">Art. 2º</text:span><text:span text:style-name="T17"><text:s/>Esta resolução entrará em vigor na data de sua publicação, retroagindo-se seus efeitos a 1º de janeiro de 1974.</text:span></text:p>
        <text:p text:style-name="P25"><text:span text:style-name="T18">Art. 3º</text:span><text:span text:style-name="T19"><text:s/>Revogam-se as disposições em contrário.</text:span></text:p>
        <text:p text:style-name="P28"><text:span text:style-name="T20">Sala das Sessões, aos 11 de fevereiro de 1974.</text:span></text:p>
        <text:p text:style-name="P30"><text:span text:style-name="T21">José Nunes Pereira</text:span></text:p>
        <text:p text:style-name="P32"><text:span text:style-name="T22">Presidente em Exercício</text:span></text:p>
        <text:p text:style-name="P34"><text:span text:style-name="T23">Mehde Slaiman Kanso</text:span></text:p>
        <text:p text:style-name="P36"><text:span text:style-name="T24">Secretário em Exercício</text:span></text:p>
        <text:p text:style-name="P38"><text:span text:style-name="T25">Publicada e registrada na Secretaria da Câmara Municipal de Votuporanga, aos 11 de fevereiro de 1974.</text:span></text:p>
        <text:p text:style-name="P40"><text:span text:style-name="T26">Hugo Xavier da Silva</text:span></text:p>
        <text:p text:style-name="P42"><text:span text:style-name="T27">Diretor da Secretaria</text:span></text:p>
        <text:p text:style-name="Standard"/>
        <table:table table:name="71afcc" table:style-name="71afcc">
          <table:table-column table:style-name="71afcc.0"/>
          <table:table-column table:style-name="71afc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1</text:span></text:p>
            </table:table-cell>
            <table:table-cell office:value-type="string">
              <text:p><text:span>Gerado em 23/08/2026 04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720e1" style:family="table">
      <style:table-properties style:rel-width="100" table:align="center"/>
    </style:style>
    <style:style style:name="7720e1.0" style:family="table-column">
      <style:table-column-properties style:column-width="9.70cm"/>
    </style:style>
    <style:style style:name="7720e1.1" style:family="table-column">
      <style:table-column-properties style:column-width="7.94cm"/>
    </style:style>
    <style:style style:name="efe38a" style:family="table">
      <style:table-properties style:rel-width="100" table:align="center"/>
    </style:style>
    <style:style style:name="efe38a.0" style:family="table-column">
      <style:table-column-properties style:column-width="17.64cm"/>
    </style:style>
    <style:style style:name="71afcc" style:family="table">
      <style:table-properties style:rel-width="100" table:align="center"/>
    </style:style>
    <style:style style:name="71afcc.0" style:family="table-column">
      <style:table-column-properties style:column-width="11.47cm"/>
    </style:style>
    <style:style style:name="71afc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07:22:32.000</dc:date>
    <meta:generator>PHPWord</meta:generator>
    <meta:initial-creator/>
    <meta:creation-date>2026-08-23T07:22:32.000</meta:creation-date>
    <meta:keyword/>
    <meta:user-defined meta:name="Category"/>
    <meta:user-defined meta:name="Company"/>
    <meta:user-defined meta:name="Manager"/>
  </office:meta>
</office:document-meta>
</file>