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T18" style:family="text">
      <style:text-properties style:font-name="Arial" style:font-name-complex="Arial" fo:font-weight="bold" style:font-weight-asian="bold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both"/>
    </style:style>
    <style:style style:name="T19" style:family="text">
      <style:text-properties style:font-name="Arial" style:font-name-complex="Arial" fo:font-weight="bold" style:font-weight-asian="bold"/>
    </style:style>
    <style:style style:name="P28" style:family="paragraph" style:parent-style-name="Normal">
      <style:paragraph-properties/>
    </style:style>
    <style:style style:name="T20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both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302128" style:family="table">
      <style:table-properties style:rel-width="100" table:align="center"/>
    </style:style>
    <style:style style:name="302128.0" style:family="table-column">
      <style:table-column-properties style:column-width="9.70cm"/>
    </style:style>
    <style:style style:name="302128.1" style:family="table-column">
      <style:table-column-properties style:column-width="7.94cm"/>
    </style:style>
    <style:style style:name="afd44a" style:family="table">
      <style:table-properties style:rel-width="100" table:align="center"/>
    </style:style>
    <style:style style:name="afd44a.0" style:family="table-column">
      <style:table-column-properties style:column-width="17.64cm"/>
    </style:style>
    <style:style style:name="d4c04c" style:family="table">
      <style:table-properties style:rel-width="100" table:align="center"/>
    </style:style>
    <style:style style:name="d4c04c.0" style:family="table-column">
      <style:table-column-properties style:column-width="11.47cm"/>
    </style:style>
    <style:style style:name="d4c04c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302128" table:style-name="302128">
          <table:table-column table:style-name="302128.0"/>
          <table:table-column table:style-name="302128.1"/>
          <table:table-row>
            <table:table-cell office:value-type="string">
              <text:p text:style-name="IM1"><draw:frame draw:style-name="fr1" draw:name="e6fdb7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fd44a" table:style-name="afd44a">
          <table:table-column table:style-name="afd44a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8/1973</text:span></text:p>
        <text:p text:style-name="P3_InstBodyJustified"><text:span text:style-name="T3">Ano 1973 · Data 08/10/1973 · Status EM VIGOR</text:span></text:p>
        <text:p text:style-name="P4_InstBodyJustified"><text:span text:style-name="T4">Ementa: DISPÕE SOBRE ALTERAÇÃO DO §2º, DO ARTIGO 109, DA RESOLUÇÃO Nº 4/59, DE 11/05/1959 - REGIMENTO INTERNO.</text:span></text:p>
        <text:p text:style-name="P5_InstBodyJustified"><text:span text:style-name="T5">RESOLUÇÃO Nº 8, DE 8 DE OUTUBRO DE 1973</text:span></text:p>
        <text:p text:style-name="P6_InstBodyJustified"><text:span text:style-name="T6">(DISPÕE SOBRE ALTERAÇÃO DO §2º, DO ARTIGO 109, DA RESOLUÇÃO Nº 4/59, DE 11/05/1959 - REGIMENTO INTERN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projeto de resolução nº 4/73, que se refere ao processo nº 510 de 1973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O parágrafo 2º do art. 109, da Resolução nº 4/59, de 11 de maio de 1959, passa a ter a seguinte redação:</text:span></text:p>
        <text:p text:style-name="P19"><text:span text:style-name="T14">“§ 2º</text:span><text:span text:style-name="T15"><text:s/>Os discursos, debates e apartes pronunciados pelos vereadores, na Ordem do Dia, serão transcritos, na íntegra, no livro de “Registro de Debates”.</text:span></text:p>
        <text:p text:style-name="P22"><text:span text:style-name="T16">a) os pronunciamentos dos vereadores feitos no Expediente ou em Explicação Pessoal, serão registrados, resumidamente, apenas no livro de Atas.</text:span></text:p>
        <text:p text:style-name="P24"><text:span text:style-name="T17">b) o resumo de que trata a alínea “a”, deste parágrafo, será retirado da gravação, em fita, da íntegra do pronunciamento, ficando esta, pelo prazo de quinze dias, à disposição dos vereadores, após o que será desgravada.</text:span><text:span text:style-name="T18">”</text:span></text:p>
        <text:p text:style-name="P27"><text:span text:style-name="T19">Art. 2º</text:span><text:span text:style-name="T20"><text:s/>Esta Resolução entrará em vigor a partir de 8 de outubro de 1973, revogando-se as disposições em contrário.</text:span></text:p>
        <text:p text:style-name="P30"><text:span text:style-name="T21">Sala das Sessões, aos 08 de outubro de 1973.</text:span></text:p>
        <text:p text:style-name="P32"><text:span text:style-name="T22">Joaquim Figueira da Costa</text:span></text:p>
        <text:p text:style-name="P34"><text:span text:style-name="T23">Presidente</text:span></text:p>
        <text:p text:style-name="P36"><text:span text:style-name="T24">José Nunes Pereira</text:span></text:p>
        <text:p text:style-name="P38"><text:span text:style-name="T25">1º Secretário</text:span></text:p>
        <text:p text:style-name="P40"><text:span text:style-name="T26">Publicada e registrada na Secretaria da Câmara Municipal de Votuporanga, aos 08 de outubro de 1973.</text:span></text:p>
        <text:p text:style-name="P42"><text:span text:style-name="T27">Hugo Xavier da Silva</text:span></text:p>
        <text:p text:style-name="P44"><text:span text:style-name="T28">Diretor da Secretaria</text:span></text:p>
        <text:p text:style-name="Standard"/>
        <table:table table:name="d4c04c" table:style-name="d4c04c">
          <table:table-column table:style-name="d4c04c.0"/>
          <table:table-column table:style-name="d4c04c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90</text:span></text:p>
            </table:table-cell>
            <table:table-cell office:value-type="string">
              <text:p><text:span>Gerado em 19/08/2026 00:3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302128" style:family="table">
      <style:table-properties style:rel-width="100" table:align="center"/>
    </style:style>
    <style:style style:name="302128.0" style:family="table-column">
      <style:table-column-properties style:column-width="9.70cm"/>
    </style:style>
    <style:style style:name="302128.1" style:family="table-column">
      <style:table-column-properties style:column-width="7.94cm"/>
    </style:style>
    <style:style style:name="afd44a" style:family="table">
      <style:table-properties style:rel-width="100" table:align="center"/>
    </style:style>
    <style:style style:name="afd44a.0" style:family="table-column">
      <style:table-column-properties style:column-width="17.64cm"/>
    </style:style>
    <style:style style:name="d4c04c" style:family="table">
      <style:table-properties style:rel-width="100" table:align="center"/>
    </style:style>
    <style:style style:name="d4c04c.0" style:family="table-column">
      <style:table-column-properties style:column-width="11.47cm"/>
    </style:style>
    <style:style style:name="d4c04c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3:31:56.000</dc:date>
    <meta:generator>PHPWord</meta:generator>
    <meta:initial-creator/>
    <meta:creation-date>2026-08-19T03:31:56.000</meta:creation-date>
    <meta:keyword/>
    <meta:user-defined meta:name="Category"/>
    <meta:user-defined meta:name="Company"/>
    <meta:user-defined meta:name="Manager"/>
  </office:meta>
</office:document-meta>
</file>