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95ed5" style:family="table">
      <style:table-properties style:rel-width="100" table:align="center"/>
    </style:style>
    <style:style style:name="695ed5.0" style:family="table-column">
      <style:table-column-properties style:column-width="9.70cm"/>
    </style:style>
    <style:style style:name="695ed5.1" style:family="table-column">
      <style:table-column-properties style:column-width="7.94cm"/>
    </style:style>
    <style:style style:name="11f0e8" style:family="table">
      <style:table-properties style:rel-width="100" table:align="center"/>
    </style:style>
    <style:style style:name="11f0e8.0" style:family="table-column">
      <style:table-column-properties style:column-width="17.64cm"/>
    </style:style>
    <style:style style:name="686390" style:family="table">
      <style:table-properties style:rel-width="100" table:align="center"/>
    </style:style>
    <style:style style:name="686390.0" style:family="table-column">
      <style:table-column-properties style:column-width="11.47cm"/>
    </style:style>
    <style:style style:name="68639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95ed5" table:style-name="695ed5">
          <table:table-column table:style-name="695ed5.0"/>
          <table:table-column table:style-name="695ed5.1"/>
          <table:table-row>
            <table:table-cell office:value-type="string">
              <text:p text:style-name="IM1"><draw:frame draw:style-name="fr1" draw:name="11b2e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1f0e8" table:style-name="11f0e8">
          <table:table-column table:style-name="11f0e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3</text:span></text:p>
        <text:p text:style-name="P3_InstBodyJustified"><text:span text:style-name="T3">Ano 1973 · Data 12/02/1973 · Status EM VIGOR</text:span></text:p>
        <text:p text:style-name="P4_InstBodyJustified"><text:span text:style-name="T4">Ementa: DISPÕE SOBRE AUTORIZAÇÃO A MESA DA CÂMARA A FIM DE ELABORAR A CONTABILIDADE PRÓPRIA E DÁ OUTRAS PROVIDÊNCIAS.</text:span></text:p>
        <text:p text:style-name="P5_InstBodyJustified"><text:span text:style-name="T5">RESOLUÇÃO Nº 2, DE 12 DE FEVEREIRO DE 1973</text:span></text:p>
        <text:p text:style-name="P6_InstBodyJustified"><text:span text:style-name="T6">(DISPÕE SOBRE AUTORIZAÇÃO A MESA DA CÂMARA A FIM DE ELABORAR A CONTABILIDADE PRÓPRIA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73, que se refere ao processo nº 7 de 19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, nos termos do<text:s/></text:span><text:a xlink:type="simple" xlink:href="https://www.al.sp.gov.br/norma/47615">Decreto Lei Complementar Estadual nº 9/70</text:a><text:span text:style-name="T14">, autorizada a elaborar contabilidade própria das suas despesas.</text:span></text:p>
        <text:p text:style-name="P20"><text:span text:style-name="T15">Art. 2º</text:span><text:span text:style-name="T16"><text:s/>A Mesa contratará, por tempo certo, e até uma remuneração de Cr$ 500,00 (quinhentos cruzeiros mensais), profissional para elaborar a sua contabilidade.</text:span></text:p>
        <text:p text:style-name="P23"><text:span text:style-name="T17">Art. 3º</text:span><text:span text:style-name="T18"><text:s/>A Mesa expedirá os atos necessários ao cumprimento desta Resolução.</text:span></text:p>
        <text:p text:style-name="P26"><text:span text:style-name="T19">Art. 4º</text:span><text:span text:style-name="T20"><text:s/>As despesas decorrentes da execução desta Resolução correrão por conta das dotações orçamentárias vigente, suplementadas se necessário.</text:span></text:p>
        <text:p text:style-name="P29"><text:span text:style-name="T21">Art. 5º</text:span><text:span text:style-name="T22"><text:s/>Esta Resolução entrará em vigor na data de sua publicação, revogadas as disposições em contrário.</text:span></text:p>
        <text:p text:style-name="P32"><text:span text:style-name="T23">Sala das Sessões, aos 12 de fevereiro de 1973.</text:span></text:p>
        <text:p text:style-name="P34"><text:span text:style-name="T24">Joaquim Figueira da Costa</text:span></text:p>
        <text:p text:style-name="P36"><text:span text:style-name="T25">Presidente</text:span></text:p>
        <text:p text:style-name="P38"><text:span text:style-name="T26">José Nunes Pereira</text:span></text:p>
        <text:p text:style-name="P40"><text:span text:style-name="T27">1º Secretário</text:span></text:p>
        <text:p text:style-name="P42"><text:span text:style-name="T28">Publicado e registrado na Secretaria da Câmara Municipal de Votuporanga, aos 12 de fevereiro de 1973.</text:span></text:p>
        <text:p text:style-name="P44"><text:span text:style-name="T29">Hugo Xavier da Silva</text:span></text:p>
        <text:p text:style-name="P46"><text:span text:style-name="T30">Diretor da Secretaria</text:span></text:p>
        <text:p text:style-name="Standard"/>
        <table:table table:name="686390" table:style-name="686390">
          <table:table-column table:style-name="686390.0"/>
          <table:table-column table:style-name="68639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5</text:span></text:p>
            </table:table-cell>
            <table:table-cell office:value-type="string">
              <text:p><text:span>Gerado em 23/08/2026 03:2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95ed5" style:family="table">
      <style:table-properties style:rel-width="100" table:align="center"/>
    </style:style>
    <style:style style:name="695ed5.0" style:family="table-column">
      <style:table-column-properties style:column-width="9.70cm"/>
    </style:style>
    <style:style style:name="695ed5.1" style:family="table-column">
      <style:table-column-properties style:column-width="7.94cm"/>
    </style:style>
    <style:style style:name="11f0e8" style:family="table">
      <style:table-properties style:rel-width="100" table:align="center"/>
    </style:style>
    <style:style style:name="11f0e8.0" style:family="table-column">
      <style:table-column-properties style:column-width="17.64cm"/>
    </style:style>
    <style:style style:name="686390" style:family="table">
      <style:table-properties style:rel-width="100" table:align="center"/>
    </style:style>
    <style:style style:name="686390.0" style:family="table-column">
      <style:table-column-properties style:column-width="11.47cm"/>
    </style:style>
    <style:style style:name="68639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6:26:58.000</dc:date>
    <meta:generator>PHPWord</meta:generator>
    <meta:initial-creator/>
    <meta:creation-date>2026-08-23T06:26:58.000</meta:creation-date>
    <meta:keyword/>
    <meta:user-defined meta:name="Category"/>
    <meta:user-defined meta:name="Company"/>
    <meta:user-defined meta:name="Manager"/>
  </office:meta>
</office:document-meta>
</file>