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30f2f" style:family="table">
      <style:table-properties style:rel-width="100" table:align="center"/>
    </style:style>
    <style:style style:name="b30f2f.0" style:family="table-column">
      <style:table-column-properties style:column-width="9.70cm"/>
    </style:style>
    <style:style style:name="b30f2f.1" style:family="table-column">
      <style:table-column-properties style:column-width="7.94cm"/>
    </style:style>
    <style:style style:name="aa3d92" style:family="table">
      <style:table-properties style:rel-width="100" table:align="center"/>
    </style:style>
    <style:style style:name="aa3d92.0" style:family="table-column">
      <style:table-column-properties style:column-width="17.64cm"/>
    </style:style>
    <style:style style:name="adbee1" style:family="table">
      <style:table-properties style:rel-width="100" table:align="center"/>
    </style:style>
    <style:style style:name="adbee1.0" style:family="table-column">
      <style:table-column-properties style:column-width="11.47cm"/>
    </style:style>
    <style:style style:name="adbee1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30f2f" table:style-name="b30f2f">
          <table:table-column table:style-name="b30f2f.0"/>
          <table:table-column table:style-name="b30f2f.1"/>
          <table:table-row>
            <table:table-cell office:value-type="string">
              <text:p text:style-name="IM1"><draw:frame draw:style-name="fr1" draw:name="2357d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aa3d92" table:style-name="aa3d92">
          <table:table-column table:style-name="aa3d92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2/1972</text:span></text:p>
        <text:p text:style-name="P3_InstBodyJustified"><text:span text:style-name="T3">Ano 1972 · Data 27/03/1972 · Status EM VIGOR</text:span></text:p>
        <text:p text:style-name="P4_InstBodyJustified"><text:span text:style-name="T4">Ementa: REQUERENDO A CONCESSÃO DE UMA LICENÇA PELO PRAZO DE TRINTA DIAS, PARA TRATAMENTO DE SAÚDE.</text:span></text:p>
        <text:p text:style-name="P5_InstBodyJustified"><text:span text:style-name="T5">RESOLUÇÃO Nº 2, DE 27 DE MARÇO DE 1972</text:span></text:p>
        <text:p text:style-name="P6_InstBodyJustified"><text:span text:style-name="T6">(REQUERENDO A CONCESSÃO DE UMA LICENÇA PELO PRAZO DE TRINTA DIAS, PARA TRATAMENTO DE SAÚDE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 RESOLVE:</text:span></text:p>
        <text:p text:style-name="P12"><text:span text:style-name="T10">APROVAR, nos seus termos o requerimento nº 18/C/72, que se refere ao processo nº 39 de 1972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Fica concedida ao sr. Vereador Noé Gabriel de Oliveira, uma licença pelo prazo de 30 (trinta) dias, para tratamento de saúde.</text:span></text:p>
        <text:p text:style-name="P19"><text:span text:style-name="T14">Art. 2º</text:span><text:span text:style-name="T15"><text:s/>Esta resolução entrará em vigor na data de sua publicação.</text:span></text:p>
        <text:p text:style-name="P22"><text:span text:style-name="T16">Art. 3º</text:span><text:span text:style-name="T17"><text:s/>Revogam-se as disposições em contrário.</text:span></text:p>
        <text:p text:style-name="P25"><text:span text:style-name="T18">Sala das Sessões, aos 27 de março de 1972.</text:span></text:p>
        <text:p text:style-name="P27"><text:span text:style-name="T19">Luiz Garcia de Haro</text:span></text:p>
        <text:p text:style-name="P29"><text:span text:style-name="T20">Presidente</text:span></text:p>
        <text:p text:style-name="P31"><text:span text:style-name="T21">Valdir Gonçalves de Lima</text:span></text:p>
        <text:p text:style-name="P33"><text:span text:style-name="T22">1º Secretário</text:span></text:p>
        <text:p text:style-name="P35"><text:span text:style-name="T23">Publicada e registrada na Secretaria da Câmara Municipal de Votuporanga, aos 21 de março de 1972.</text:span></text:p>
        <text:p text:style-name="P37"><text:span text:style-name="T24">Hugo Xavier da Silva</text:span></text:p>
        <text:p text:style-name="P39"><text:span text:style-name="T25">Diretor da Secretaria</text:span></text:p>
        <text:p text:style-name="Standard"/>
        <table:table table:name="adbee1" table:style-name="adbee1">
          <table:table-column table:style-name="adbee1.0"/>
          <table:table-column table:style-name="adbee1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383</text:span></text:p>
            </table:table-cell>
            <table:table-cell office:value-type="string">
              <text:p><text:span>Gerado em 19/08/2026 00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30f2f" style:family="table">
      <style:table-properties style:rel-width="100" table:align="center"/>
    </style:style>
    <style:style style:name="b30f2f.0" style:family="table-column">
      <style:table-column-properties style:column-width="9.70cm"/>
    </style:style>
    <style:style style:name="b30f2f.1" style:family="table-column">
      <style:table-column-properties style:column-width="7.94cm"/>
    </style:style>
    <style:style style:name="aa3d92" style:family="table">
      <style:table-properties style:rel-width="100" table:align="center"/>
    </style:style>
    <style:style style:name="aa3d92.0" style:family="table-column">
      <style:table-column-properties style:column-width="17.64cm"/>
    </style:style>
    <style:style style:name="adbee1" style:family="table">
      <style:table-properties style:rel-width="100" table:align="center"/>
    </style:style>
    <style:style style:name="adbee1.0" style:family="table-column">
      <style:table-column-properties style:column-width="11.47cm"/>
    </style:style>
    <style:style style:name="adbee1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2:01.000</dc:date>
    <meta:generator>PHPWord</meta:generator>
    <meta:initial-creator/>
    <meta:creation-date>2026-08-19T03:32:01.000</meta:creation-date>
    <meta:keyword/>
    <meta:user-defined meta:name="Category"/>
    <meta:user-defined meta:name="Company"/>
    <meta:user-defined meta:name="Manager"/>
  </office:meta>
</office:document-meta>
</file>