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60e51" style:family="table">
      <style:table-properties style:rel-width="100" table:align="center"/>
    </style:style>
    <style:style style:name="860e51.0" style:family="table-column">
      <style:table-column-properties style:column-width="9.70cm"/>
    </style:style>
    <style:style style:name="860e51.1" style:family="table-column">
      <style:table-column-properties style:column-width="7.94cm"/>
    </style:style>
    <style:style style:name="4bfb5b" style:family="table">
      <style:table-properties style:rel-width="100" table:align="center"/>
    </style:style>
    <style:style style:name="4bfb5b.0" style:family="table-column">
      <style:table-column-properties style:column-width="17.64cm"/>
    </style:style>
    <style:style style:name="6fd8fa" style:family="table">
      <style:table-properties style:rel-width="100" table:align="center"/>
    </style:style>
    <style:style style:name="6fd8fa.0" style:family="table-column">
      <style:table-column-properties style:column-width="11.47cm"/>
    </style:style>
    <style:style style:name="6fd8f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60e51" table:style-name="860e51">
          <table:table-column table:style-name="860e51.0"/>
          <table:table-column table:style-name="860e51.1"/>
          <table:table-row>
            <table:table-cell office:value-type="string">
              <text:p text:style-name="IM1"><draw:frame draw:style-name="fr1" draw:name="b9153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bfb5b" table:style-name="4bfb5b">
          <table:table-column table:style-name="4bfb5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1</text:span></text:p>
        <text:p text:style-name="P3_InstBodyJustified"><text:span text:style-name="T3">Ano 1971 · Data 01/03/1971 · Status EM VIGOR</text:span></text:p>
        <text:p text:style-name="P4_InstBodyJustified"><text:span text:style-name="T4">Ementa: REQUERENDO A CONCESSÃO DE UMA LICENÇA PELO PRAZO DE UM MÊS, PARA TRATAR DE ASSUNTOS PARTICULARES.</text:span></text:p>
        <text:p text:style-name="P5_InstBodyJustified"><text:span text:style-name="T5">RESOLUÇÃO Nº 1, DE 1 DE MARÇO DE 1971</text:span></text:p>
        <text:p text:style-name="P6_InstBodyJustified"><text:span text:style-name="T6">(REQUERENDO A CONCESSÃO DE UMA LICENÇA PELO PRAZO DE UM MÊS, PARA TRATAR DE ASSUNTO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3/C/71, que se refere ao processo nº 13 de 1971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Christovam de Haro, uma licença pelo prazo de um (1) mês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1º de março de 1971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onçalves de Lima</text:span></text:p>
        <text:p text:style-name="P33"><text:span text:style-name="T22">1º Secretário</text:span></text:p>
        <text:p text:style-name="P35"><text:span text:style-name="T23">Publicada e registrada na Secretaria da Câmara Municipal de Votuporanga, ao 1º de março de 1971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6fd8fa" table:style-name="6fd8fa">
          <table:table-column table:style-name="6fd8fa.0"/>
          <table:table-column table:style-name="6fd8f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78</text:span></text:p>
            </table:table-cell>
            <table:table-cell office:value-type="string">
              <text:p><text:span>Gerado em 22/08/2026 22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60e51" style:family="table">
      <style:table-properties style:rel-width="100" table:align="center"/>
    </style:style>
    <style:style style:name="860e51.0" style:family="table-column">
      <style:table-column-properties style:column-width="9.70cm"/>
    </style:style>
    <style:style style:name="860e51.1" style:family="table-column">
      <style:table-column-properties style:column-width="7.94cm"/>
    </style:style>
    <style:style style:name="4bfb5b" style:family="table">
      <style:table-properties style:rel-width="100" table:align="center"/>
    </style:style>
    <style:style style:name="4bfb5b.0" style:family="table-column">
      <style:table-column-properties style:column-width="17.64cm"/>
    </style:style>
    <style:style style:name="6fd8fa" style:family="table">
      <style:table-properties style:rel-width="100" table:align="center"/>
    </style:style>
    <style:style style:name="6fd8fa.0" style:family="table-column">
      <style:table-column-properties style:column-width="11.47cm"/>
    </style:style>
    <style:style style:name="6fd8f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1:15:24.000</dc:date>
    <meta:generator>PHPWord</meta:generator>
    <meta:initial-creator/>
    <meta:creation-date>2026-08-23T01:15:24.000</meta:creation-date>
    <meta:keyword/>
    <meta:user-defined meta:name="Category"/>
    <meta:user-defined meta:name="Company"/>
    <meta:user-defined meta:name="Manager"/>
  </office:meta>
</office:document-meta>
</file>