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55265" style:family="table">
      <style:table-properties style:rel-width="100" table:align="center"/>
    </style:style>
    <style:style style:name="f55265.0" style:family="table-column">
      <style:table-column-properties style:column-width="9.70cm"/>
    </style:style>
    <style:style style:name="f55265.1" style:family="table-column">
      <style:table-column-properties style:column-width="7.94cm"/>
    </style:style>
    <style:style style:name="838ee0" style:family="table">
      <style:table-properties style:rel-width="100" table:align="center"/>
    </style:style>
    <style:style style:name="838ee0.0" style:family="table-column">
      <style:table-column-properties style:column-width="17.64cm"/>
    </style:style>
    <style:style style:name="0fd16b" style:family="table">
      <style:table-properties style:rel-width="100" table:align="center"/>
    </style:style>
    <style:style style:name="0fd16b.0" style:family="table-column">
      <style:table-column-properties style:column-width="11.47cm"/>
    </style:style>
    <style:style style:name="0fd16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55265" table:style-name="f55265">
          <table:table-column table:style-name="f55265.0"/>
          <table:table-column table:style-name="f55265.1"/>
          <table:table-row>
            <table:table-cell office:value-type="string">
              <text:p text:style-name="IM1"><draw:frame draw:style-name="fr1" draw:name="4fe00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38ee0" table:style-name="838ee0">
          <table:table-column table:style-name="838ee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70</text:span></text:p>
        <text:p text:style-name="P3_InstBodyJustified"><text:span text:style-name="T3">Ano 1970 · Data 31/08/1970 · Status EM VIGOR</text:span></text:p>
        <text:p text:style-name="P4_InstBodyJustified"><text:span text:style-name="T4">Ementa: REQUERENDO A CONCESSÃO DE UMA LICENÇA DE DOIS MESES, PARA TRATAR DE INTERESSES PARTICULARES.</text:span></text:p>
        <text:p text:style-name="P5_InstBodyJustified"><text:span text:style-name="T5">RESOLUÇÃO Nº 4, DE 31 DE AGOSTO DE 1970</text:span></text:p>
        <text:p text:style-name="P6_InstBodyJustified"><text:span text:style-name="T6">(REQUERENDO A CONCESSÃO DE UMA LICENÇA DE DOIS MESES,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48/C/70, que se refere ao processo nº 105 de 1970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Joaquim Figueira da Costa, uma licença pelo prazo de dois (2) meses, para tratar de assuntos particulares.</text:span></text:p>
        <text:p text:style-name="P19"><text:span text:style-name="T14">Art. 2º</text:span><text:span text:style-name="T15"><text:s/>Esta resolução entrará em vigor na data de sua publicação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aos 31 de agosto de 1970.</text:span></text:p>
        <text:p text:style-name="P27"><text:span text:style-name="T19">Onofre de Paula</text:span></text:p>
        <text:p text:style-name="P29"><text:span text:style-name="T20">Presidente</text:span></text:p>
        <text:p text:style-name="P31"><text:span text:style-name="T21">Noé Gabriel de Oliveira</text:span></text:p>
        <text:p text:style-name="P33"><text:span text:style-name="T22">1º Secretário</text:span></text:p>
        <text:p text:style-name="P35"><text:span text:style-name="T23">Publicada e registrada na Secretaria da Câmara Municipal de Votuporanga, aos 31 de agosto de 1970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0fd16b" table:style-name="0fd16b">
          <table:table-column table:style-name="0fd16b.0"/>
          <table:table-column table:style-name="0fd16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74</text:span></text:p>
            </table:table-cell>
            <table:table-cell office:value-type="string">
              <text:p><text:span>Gerado em 19/08/2026 07:3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55265" style:family="table">
      <style:table-properties style:rel-width="100" table:align="center"/>
    </style:style>
    <style:style style:name="f55265.0" style:family="table-column">
      <style:table-column-properties style:column-width="9.70cm"/>
    </style:style>
    <style:style style:name="f55265.1" style:family="table-column">
      <style:table-column-properties style:column-width="7.94cm"/>
    </style:style>
    <style:style style:name="838ee0" style:family="table">
      <style:table-properties style:rel-width="100" table:align="center"/>
    </style:style>
    <style:style style:name="838ee0.0" style:family="table-column">
      <style:table-column-properties style:column-width="17.64cm"/>
    </style:style>
    <style:style style:name="0fd16b" style:family="table">
      <style:table-properties style:rel-width="100" table:align="center"/>
    </style:style>
    <style:style style:name="0fd16b.0" style:family="table-column">
      <style:table-column-properties style:column-width="11.47cm"/>
    </style:style>
    <style:style style:name="0fd16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0:33:42.000</dc:date>
    <meta:generator>PHPWord</meta:generator>
    <meta:initial-creator/>
    <meta:creation-date>2026-08-19T10:33:42.000</meta:creation-date>
    <meta:keyword/>
    <meta:user-defined meta:name="Category"/>
    <meta:user-defined meta:name="Company"/>
    <meta:user-defined meta:name="Manager"/>
  </office:meta>
</office:document-meta>
</file>