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8b68a" style:family="table">
      <style:table-properties style:rel-width="100" table:align="center"/>
    </style:style>
    <style:style style:name="38b68a.0" style:family="table-column">
      <style:table-column-properties style:column-width="9.70cm"/>
    </style:style>
    <style:style style:name="38b68a.1" style:family="table-column">
      <style:table-column-properties style:column-width="7.94cm"/>
    </style:style>
    <style:style style:name="9eb813" style:family="table">
      <style:table-properties style:rel-width="100" table:align="center"/>
    </style:style>
    <style:style style:name="9eb813.0" style:family="table-column">
      <style:table-column-properties style:column-width="17.64cm"/>
    </style:style>
    <style:style style:name="f00382" style:family="table">
      <style:table-properties style:rel-width="100" table:align="center"/>
    </style:style>
    <style:style style:name="f00382.0" style:family="table-column">
      <style:table-column-properties style:column-width="11.47cm"/>
    </style:style>
    <style:style style:name="f0038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8b68a" table:style-name="38b68a">
          <table:table-column table:style-name="38b68a.0"/>
          <table:table-column table:style-name="38b68a.1"/>
          <table:table-row>
            <table:table-cell office:value-type="string">
              <text:p text:style-name="IM1"><draw:frame draw:style-name="fr1" draw:name="20dd3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eb813" table:style-name="9eb813">
          <table:table-column table:style-name="9eb81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4/1969</text:span></text:p>
        <text:p text:style-name="P3_InstBodyJustified"><text:span text:style-name="T3">Ano 1969 · Data 24/11/1969 · Status EM VIGOR</text:span></text:p>
        <text:p text:style-name="P4_InstBodyJustified"><text:span text:style-name="T4">Ementa: DISPÕE SOBRE ALTERAÇÃO DOS ARTIGOS 7º E 10º, DA RESOLUÇÃO Nº 4/59, DE 11 DE MAIO DE 1959.</text:span></text:p>
        <text:p text:style-name="P5_InstBodyJustified"><text:span text:style-name="T5">RESOLUÇÃO Nº 14, DE 24 DE NOVEMBRO DE 1969</text:span></text:p>
        <text:p text:style-name="P6_InstBodyJustified"><text:span text:style-name="T6">(DISPÕE SOBRE ALTERAÇÃO DOS ARTIGOS 7º E 10º, DA RESOLUÇÃO Nº 4/59, DE 11 DE MAIO DE 1959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1/69, que se refere ao processo nº 256 de 1969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s artigos 7º e 10, da resolução nº 4/59, de 11/5/59, passam a ter a seguinte redação:</text:span></text:p>
        <text:p text:style-name="P19"><text:span text:style-name="T14">“Art. 7º</text:span><text:span text:style-name="T15"><text:s/>A Mesa da Câmara, excluída a sessão de posse, será aleita no dia 20 (vinte) de dezembro de cada ano legislativo.</text:span></text:p>
        <text:p text:style-name="P22"><text:span text:style-name="T16">Parágrafo único.</text:span><text:span text:style-name="T17"><text:s/>Na hipótese de não se realizar a sessão ou eleição, o Presidente convocará, obrigatoriamente, com o intervalo de três dias uma da outra, até a eleição da nova Mesa.</text:span></text:p>
        <text:p text:style-name="P25"><text:span text:style-name="T18">Art. 10.</text:span><text:span text:style-name="T19"><text:s/>O ano legislativo tem a duração de 365 (trezentos e sessenta e cinco) dias, a partir do dia 1º de fevereiro.</text:span><text:span text:style-name="T20">”</text:span></text:p>
        <text:p text:style-name="P29"><text:span text:style-name="T21">Art. 2º</text:span><text:span text:style-name="T22"><text:s/>Esta resolução entrará em vigor na data de sua publicação, revogadas as disposições em contrário.</text:span></text:p>
        <text:p text:style-name="P32"><text:span text:style-name="T23">Sala das Sessões, 24 de novembro de 1969.</text:span></text:p>
        <text:p text:style-name="P34"><text:span text:style-name="T24">Ultimatum Fava</text:span></text:p>
        <text:p text:style-name="P36"><text:span text:style-name="T25">Presidente</text:span></text:p>
        <text:p text:style-name="P38"><text:span text:style-name="T26">Onofre de Paula</text:span></text:p>
        <text:p text:style-name="P40"><text:span text:style-name="T27">1º Secretário</text:span></text:p>
        <text:p text:style-name="P42"><text:span text:style-name="T28">Publicada e registrada na Secretaria da Câmara Municipal de Votuporanga, aos 24 de novembro de 1969.</text:span></text:p>
        <text:p text:style-name="P44"><text:span text:style-name="T29">Hugo Xavier da Silva</text:span></text:p>
        <text:p text:style-name="P46"><text:span text:style-name="T30">Diretor da Secretaria</text:span></text:p>
        <text:p text:style-name="Standard"/>
        <table:table table:name="f00382" table:style-name="f00382">
          <table:table-column table:style-name="f00382.0"/>
          <table:table-column table:style-name="f0038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69</text:span></text:p>
            </table:table-cell>
            <table:table-cell office:value-type="string">
              <text:p><text:span>Gerado em 21/08/2026 14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8b68a" style:family="table">
      <style:table-properties style:rel-width="100" table:align="center"/>
    </style:style>
    <style:style style:name="38b68a.0" style:family="table-column">
      <style:table-column-properties style:column-width="9.70cm"/>
    </style:style>
    <style:style style:name="38b68a.1" style:family="table-column">
      <style:table-column-properties style:column-width="7.94cm"/>
    </style:style>
    <style:style style:name="9eb813" style:family="table">
      <style:table-properties style:rel-width="100" table:align="center"/>
    </style:style>
    <style:style style:name="9eb813.0" style:family="table-column">
      <style:table-column-properties style:column-width="17.64cm"/>
    </style:style>
    <style:style style:name="f00382" style:family="table">
      <style:table-properties style:rel-width="100" table:align="center"/>
    </style:style>
    <style:style style:name="f00382.0" style:family="table-column">
      <style:table-column-properties style:column-width="11.47cm"/>
    </style:style>
    <style:style style:name="f0038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7:34:45.000</dc:date>
    <meta:generator>PHPWord</meta:generator>
    <meta:initial-creator/>
    <meta:creation-date>2026-08-21T17:34:45.000</meta:creation-date>
    <meta:keyword/>
    <meta:user-defined meta:name="Category"/>
    <meta:user-defined meta:name="Company"/>
    <meta:user-defined meta:name="Manager"/>
  </office:meta>
</office:document-meta>
</file>