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8225c" style:family="table">
      <style:table-properties style:rel-width="100" table:align="center"/>
    </style:style>
    <style:style style:name="68225c.0" style:family="table-column">
      <style:table-column-properties style:column-width="9.70cm"/>
    </style:style>
    <style:style style:name="68225c.1" style:family="table-column">
      <style:table-column-properties style:column-width="7.94cm"/>
    </style:style>
    <style:style style:name="f6e053" style:family="table">
      <style:table-properties style:rel-width="100" table:align="center"/>
    </style:style>
    <style:style style:name="f6e053.0" style:family="table-column">
      <style:table-column-properties style:column-width="17.64cm"/>
    </style:style>
    <style:style style:name="8f2832" style:family="table">
      <style:table-properties style:rel-width="100" table:align="center"/>
    </style:style>
    <style:style style:name="8f2832.0" style:family="table-column">
      <style:table-column-properties style:column-width="11.47cm"/>
    </style:style>
    <style:style style:name="8f283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8225c" table:style-name="68225c">
          <table:table-column table:style-name="68225c.0"/>
          <table:table-column table:style-name="68225c.1"/>
          <table:table-row>
            <table:table-cell office:value-type="string">
              <text:p text:style-name="IM1"><draw:frame draw:style-name="fr1" draw:name="1ec94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6e053" table:style-name="f6e053">
          <table:table-column table:style-name="f6e05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3/1969</text:span></text:p>
        <text:p text:style-name="P3_InstBodyJustified"><text:span text:style-name="T3">Ano 1969 · Data 11/08/1969 · Status EM VIGOR</text:span></text:p>
        <text:p text:style-name="P4_InstBodyJustified"><text:span text:style-name="T4">Ementa: DISPÕE SOBRE ABERTURA DE UM CRÉDITO SUPLEMENTAR NA IMPORTÂNCIA DE NC$ 10.450,00 DESTINADO A SUPLEMENTAÇÃO DE VERBAS ORÇAMENTÁRIOS DO LEGISLATIVOS.</text:span></text:p>
        <text:p text:style-name="P5_InstBodyJustified"><text:span text:style-name="T5">RESOLUÇÃO Nº 13, DE 11 DE AGOSTO DE 1969</text:span></text:p>
        <text:p text:style-name="P6_InstBodyJustified"><text:span text:style-name="T6">(DISPÕE SOBRE ABERTURA DE UM CRÉDITO SUPLEMENTAR NA IMPORTÂNCIA DE NC$ 10.450,00 DESTINADO A SUPLEMENTAÇÃO DE VERBAS ORÇAMENTÁRIOS DO LEGISLATIVO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69, que se refere ao processo nº 172, de 1969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berto na Contadoria da Câmara Municipal de Votuporanga, um crédito suplementar na importância de NCr$ 10.450,00 (dez mil, quatrocentos e cinquenta cruzeiros novos) destinado a suplementação das seguintes verbas orçamentárias do Legislativo:</text:span></text:p>
        <text:p text:style-name="P19"><text:span text:style-name="T14">31.11.00 – Pessoal I - Venc.do Diretor ..... NCr$ 4.800,00</text:span></text:p>
        <text:p text:style-name="P21"><text:span text:style-name="T15">31.11.11 – Pessoal II - Venc.de um escriturário ..... NCr$ 3.288,00</text:span></text:p>
        <text:p text:style-name="P23"><text:span text:style-name="T16">32.50.81 – Contribuição de Previdência ..... NCr$ 2.362,00</text:span></text:p>
        <text:p text:style-name="P25"><text:span text:style-name="T17">Parágrafo único.</text:span><text:span text:style-name="T18"><text:s/>O presente crédito será coberto com a anulação parcial da verba 31.20.00. – Material de Consumo, do orçamento vigente.</text:span></text:p>
        <text:p text:style-name="P28"><text:span text:style-name="T19">Art. 2º</text:span><text:span text:style-name="T20"><text:s/>Esta resolução entrará em vigor na data de sua publicação, revogadas as disposições em contrário.</text:span></text:p>
        <text:p text:style-name="P31"><text:span text:style-name="T21">Sala das Sessões, aos 11 de agosto de 1969.</text:span></text:p>
        <text:p text:style-name="P33"><text:span text:style-name="T22">Christovam de Haro</text:span></text:p>
        <text:p text:style-name="P35"><text:span text:style-name="T23">Presidente em Exercício</text:span></text:p>
        <text:p text:style-name="P37"><text:span text:style-name="T24">Onofre de Paula</text:span></text:p>
        <text:p text:style-name="P39"><text:span text:style-name="T25">1º Secretário</text:span></text:p>
        <text:p text:style-name="P41"><text:span text:style-name="T26">Publicada e registrada na Secretaria da Câmara Municipal de Votuporanga, aos 11 de agosto de 1969.</text:span></text:p>
        <text:p text:style-name="P43"><text:span text:style-name="T27">Hugo Xavier da Silva</text:span></text:p>
        <text:p text:style-name="P45"><text:span text:style-name="T28">Diretor da Secretaria</text:span></text:p>
        <text:p text:style-name="Standard"/>
        <table:table table:name="8f2832" table:style-name="8f2832">
          <table:table-column table:style-name="8f2832.0"/>
          <table:table-column table:style-name="8f283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68</text:span></text:p>
            </table:table-cell>
            <table:table-cell office:value-type="string">
              <text:p><text:span>Gerado em 22/08/2026 21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8225c" style:family="table">
      <style:table-properties style:rel-width="100" table:align="center"/>
    </style:style>
    <style:style style:name="68225c.0" style:family="table-column">
      <style:table-column-properties style:column-width="9.70cm"/>
    </style:style>
    <style:style style:name="68225c.1" style:family="table-column">
      <style:table-column-properties style:column-width="7.94cm"/>
    </style:style>
    <style:style style:name="f6e053" style:family="table">
      <style:table-properties style:rel-width="100" table:align="center"/>
    </style:style>
    <style:style style:name="f6e053.0" style:family="table-column">
      <style:table-column-properties style:column-width="17.64cm"/>
    </style:style>
    <style:style style:name="8f2832" style:family="table">
      <style:table-properties style:rel-width="100" table:align="center"/>
    </style:style>
    <style:style style:name="8f2832.0" style:family="table-column">
      <style:table-column-properties style:column-width="11.47cm"/>
    </style:style>
    <style:style style:name="8f283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0:20:37.000</dc:date>
    <meta:generator>PHPWord</meta:generator>
    <meta:initial-creator/>
    <meta:creation-date>2026-08-23T00:20:37.000</meta:creation-date>
    <meta:keyword/>
    <meta:user-defined meta:name="Category"/>
    <meta:user-defined meta:name="Company"/>
    <meta:user-defined meta:name="Manager"/>
  </office:meta>
</office:document-meta>
</file>