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20692" style:family="table">
      <style:table-properties style:rel-width="100" table:align="center"/>
    </style:style>
    <style:style style:name="120692.0" style:family="table-column">
      <style:table-column-properties style:column-width="9.70cm"/>
    </style:style>
    <style:style style:name="120692.1" style:family="table-column">
      <style:table-column-properties style:column-width="7.94cm"/>
    </style:style>
    <style:style style:name="a9e593" style:family="table">
      <style:table-properties style:rel-width="100" table:align="center"/>
    </style:style>
    <style:style style:name="a9e593.0" style:family="table-column">
      <style:table-column-properties style:column-width="17.64cm"/>
    </style:style>
    <style:style style:name="b0a501" style:family="table">
      <style:table-properties style:rel-width="100" table:align="center"/>
    </style:style>
    <style:style style:name="b0a501.0" style:family="table-column">
      <style:table-column-properties style:column-width="11.47cm"/>
    </style:style>
    <style:style style:name="b0a50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20692" table:style-name="120692">
          <table:table-column table:style-name="120692.0"/>
          <table:table-column table:style-name="120692.1"/>
          <table:table-row>
            <table:table-cell office:value-type="string">
              <text:p text:style-name="IM1"><draw:frame draw:style-name="fr1" draw:name="8e975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9e593" table:style-name="a9e593">
          <table:table-column table:style-name="a9e59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8/1968</text:span></text:p>
        <text:p text:style-name="P3_InstBodyJustified"><text:span text:style-name="T3">Ano 1968 · Data 02/12/1968 · Status EM VIGOR</text:span></text:p>
        <text:p text:style-name="P4_InstBodyJustified"><text:span text:style-name="T4">Ementa: DISPÕE SOBRE CRIAÇÃO DO CARGO DE UM ESCRITURÁRIO NO QUADRO DE PESSOAL DA SECRETARIA DA CÂMARA.</text:span></text:p>
        <text:p text:style-name="P5_InstBodyJustified"><text:span text:style-name="T5">RESOLUÇÃO Nº 18, DE 2 DE DEZEMBRO DE 1968</text:span></text:p>
        <text:p text:style-name="P6_InstBodyJustified"><text:span text:style-name="T6">(DISPÕE SOBRE CRIAÇÃO DO CARGO DE UM ESCRITURÁRIO NO QUADRO DE PESSOAL DA SECRETARIA DA CÂMAR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16/68, que se refere ao processo nº 311 de 196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riado no quadro de pessoal da Secretaria da Câmara Municipal de Votuporanga, o cargo de 1 (um) escriturário-datilografo, padrão “F”, de acordo com a resolução nº 17/67, de 26/12/67.</text:span></text:p>
        <text:p text:style-name="P19"><text:span text:style-name="T14">Parágrafo único.</text:span><text:span text:style-name="T15"><text:s/>O citado cargo será preenchido mediante concurso público a ser realizado oportunamente e, de acordo com a legislação em vigor.</text:span></text:p>
        <text:p text:style-name="P22"><text:span text:style-name="T16">Art. 2º</text:span><text:span text:style-name="T17"><text:s/>Esta resolução entrará em vigor na data de sua publicação, revogadas as disposições em contrário.</text:span></text:p>
        <text:p text:style-name="P25"><text:span text:style-name="T18">Sala das Sessões, aos 02 de dezembro de 1968.</text:span></text:p>
        <text:p text:style-name="P27"><text:span text:style-name="T19">Octávio Viscardi</text:span></text:p>
        <text:p text:style-name="P29"><text:span text:style-name="T20">Presidente</text:span></text:p>
        <text:p text:style-name="P31"><text:span text:style-name="T21">José Nunes Pereir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02 de dezembro de 1968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b0a501" table:style-name="b0a501">
          <table:table-column table:style-name="b0a501.0"/>
          <table:table-column table:style-name="b0a50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63</text:span></text:p>
            </table:table-cell>
            <table:table-cell office:value-type="string">
              <text:p><text:span>Gerado em 22/08/2026 08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20692" style:family="table">
      <style:table-properties style:rel-width="100" table:align="center"/>
    </style:style>
    <style:style style:name="120692.0" style:family="table-column">
      <style:table-column-properties style:column-width="9.70cm"/>
    </style:style>
    <style:style style:name="120692.1" style:family="table-column">
      <style:table-column-properties style:column-width="7.94cm"/>
    </style:style>
    <style:style style:name="a9e593" style:family="table">
      <style:table-properties style:rel-width="100" table:align="center"/>
    </style:style>
    <style:style style:name="a9e593.0" style:family="table-column">
      <style:table-column-properties style:column-width="17.64cm"/>
    </style:style>
    <style:style style:name="b0a501" style:family="table">
      <style:table-properties style:rel-width="100" table:align="center"/>
    </style:style>
    <style:style style:name="b0a501.0" style:family="table-column">
      <style:table-column-properties style:column-width="11.47cm"/>
    </style:style>
    <style:style style:name="b0a50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11:56:21.000</dc:date>
    <meta:generator>PHPWord</meta:generator>
    <meta:initial-creator/>
    <meta:creation-date>2026-08-22T11:56:21.000</meta:creation-date>
    <meta:keyword/>
    <meta:user-defined meta:name="Category"/>
    <meta:user-defined meta:name="Company"/>
    <meta:user-defined meta:name="Manager"/>
  </office:meta>
</office:document-meta>
</file>