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a8be8" style:family="table">
      <style:table-properties style:rel-width="100" table:align="center"/>
    </style:style>
    <style:style style:name="0a8be8.0" style:family="table-column">
      <style:table-column-properties style:column-width="9.70cm"/>
    </style:style>
    <style:style style:name="0a8be8.1" style:family="table-column">
      <style:table-column-properties style:column-width="7.94cm"/>
    </style:style>
    <style:style style:name="a8252c" style:family="table">
      <style:table-properties style:rel-width="100" table:align="center"/>
    </style:style>
    <style:style style:name="a8252c.0" style:family="table-column">
      <style:table-column-properties style:column-width="17.64cm"/>
    </style:style>
    <style:style style:name="ff9fd1" style:family="table">
      <style:table-properties style:rel-width="100" table:align="center"/>
    </style:style>
    <style:style style:name="ff9fd1.0" style:family="table-column">
      <style:table-column-properties style:column-width="11.47cm"/>
    </style:style>
    <style:style style:name="ff9fd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a8be8" table:style-name="0a8be8">
          <table:table-column table:style-name="0a8be8.0"/>
          <table:table-column table:style-name="0a8be8.1"/>
          <table:table-row>
            <table:table-cell office:value-type="string">
              <text:p text:style-name="IM1"><draw:frame draw:style-name="fr1" draw:name="be87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252c" table:style-name="a8252c">
          <table:table-column table:style-name="a8252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7/1968</text:span></text:p>
        <text:p text:style-name="P3_InstBodyJustified"><text:span text:style-name="T3">Ano 1968 · Data 02/12/1968 · Status EM VIGOR</text:span></text:p>
        <text:p text:style-name="P4_InstBodyJustified"><text:span text:style-name="T4">Ementa: DISPÕE SOBRE ABERTURA DE UM CRÉDITO SUPLEMENTAR NA IMPORTÂNCIA DE NC$ 2.200,00 DESTINADO A SUPLEMENTAÇÃO DE VERBA DA CÂMARA.</text:span></text:p>
        <text:p text:style-name="P5_InstBodyJustified"><text:span text:style-name="T5">RESOLUÇÃO Nº 17, DE 2 DE DEZEMBRO DE 1968</text:span></text:p>
        <text:p text:style-name="P6_InstBodyJustified"><text:span text:style-name="T6">(DISPÕE SOBRE ABERTURA DE UM CRÉDITO SUPLEMENTAR NA IMPORTÂNCIA DE NC$ 2.200,00 DESTINADO A SUPLEMENTAÇÃO DE VERBA DA CÂMAR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5/68, que se refere ao processo nº 310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na Contadoria da Câmara Municipal de Votuporanga, um crédito suplementar na importância de NCr$ 2.200,00 (dois mil e duzentos cruzeiros novos), destinado a suplementação das seguintes verbas orçamentárias:</text:span></text:p>
        <text:p text:style-name="P19"><text:span text:style-name="T14">2 – 3.1.1.1.0.2 – Pessoal – item I ..... NCr$ 400,00;</text:span></text:p>
        <text:p text:style-name="P21"><text:span text:style-name="T15">Pessoal – item II ..... NCr$ 244,00;</text:span></text:p>
        <text:p text:style-name="P23"><text:span text:style-name="T16">Pessoal – item III ..... NCr$ 600,00;</text:span></text:p>
        <text:p text:style-name="P25"><text:span text:style-name="T17">Pessoal – item IV ..... NCr$ 16,00;</text:span></text:p>
        <text:p text:style-name="P27"><text:span text:style-name="T18">Pessoal – item V ..... NCr$ 860,00;</text:span></text:p>
        <text:p text:style-name="P29"><text:span text:style-name="T19">2 – 3.1.3.0.0.2 – Serv. de Terceiros – Assinaturas de órgãos oficiais e outros ..... NCr$ 80,00</text:span></text:p>
        <text:p text:style-name="P31"><text:span text:style-name="T20">Total ..... NCr$ 2.200,00</text:span></text:p>
        <text:p text:style-name="P33"><text:span text:style-name="T21">Art. 2º</text:span><text:span text:style-name="T22"><text:s/>O presente crédito será coberto com os recursos do decreto nº 1.091, de 23/11/1968, do Poder Executivo.</text:span></text:p>
        <text:p text:style-name="P36"><text:span text:style-name="T23">Art. 3º<text:s/></text:span><text:span text:style-name="T24">Esta resolução entrará em vigor na data de sua publicação, revogadas as disposições em contrário.</text:span></text:p>
        <text:p text:style-name="P39"><text:span text:style-name="T25">Sala das Sessões, aos 02 de dezembro de 1968.</text:span></text:p>
        <text:p text:style-name="P41"><text:span text:style-name="T26">Octávio Viscardi</text:span></text:p>
        <text:p text:style-name="P43"><text:span text:style-name="T27">Presidente</text:span></text:p>
        <text:p text:style-name="P45"><text:span text:style-name="T28">José Nunes Pereira</text:span></text:p>
        <text:p text:style-name="P47"><text:span text:style-name="T29">1º Secretário</text:span></text:p>
        <text:p text:style-name="P49"><text:span text:style-name="T30">Publicada e registrada na Secretaria da Câmara Municipal de Votuporanga, aos 02 de dezembro de 1968.</text:span></text:p>
        <text:p text:style-name="P51"><text:span text:style-name="T31">Hugo Xavier da Silva</text:span></text:p>
        <text:p text:style-name="P53"><text:span text:style-name="T32">Diretor da Secretaria</text:span></text:p>
        <text:p text:style-name="Standard"/>
        <table:table table:name="ff9fd1" table:style-name="ff9fd1">
          <table:table-column table:style-name="ff9fd1.0"/>
          <table:table-column table:style-name="ff9fd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2</text:span></text:p>
            </table:table-cell>
            <table:table-cell office:value-type="string">
              <text:p><text:span>Gerado em 22/08/2026 09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a8be8" style:family="table">
      <style:table-properties style:rel-width="100" table:align="center"/>
    </style:style>
    <style:style style:name="0a8be8.0" style:family="table-column">
      <style:table-column-properties style:column-width="9.70cm"/>
    </style:style>
    <style:style style:name="0a8be8.1" style:family="table-column">
      <style:table-column-properties style:column-width="7.94cm"/>
    </style:style>
    <style:style style:name="a8252c" style:family="table">
      <style:table-properties style:rel-width="100" table:align="center"/>
    </style:style>
    <style:style style:name="a8252c.0" style:family="table-column">
      <style:table-column-properties style:column-width="17.64cm"/>
    </style:style>
    <style:style style:name="ff9fd1" style:family="table">
      <style:table-properties style:rel-width="100" table:align="center"/>
    </style:style>
    <style:style style:name="ff9fd1.0" style:family="table-column">
      <style:table-column-properties style:column-width="11.47cm"/>
    </style:style>
    <style:style style:name="ff9fd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2:44:23.000</dc:date>
    <meta:generator>PHPWord</meta:generator>
    <meta:initial-creator/>
    <meta:creation-date>2026-08-22T12:44:23.000</meta:creation-date>
    <meta:keyword/>
    <meta:user-defined meta:name="Category"/>
    <meta:user-defined meta:name="Company"/>
    <meta:user-defined meta:name="Manager"/>
  </office:meta>
</office:document-meta>
</file>