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style="italic" style:font-style-asian="italic" style:font-style-complex="italic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style="italic" style:font-style-asian="italic" style:font-style-complex="italic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8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31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T22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weight="bold" style:font-weight-asian="bold"/>
    </style:style>
    <style:style style:name="P35" style:family="paragraph" style:parent-style-name="Normal">
      <style:paragraph-properties/>
    </style:style>
    <style:style style:name="T24" style:family="text">
      <style:text-properties style:font-name="Arial" style:font-name-complex="Arial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weight="bold" style:font-weight-asian="bold"/>
    </style:style>
    <style:style style:name="P38" style:family="paragraph" style:parent-style-name="Normal">
      <style:paragraph-properties/>
    </style:style>
    <style:style style:name="T26" style:family="text">
      <style:text-properties style:font-name="Arial" style:font-name-complex="Arial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7" style:family="paragraph" style:parent-style-name="Normal">
      <style:paragraph-properties/>
    </style:style>
    <style:style style:name="P48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style="italic" style:font-style-asian="italic" style:font-style-complex="italic"/>
    </style:style>
    <style:style style:name="P49" style:family="paragraph" style:parent-style-name="Normal">
      <style:paragraph-properties/>
    </style:style>
    <style:style style:name="P50" style:family="paragraph" style:parent-style-name="Normal">
      <style:paragraph-properties fo:text-align="both"/>
    </style:style>
    <style:style style:name="T32" style:family="text">
      <style:text-properties style:font-name="Arial" style:font-name-complex="Arial" fo:font-style="italic" style:font-style-asian="italic" style:font-style-complex="italic"/>
    </style:style>
    <style:style style:name="P51" style:family="paragraph" style:parent-style-name="Normal">
      <style:paragraph-properties/>
    </style:style>
    <style:style style:name="P52" style:family="paragraph" style:parent-style-name="Normal">
      <style:paragraph-properties fo:text-align="center"/>
    </style:style>
    <style:style style:name="T3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3" style:family="paragraph" style:parent-style-name="Normal">
      <style:paragraph-properties/>
    </style:style>
    <style:style style:name="P54" style:family="paragraph" style:parent-style-name="Normal">
      <style:paragraph-properties fo:text-align="center"/>
    </style:style>
    <style:style style:name="T34" style:family="text">
      <style:text-properties style:font-name="Arial" style:font-name-complex="Arial" fo:font-style="italic" style:font-style-asian="italic" style:font-style-complex="italic"/>
    </style:style>
    <style:style style:name="P55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e9d3b9" style:family="table">
      <style:table-properties style:rel-width="100" table:align="center"/>
    </style:style>
    <style:style style:name="e9d3b9.0" style:family="table-column">
      <style:table-column-properties style:column-width="9.70cm"/>
    </style:style>
    <style:style style:name="e9d3b9.1" style:family="table-column">
      <style:table-column-properties style:column-width="7.94cm"/>
    </style:style>
    <style:style style:name="1f3fd6" style:family="table">
      <style:table-properties style:rel-width="100" table:align="center"/>
    </style:style>
    <style:style style:name="1f3fd6.0" style:family="table-column">
      <style:table-column-properties style:column-width="17.64cm"/>
    </style:style>
    <style:style style:name="135b6d" style:family="table">
      <style:table-properties style:rel-width="100" table:align="center"/>
    </style:style>
    <style:style style:name="135b6d.0" style:family="table-column">
      <style:table-column-properties style:column-width="11.47cm"/>
    </style:style>
    <style:style style:name="135b6d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e9d3b9" table:style-name="e9d3b9">
          <table:table-column table:style-name="e9d3b9.0"/>
          <table:table-column table:style-name="e9d3b9.1"/>
          <table:table-row>
            <table:table-cell office:value-type="string">
              <text:p text:style-name="IM1"><draw:frame draw:style-name="fr1" draw:name="c60de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f3fd6" table:style-name="1f3fd6">
          <table:table-column table:style-name="1f3fd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6/1968</text:span></text:p>
        <text:p text:style-name="P3_InstBodyJustified"><text:span text:style-name="T3">Ano 1968 · Data 04/11/1968 · Status EM VIGOR</text:span></text:p>
        <text:p text:style-name="P4_InstBodyJustified"><text:span text:style-name="T4">Ementa: DISPÕE SOBRE A FIXAÇÃO DOS SUBSÍDIOS E A VERBA DE REPRESENTAÇÃO DO SR. PREFEITO MUNICIPAL PARA O PRÓXIMO MANDATO.</text:span></text:p>
        <text:p text:style-name="P5_InstBodyJustified"><text:span text:style-name="T5">RESOLUÇÃO Nº 16, DE 4 DE NOVEMBRO DE 1968</text:span></text:p>
        <text:p text:style-name="P6_InstBodyJustified"><text:span text:style-name="T6">(DISPÕE SOBRE A FIXAÇÃO DOS SUBSÍDIOS E A VERBA DE REPRESENTAÇÃO DO SR. PREFEITO MUNICIPAL PARA O PRÓXIMO MANDATO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com outra redação o projeto de resolução nº 14/68, que se refere ao processo nº 287 de 1968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A partir de 1º de fevereiro de 1969 os vencimentos mensais do Prefeito do Município, ficam fixados de conformidade com a seguinte tabela:</text:span></text:p>
        <text:p text:style-name="P19"><text:span text:style-name="T14">- para o exercício de 1969 ..... NCr$ 1.400,00 mensais</text:span></text:p>
        <text:p text:style-name="P21"><text:span text:style-name="T15">- para o exercício de 1970 ..... NCr$ 1.600,00 mensais</text:span></text:p>
        <text:p text:style-name="P23"><text:span text:style-name="T16">- para o exercício de 1971 ..... NCr$ 1.800,00 mensais</text:span></text:p>
        <text:p text:style-name="P25"><text:span text:style-name="T17">- para o exercício de 1972 ..... NCr$ 2.000,00 mensais</text:span></text:p>
        <text:p text:style-name="P27"><text:span text:style-name="T18">Art. 2º</text:span><text:span text:style-name="T19"><text:s/>A verba mensal de representação fica fixada em 40% (quarenta por cento) dos vencimentos mensais, entrando em vigor a partir de 1º de fevereiro de 1969.</text:span></text:p>
        <text:p text:style-name="P30"><text:span text:style-name="T20">Art. 3º<text:s/></text:span><text:span text:style-name="T21">As despesas decorrentes da execução do artigo anterior, no exercício de 1969, correrão por conta das dotações orçamentárias próprias, ficando o Chefe do Executivo autorizado a suplementá-las, por decreto, nas importâncias necessárias, abrindo créditos adicionais na conformidade do que dispõe a<text:s/></text:span><text:a xlink:type="simple" xlink:href="http://www.planalto.gov.br/ccivil_03/leis/l4320.htm">Lei Federal nº 4.320, de 17 de março de 1964</text:a><text:span text:style-name="T22">.</text:span></text:p>
        <text:p text:style-name="P34"><text:span text:style-name="T23">Parágrafo único.</text:span><text:span text:style-name="T24"><text:s/>Nos exercícios subsequentes os recursos necessários constarão obrigatoriamente das respectivas leis orçamentárias.</text:span></text:p>
        <text:p text:style-name="P37"><text:span text:style-name="T25">Art. 4º</text:span><text:span text:style-name="T26"><text:s/>Esta resolução entrará em vigor na data de sua publicação, revogadas as disposições em contrário.</text:span></text:p>
        <text:p text:style-name="P40"><text:span text:style-name="T27">Sala das Sessões, aos 04 de novembro de 1968.</text:span></text:p>
        <text:p text:style-name="P42"><text:span text:style-name="T28">Joaquim Franco Gracia</text:span></text:p>
        <text:p text:style-name="P44"><text:span text:style-name="T29">Presidente em Exercício</text:span></text:p>
        <text:p text:style-name="P46"><text:span text:style-name="T30">José Nunes Pereira</text:span></text:p>
        <text:p text:style-name="P48"><text:span text:style-name="T31">1º Secretário</text:span></text:p>
        <text:p text:style-name="P50"><text:span text:style-name="T32">Publicada e registrada na Secretaria da Câmara Municipal de Votuporanga, aos 04 de novembro de 1968.</text:span></text:p>
        <text:p text:style-name="P52"><text:span text:style-name="T33">Hugo Xavier da Silva</text:span></text:p>
        <text:p text:style-name="P54"><text:span text:style-name="T34">Diretor da Secretaria</text:span></text:p>
        <text:p text:style-name="Standard"/>
        <table:table table:name="135b6d" table:style-name="135b6d">
          <table:table-column table:style-name="135b6d.0"/>
          <table:table-column table:style-name="135b6d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61</text:span></text:p>
            </table:table-cell>
            <table:table-cell office:value-type="string">
              <text:p><text:span>Gerado em 19/08/2026 03:5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e9d3b9" style:family="table">
      <style:table-properties style:rel-width="100" table:align="center"/>
    </style:style>
    <style:style style:name="e9d3b9.0" style:family="table-column">
      <style:table-column-properties style:column-width="9.70cm"/>
    </style:style>
    <style:style style:name="e9d3b9.1" style:family="table-column">
      <style:table-column-properties style:column-width="7.94cm"/>
    </style:style>
    <style:style style:name="1f3fd6" style:family="table">
      <style:table-properties style:rel-width="100" table:align="center"/>
    </style:style>
    <style:style style:name="1f3fd6.0" style:family="table-column">
      <style:table-column-properties style:column-width="17.64cm"/>
    </style:style>
    <style:style style:name="135b6d" style:family="table">
      <style:table-properties style:rel-width="100" table:align="center"/>
    </style:style>
    <style:style style:name="135b6d.0" style:family="table-column">
      <style:table-column-properties style:column-width="11.47cm"/>
    </style:style>
    <style:style style:name="135b6d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06:58:32.000</dc:date>
    <meta:generator>PHPWord</meta:generator>
    <meta:initial-creator/>
    <meta:creation-date>2026-08-19T06:58:32.000</meta:creation-date>
    <meta:keyword/>
    <meta:user-defined meta:name="Category"/>
    <meta:user-defined meta:name="Company"/>
    <meta:user-defined meta:name="Manager"/>
  </office:meta>
</office:document-meta>
</file>