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46a99" style:family="table">
      <style:table-properties style:rel-width="100" table:align="center"/>
    </style:style>
    <style:style style:name="946a99.0" style:family="table-column">
      <style:table-column-properties style:column-width="9.70cm"/>
    </style:style>
    <style:style style:name="946a99.1" style:family="table-column">
      <style:table-column-properties style:column-width="7.94cm"/>
    </style:style>
    <style:style style:name="204a91" style:family="table">
      <style:table-properties style:rel-width="100" table:align="center"/>
    </style:style>
    <style:style style:name="204a91.0" style:family="table-column">
      <style:table-column-properties style:column-width="17.64cm"/>
    </style:style>
    <style:style style:name="b91dad" style:family="table">
      <style:table-properties style:rel-width="100" table:align="center"/>
    </style:style>
    <style:style style:name="b91dad.0" style:family="table-column">
      <style:table-column-properties style:column-width="11.47cm"/>
    </style:style>
    <style:style style:name="b91da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46a99" table:style-name="946a99">
          <table:table-column table:style-name="946a99.0"/>
          <table:table-column table:style-name="946a99.1"/>
          <table:table-row>
            <table:table-cell office:value-type="string">
              <text:p text:style-name="IM1"><draw:frame draw:style-name="fr1" draw:name="fdd67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04a91" table:style-name="204a91">
          <table:table-column table:style-name="204a9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68</text:span></text:p>
        <text:p text:style-name="P3_InstBodyJustified"><text:span text:style-name="T3">Ano 1968 · Data 08/07/1968 · Status EM VIGOR</text:span></text:p>
        <text:p text:style-name="P4_InstBodyJustified"><text:span text:style-name="T4">Ementa: DISPÕE SOBRE ABERTURA DE CRÉDITO SUPLEMENTAR NA IMPORTÃNCIA DE NC$6.500,00 DESTINADOS A SUPLEMENTAÇÃO DE VERBAS ORÇAMENTÁRIAS DO LEGISLATIVOS.</text:span></text:p>
        <text:p text:style-name="P5_InstBodyJustified"><text:span text:style-name="T5">RESOLUÇÃO Nº 12, DE 8 DE JULHO DE 1968</text:span></text:p>
        <text:p text:style-name="P6_InstBodyJustified"><text:span text:style-name="T6">(DISPÕE SOBRE ABERTURA DE CRÉDITO SUPLEMENTAR NA IMPORTÃNCIA DE NC$6.500,00 DESTINADOS A SUPLEMENTAÇÃO DE VERBAS ORÇAMENTÁRIAS DO LEGISLATIV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68, que se refere ao processo nº 189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berto na Contadoria da Câmara Municipal de Votuporanga, um crédito suplementar na importância de NCr$ 6.500,00 (seis mil e quinhentos cruzeiros novos), destinado a suplementação das seguintes verbas orçamentárias:</text:span></text:p>
        <text:p text:style-name="P19"><text:span text:style-name="T14">2. – 3.1.1.1.0.2.</text:span></text:p>
        <text:p text:style-name="P21"><text:span text:style-name="T15">- Item I ..... NCr$ 2.880,00;</text:span></text:p>
        <text:p text:style-name="P23"><text:span text:style-name="T16">- Item II ..... NCr$ 1.320,00;</text:span></text:p>
        <text:p text:style-name="P25"><text:span text:style-name="T17">- Item III ..... NCr$ 400,00;</text:span></text:p>
        <text:p text:style-name="P27"><text:span text:style-name="T18">- Item V ..... NCr$ 400,00</text:span></text:p>
        <text:p text:style-name="P29"><text:span text:style-name="T19">2. – 4.1.2.7.0.1. - ..... NCr$ 1.500,00</text:span></text:p>
        <text:p text:style-name="P31"><text:span text:style-name="T20">Art. 2º</text:span><text:span text:style-name="T21"><text:s/>O presente crédito será coberto com os recursos da lei nº 1.006, de 26 de junho de 1968.</text:span></text:p>
        <text:p text:style-name="P34"><text:span text:style-name="T22">Art. 3º</text:span><text:span text:style-name="T23"><text:s/>Esta resolução entrará em vigor na data de sua publicação, revogadas as disposições em contrário.</text:span></text:p>
        <text:p text:style-name="P37"><text:span text:style-name="T24">Sala das Sessões, 08 de julho de 1968.</text:span></text:p>
        <text:p text:style-name="P39"><text:span text:style-name="T25">Octávio Viscardi</text:span></text:p>
        <text:p text:style-name="P41"><text:span text:style-name="T26">Presidente</text:span></text:p>
        <text:p text:style-name="P43"><text:span text:style-name="T27">Fleury Angelo Cecchini</text:span></text:p>
        <text:p text:style-name="P45"><text:span text:style-name="T28">Secretário em Exercício</text:span></text:p>
        <text:p text:style-name="Standard"/>
        <table:table table:name="b91dad" table:style-name="b91dad">
          <table:table-column table:style-name="b91dad.0"/>
          <table:table-column table:style-name="b91da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7</text:span></text:p>
            </table:table-cell>
            <table:table-cell office:value-type="string">
              <text:p><text:span>Gerado em 22/08/2026 08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46a99" style:family="table">
      <style:table-properties style:rel-width="100" table:align="center"/>
    </style:style>
    <style:style style:name="946a99.0" style:family="table-column">
      <style:table-column-properties style:column-width="9.70cm"/>
    </style:style>
    <style:style style:name="946a99.1" style:family="table-column">
      <style:table-column-properties style:column-width="7.94cm"/>
    </style:style>
    <style:style style:name="204a91" style:family="table">
      <style:table-properties style:rel-width="100" table:align="center"/>
    </style:style>
    <style:style style:name="204a91.0" style:family="table-column">
      <style:table-column-properties style:column-width="17.64cm"/>
    </style:style>
    <style:style style:name="b91dad" style:family="table">
      <style:table-properties style:rel-width="100" table:align="center"/>
    </style:style>
    <style:style style:name="b91dad.0" style:family="table-column">
      <style:table-column-properties style:column-width="11.47cm"/>
    </style:style>
    <style:style style:name="b91da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1:01:04.000</dc:date>
    <meta:generator>PHPWord</meta:generator>
    <meta:initial-creator/>
    <meta:creation-date>2026-08-22T11:01:04.000</meta:creation-date>
    <meta:keyword/>
    <meta:user-defined meta:name="Category"/>
    <meta:user-defined meta:name="Company"/>
    <meta:user-defined meta:name="Manager"/>
  </office:meta>
</office:document-meta>
</file>