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weight="bold" style:font-weight-asian="bold"/>
    </style:style>
    <style:style style:name="P32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weight="bold" style:font-weight-asian="bold"/>
    </style:style>
    <style:style style:name="P35" style:family="paragraph" style:parent-style-name="Normal">
      <style:paragraph-properties/>
    </style:style>
    <style:style style:name="T25" style:family="text">
      <style:text-properties style:font-name="Arial" style:font-name-complex="Arial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style="italic" style:font-style-asian="italic" style:font-style-complex="italic"/>
    </style:style>
    <style:style style:name="P46" style:family="paragraph" style:parent-style-name="Normal">
      <style:paragraph-properties/>
    </style:style>
    <style:style style:name="P47" style:family="paragraph" style:parent-style-name="Normal">
      <style:paragraph-properties fo:text-align="both"/>
    </style:style>
    <style:style style:name="T31" style:family="text">
      <style:text-properties style:font-name="Arial" style:font-name-complex="Arial" fo:font-style="italic" style:font-style-asian="italic" style:font-style-complex="italic"/>
    </style:style>
    <style:style style:name="P48" style:family="paragraph" style:parent-style-name="Normal">
      <style:paragraph-properties/>
    </style:style>
    <style:style style:name="P49" style:family="paragraph" style:parent-style-name="Normal">
      <style:paragraph-properties fo:text-align="center"/>
    </style:style>
    <style:style style:name="T3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50" style:family="paragraph" style:parent-style-name="Normal">
      <style:paragraph-properties/>
    </style:style>
    <style:style style:name="P51" style:family="paragraph" style:parent-style-name="Normal">
      <style:paragraph-properties fo:text-align="center"/>
    </style:style>
    <style:style style:name="T33" style:family="text">
      <style:text-properties style:font-name="Arial" style:font-name-complex="Arial" fo:font-style="italic" style:font-style-asian="italic" style:font-style-complex="italic"/>
    </style:style>
    <style:style style:name="P5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36cf1b" style:family="table">
      <style:table-properties style:rel-width="100" table:align="center"/>
    </style:style>
    <style:style style:name="36cf1b.0" style:family="table-column">
      <style:table-column-properties style:column-width="9.70cm"/>
    </style:style>
    <style:style style:name="36cf1b.1" style:family="table-column">
      <style:table-column-properties style:column-width="7.94cm"/>
    </style:style>
    <style:style style:name="9aedaa" style:family="table">
      <style:table-properties style:rel-width="100" table:align="center"/>
    </style:style>
    <style:style style:name="9aedaa.0" style:family="table-column">
      <style:table-column-properties style:column-width="17.64cm"/>
    </style:style>
    <style:style style:name="6275a8" style:family="table">
      <style:table-properties style:rel-width="100" table:align="center"/>
    </style:style>
    <style:style style:name="6275a8.0" style:family="table-column">
      <style:table-column-properties style:column-width="11.47cm"/>
    </style:style>
    <style:style style:name="6275a8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36cf1b" table:style-name="36cf1b">
          <table:table-column table:style-name="36cf1b.0"/>
          <table:table-column table:style-name="36cf1b.1"/>
          <table:table-row>
            <table:table-cell office:value-type="string">
              <text:p text:style-name="IM1"><draw:frame draw:style-name="fr1" draw:name="e6c109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9aedaa" table:style-name="9aedaa">
          <table:table-column table:style-name="9aedaa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0/1968</text:span></text:p>
        <text:p text:style-name="P3_InstBodyJustified"><text:span text:style-name="T3">Ano 1968 · Data 07/06/1968 · Status EM VIGOR</text:span></text:p>
        <text:p text:style-name="P4_InstBodyJustified"><text:span text:style-name="T4">Ementa: PROJETO DE RESOLUÇÃO Nº 8/68 - DISPÕE SOBRE AUTORIZAÇÃO DA CÂMARA, A FIM DE INSTALAR NESTA CIDADE , UM ESCRITÓRIO DE PREPARAÇÃO ELEITORAL E DÁ OUTRAS PROVIDÊNCIAS.</text:span></text:p>
        <text:p text:style-name="P5_InstBodyJustified"><text:span text:style-name="T5">RESOLUÇÃO Nº 10, DE 7 DE JUNHO DE 1968</text:span></text:p>
        <text:p text:style-name="P6_InstBodyJustified"><text:span text:style-name="T6">(PROJETO DE RESOLUÇÃO Nº 8/68 - DISPÕE SOBRE AUTORIZAÇÃO DA CÂMARA, A FIM DE INSTALAR NESTA CIDADE , UM ESCRITÓRIO DE PREPARAÇÃO ELEITORAL E DÁ OUTRAS PROVIDÊNCIA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com outra redação o projeto de resolução nº 8/68, que se refere ao processo nº 144, de 1968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a Mesa da Câmara Municipal autorizada a instalar, nesta cidade, um Escritório Municipal de Preparação Eleitoral.</text:span></text:p>
        <text:p text:style-name="P19"><text:span text:style-name="T14">Parágrafo único.</text:span><text:span text:style-name="T15"><text:s/>O Escritório terá a finalidade de orientar e assistir os municípios que desejam inscrever-se como eleitor, sem distinções partidárias e em perfeita harmonia com as normas da justiça eleitoral.</text:span></text:p>
        <text:p text:style-name="P22"><text:span text:style-name="T16">Art. 2º</text:span><text:span text:style-name="T17"><text:s/>A Mesa da Câmara providenciará o material de expediente, o pessoal necessário, o local, a publicidade e tudo o mais que seja indispensável ao fiel cumprimento desta resolução.</text:span></text:p>
        <text:p text:style-name="P25"><text:span text:style-name="T18">Art. 3º</text:span><text:span text:style-name="T19"><text:s/>Fica aberto na Câmara Municipal de Votuporanga, um crédito especial na importância de NCr$ 700,00 (setecentos cruzeiros novos) para ocorrer às despesas desta resolução.</text:span></text:p>
        <text:p text:style-name="P28"><text:span text:style-name="T20">Parágrafo único.</text:span><text:span text:style-name="T21"><text:s/>O crédito especial será coberto com a anulação total da verba 30, Despesas Correntes; 32, Transferências Correntes; 32.80.81, - Contribuições de Previdência Social, do orçamento vigente.</text:span></text:p>
        <text:p text:style-name="P31"><text:span text:style-name="T22">Art. 4º<text:s/></text:span><text:span text:style-name="T23">Esta resolução entrará em vigor na data de sua publicação.</text:span></text:p>
        <text:p text:style-name="P34"><text:span text:style-name="T24">Art. 5º</text:span><text:span text:style-name="T25"><text:s/>Revogam-se as disposições em contrário.</text:span></text:p>
        <text:p text:style-name="P37"><text:span text:style-name="T26">Sala das Sessões, aos 07 de junho de 1968.</text:span></text:p>
        <text:p text:style-name="P39"><text:span text:style-name="T27">Octávio Viscardi</text:span></text:p>
        <text:p text:style-name="P41"><text:span text:style-name="T28">Presidente</text:span></text:p>
        <text:p text:style-name="P43"><text:span text:style-name="T29">José Nunes Pereira</text:span></text:p>
        <text:p text:style-name="P45"><text:span text:style-name="T30">1º Secretário</text:span></text:p>
        <text:p text:style-name="P47"><text:span text:style-name="T31">Publicada e registrada na Secretaria da Câmara Municipal de Votuporanga, aos 07 de junho de 1968.</text:span></text:p>
        <text:p text:style-name="P49"><text:span text:style-name="T32">Hugo Xavier da Silva</text:span></text:p>
        <text:p text:style-name="P51"><text:span text:style-name="T33">Diretor da Secretaria</text:span></text:p>
        <text:p text:style-name="Standard"/>
        <table:table table:name="6275a8" table:style-name="6275a8">
          <table:table-column table:style-name="6275a8.0"/>
          <table:table-column table:style-name="6275a8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55</text:span></text:p>
            </table:table-cell>
            <table:table-cell office:value-type="string">
              <text:p><text:span>Gerado em 18/08/2026 20:3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36cf1b" style:family="table">
      <style:table-properties style:rel-width="100" table:align="center"/>
    </style:style>
    <style:style style:name="36cf1b.0" style:family="table-column">
      <style:table-column-properties style:column-width="9.70cm"/>
    </style:style>
    <style:style style:name="36cf1b.1" style:family="table-column">
      <style:table-column-properties style:column-width="7.94cm"/>
    </style:style>
    <style:style style:name="9aedaa" style:family="table">
      <style:table-properties style:rel-width="100" table:align="center"/>
    </style:style>
    <style:style style:name="9aedaa.0" style:family="table-column">
      <style:table-column-properties style:column-width="17.64cm"/>
    </style:style>
    <style:style style:name="6275a8" style:family="table">
      <style:table-properties style:rel-width="100" table:align="center"/>
    </style:style>
    <style:style style:name="6275a8.0" style:family="table-column">
      <style:table-column-properties style:column-width="11.47cm"/>
    </style:style>
    <style:style style:name="6275a8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23:38:11.000</dc:date>
    <meta:generator>PHPWord</meta:generator>
    <meta:initial-creator/>
    <meta:creation-date>2026-08-18T23:38:11.000</meta:creation-date>
    <meta:keyword/>
    <meta:user-defined meta:name="Category"/>
    <meta:user-defined meta:name="Company"/>
    <meta:user-defined meta:name="Manager"/>
  </office:meta>
</office:document-meta>
</file>