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35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weight="bold" style:font-weight-asian="bold"/>
    </style:style>
    <style:style style:name="P38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both"/>
    </style:style>
    <style:style style:name="T28" style:family="text">
      <style:text-properties style:font-name="Arial" style:font-name-complex="Arial" fo:font-weight="bold" style:font-weight-asian="bold"/>
    </style:style>
    <style:style style:name="P41" style:family="paragraph" style:parent-style-name="Normal">
      <style:paragraph-properties/>
    </style:style>
    <style:style style:name="T29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both"/>
    </style:style>
    <style:style style:name="T30" style:family="text">
      <style:text-properties style:font-name="Arial" style:font-name-complex="Arial" fo:font-weight="bold" style:font-weight-asian="bold"/>
    </style:style>
    <style:style style:name="P44" style:family="paragraph" style:parent-style-name="Normal">
      <style:paragraph-properties/>
    </style:style>
    <style:style style:name="T31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both"/>
    </style:style>
    <style:style style:name="T32" style:family="text">
      <style:text-properties style:font-name="Arial" style:font-name-complex="Arial" fo:font-weight="bold" style:font-weight-asian="bold"/>
    </style:style>
    <style:style style:name="P47" style:family="paragraph" style:parent-style-name="Normal">
      <style:paragraph-properties/>
    </style:style>
    <style:style style:name="T33" style:family="text">
      <style:text-properties style:font-name="Arial" style:font-name-complex="Arial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both"/>
    </style:style>
    <style:style style:name="T34" style:family="text">
      <style:text-properties style:font-name="Arial" style:font-name-complex="Arial" fo:font-weight="bold" style:font-weight-asian="bold"/>
    </style:style>
    <style:style style:name="P50" style:family="paragraph" style:parent-style-name="Normal">
      <style:paragraph-properties/>
    </style:style>
    <style:style style:name="T35" style:family="text">
      <style:text-properties style:font-name="Arial" style:font-name-complex="Arial"/>
    </style:style>
    <style:style style:name="P51" style:family="paragraph" style:parent-style-name="Normal">
      <style:paragraph-properties/>
    </style:style>
    <style:style style:name="P52" style:family="paragraph" style:parent-style-name="Normal">
      <style:paragraph-properties fo:text-align="both"/>
    </style:style>
    <style:style style:name="T36" style:family="text">
      <style:text-properties style:font-name="Arial" style:font-name-complex="Arial" fo:font-weight="bold" style:font-weight-asian="bold"/>
    </style:style>
    <style:style style:name="P53" style:family="paragraph" style:parent-style-name="Normal">
      <style:paragraph-properties/>
    </style:style>
    <style:style style:name="T37" style:family="text">
      <style:text-properties style:font-name="Arial" style:font-name-complex="Arial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both"/>
    </style:style>
    <style:style style:name="T38" style:family="text">
      <style:text-properties style:font-name="Arial" style:font-name-complex="Arial" fo:font-weight="bold" style:font-weight-asian="bold"/>
    </style:style>
    <style:style style:name="P56" style:family="paragraph" style:parent-style-name="Normal">
      <style:paragraph-properties/>
    </style:style>
    <style:style style:name="T39" style:family="text">
      <style:text-properties style:font-name="Arial" style:font-name-complex="Arial"/>
    </style:style>
    <style:style style:name="P57" style:family="paragraph" style:parent-style-name="Normal">
      <style:paragraph-properties/>
    </style:style>
    <style:style style:name="T40" style:family="text">
      <style:text-properties style:font-name="Arial" style:font-name-complex="Arial"/>
    </style:style>
    <style:style style:name="P58" style:family="paragraph" style:parent-style-name="Normal">
      <style:paragraph-properties/>
    </style:style>
    <style:style style:name="P59" style:family="paragraph" style:parent-style-name="Normal">
      <style:paragraph-properties fo:text-align="both"/>
    </style:style>
    <style:style style:name="T41" style:family="text">
      <style:text-properties style:font-name="Arial" style:font-name-complex="Arial" fo:font-weight="bold" style:font-weight-asian="bold"/>
    </style:style>
    <style:style style:name="P60" style:family="paragraph" style:parent-style-name="Normal">
      <style:paragraph-properties/>
    </style:style>
    <style:style style:name="T42" style:family="text">
      <style:text-properties style:font-name="Arial" style:font-name-complex="Arial"/>
    </style:style>
    <style:style style:name="P61" style:family="paragraph" style:parent-style-name="Normal">
      <style:paragraph-properties/>
    </style:style>
    <style:style style:name="P62" style:family="paragraph" style:parent-style-name="Normal">
      <style:paragraph-properties fo:text-align="both"/>
    </style:style>
    <style:style style:name="T43" style:family="text">
      <style:text-properties style:font-name="Arial" style:font-name-complex="Arial" fo:font-weight="bold" style:font-weight-asian="bold"/>
    </style:style>
    <style:style style:name="P63" style:family="paragraph" style:parent-style-name="Normal">
      <style:paragraph-properties/>
    </style:style>
    <style:style style:name="T44" style:family="text">
      <style:text-properties style:font-name="Arial" style:font-name-complex="Arial"/>
    </style:style>
    <style:style style:name="P64" style:family="paragraph" style:parent-style-name="Normal">
      <style:paragraph-properties/>
    </style:style>
    <style:style style:name="P65" style:family="paragraph" style:parent-style-name="Normal">
      <style:paragraph-properties fo:text-align="both"/>
    </style:style>
    <style:style style:name="T45" style:family="text">
      <style:text-properties style:font-name="Arial" style:font-name-complex="Arial" fo:font-weight="bold" style:font-weight-asian="bold"/>
    </style:style>
    <style:style style:name="P66" style:family="paragraph" style:parent-style-name="Normal">
      <style:paragraph-properties/>
    </style:style>
    <style:style style:name="T46" style:family="text">
      <style:text-properties style:font-name="Arial" style:font-name-complex="Arial"/>
    </style:style>
    <style:style style:name="P67" style:family="paragraph" style:parent-style-name="Normal">
      <style:paragraph-properties/>
    </style:style>
    <style:style style:name="P68" style:family="paragraph" style:parent-style-name="Normal">
      <style:paragraph-properties fo:text-align="both"/>
    </style:style>
    <style:style style:name="T47" style:family="text">
      <style:text-properties style:font-name="Arial" style:font-name-complex="Arial" fo:font-weight="bold" style:font-weight-asian="bold"/>
    </style:style>
    <style:style style:name="P69" style:family="paragraph" style:parent-style-name="Normal">
      <style:paragraph-properties/>
    </style:style>
    <style:style style:name="T48" style:family="text">
      <style:text-properties style:font-name="Arial" style:font-name-complex="Arial"/>
    </style:style>
    <style:style style:name="P70" style:family="paragraph" style:parent-style-name="Normal">
      <style:paragraph-properties/>
    </style:style>
    <style:style style:name="P71" style:family="paragraph" style:parent-style-name="Normal">
      <style:paragraph-properties fo:text-align="both"/>
    </style:style>
    <style:style style:name="T49" style:family="text">
      <style:text-properties style:font-name="Arial" style:font-name-complex="Arial" fo:font-weight="bold" style:font-weight-asian="bold"/>
    </style:style>
    <style:style style:name="P72" style:family="paragraph" style:parent-style-name="Normal">
      <style:paragraph-properties/>
    </style:style>
    <style:style style:name="T50" style:family="text">
      <style:text-properties style:font-name="Arial" style:font-name-complex="Arial"/>
    </style:style>
    <style:style style:name="P73" style:family="paragraph" style:parent-style-name="Normal">
      <style:paragraph-properties/>
    </style:style>
    <style:style style:name="P74" style:family="paragraph" style:parent-style-name="Normal">
      <style:paragraph-properties fo:text-align="both"/>
    </style:style>
    <style:style style:name="T51" style:family="text">
      <style:text-properties style:font-name="Arial" style:font-name-complex="Arial" fo:font-weight="bold" style:font-weight-asian="bold"/>
    </style:style>
    <style:style style:name="P75" style:family="paragraph" style:parent-style-name="Normal">
      <style:paragraph-properties/>
    </style:style>
    <style:style style:name="T52" style:family="text">
      <style:text-properties style:font-name="Arial" style:font-name-complex="Arial"/>
    </style:style>
    <style:style style:name="P76" style:family="paragraph" style:parent-style-name="Normal">
      <style:paragraph-properties/>
    </style:style>
    <style:style style:name="P77" style:family="paragraph" style:parent-style-name="Normal">
      <style:paragraph-properties fo:text-align="both"/>
    </style:style>
    <style:style style:name="T53" style:family="text">
      <style:text-properties style:font-name="Arial" style:font-name-complex="Arial" fo:font-weight="bold" style:font-weight-asian="bold"/>
    </style:style>
    <style:style style:name="P78" style:family="paragraph" style:parent-style-name="Normal">
      <style:paragraph-properties/>
    </style:style>
    <style:style style:name="T54" style:family="text">
      <style:text-properties style:font-name="Arial" style:font-name-complex="Arial"/>
    </style:style>
    <style:style style:name="P79" style:family="paragraph" style:parent-style-name="Normal">
      <style:paragraph-properties/>
    </style:style>
    <style:style style:name="P80" style:family="paragraph" style:parent-style-name="Normal">
      <style:paragraph-properties fo:text-align="center"/>
    </style:style>
    <style:style style:name="T55" style:family="text">
      <style:text-properties style:font-name="Arial" style:font-name-complex="Arial" fo:font-style="italic" style:font-style-asian="italic" style:font-style-complex="italic"/>
    </style:style>
    <style:style style:name="P81" style:family="paragraph" style:parent-style-name="Normal">
      <style:paragraph-properties/>
    </style:style>
    <style:style style:name="P82" style:family="paragraph" style:parent-style-name="Normal">
      <style:paragraph-properties fo:text-align="center"/>
    </style:style>
    <style:style style:name="T5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83" style:family="paragraph" style:parent-style-name="Normal">
      <style:paragraph-properties/>
    </style:style>
    <style:style style:name="P84" style:family="paragraph" style:parent-style-name="Normal">
      <style:paragraph-properties fo:text-align="center"/>
    </style:style>
    <style:style style:name="T57" style:family="text">
      <style:text-properties style:font-name="Arial" style:font-name-complex="Arial" fo:font-style="italic" style:font-style-asian="italic" style:font-style-complex="italic"/>
    </style:style>
    <style:style style:name="P85" style:family="paragraph" style:parent-style-name="Normal">
      <style:paragraph-properties/>
    </style:style>
    <style:style style:name="P86" style:family="paragraph" style:parent-style-name="Normal">
      <style:paragraph-properties fo:text-align="center"/>
    </style:style>
    <style:style style:name="T5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87" style:family="paragraph" style:parent-style-name="Normal">
      <style:paragraph-properties/>
    </style:style>
    <style:style style:name="P88" style:family="paragraph" style:parent-style-name="Normal">
      <style:paragraph-properties fo:text-align="center"/>
    </style:style>
    <style:style style:name="T59" style:family="text">
      <style:text-properties style:font-name="Arial" style:font-name-complex="Arial" fo:font-style="italic" style:font-style-asian="italic" style:font-style-complex="italic"/>
    </style:style>
    <style:style style:name="P89" style:family="paragraph" style:parent-style-name="Normal">
      <style:paragraph-properties/>
    </style:style>
    <style:style style:name="P90" style:family="paragraph" style:parent-style-name="Normal">
      <style:paragraph-properties fo:text-align="both"/>
    </style:style>
    <style:style style:name="T60" style:family="text">
      <style:text-properties style:font-name="Arial" style:font-name-complex="Arial" fo:font-style="italic" style:font-style-asian="italic" style:font-style-complex="italic"/>
    </style:style>
    <style:style style:name="P91" style:family="paragraph" style:parent-style-name="Normal">
      <style:paragraph-properties/>
    </style:style>
    <style:style style:name="P92" style:family="paragraph" style:parent-style-name="Normal">
      <style:paragraph-properties fo:text-align="center"/>
    </style:style>
    <style:style style:name="T6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93" style:family="paragraph" style:parent-style-name="Normal">
      <style:paragraph-properties/>
    </style:style>
    <style:style style:name="P94" style:family="paragraph" style:parent-style-name="Normal">
      <style:paragraph-properties fo:text-align="center"/>
    </style:style>
    <style:style style:name="T62" style:family="text">
      <style:text-properties style:font-name="Arial" style:font-name-complex="Arial" fo:font-style="italic" style:font-style-asian="italic" style:font-style-complex="italic"/>
    </style:style>
    <style:style style:name="P9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c4907" style:family="table">
      <style:table-properties style:rel-width="100" table:align="center"/>
    </style:style>
    <style:style style:name="fc4907.0" style:family="table-column">
      <style:table-column-properties style:column-width="9.70cm"/>
    </style:style>
    <style:style style:name="fc4907.1" style:family="table-column">
      <style:table-column-properties style:column-width="7.94cm"/>
    </style:style>
    <style:style style:name="3267b6" style:family="table">
      <style:table-properties style:rel-width="100" table:align="center"/>
    </style:style>
    <style:style style:name="3267b6.0" style:family="table-column">
      <style:table-column-properties style:column-width="17.64cm"/>
    </style:style>
    <style:style style:name="6dc167" style:family="table">
      <style:table-properties style:rel-width="100" table:align="center"/>
    </style:style>
    <style:style style:name="6dc167.0" style:family="table-column">
      <style:table-column-properties style:column-width="11.47cm"/>
    </style:style>
    <style:style style:name="6dc16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c4907" table:style-name="fc4907">
          <table:table-column table:style-name="fc4907.0"/>
          <table:table-column table:style-name="fc4907.1"/>
          <table:table-row>
            <table:table-cell office:value-type="string">
              <text:p text:style-name="IM1"><draw:frame draw:style-name="fr1" draw:name="c902a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267b6" table:style-name="3267b6">
          <table:table-column table:style-name="3267b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9/1968</text:span></text:p>
        <text:p text:style-name="P3_InstBodyJustified"><text:span text:style-name="T3">Ano 1968 · Data 22/04/1968 · Status ALTERADA</text:span></text:p>
        <text:p text:style-name="P4_InstBodyJustified"><text:span text:style-name="T4">Ementa: DISPÕE SOBRE REGULAMENTAÇÃO PARA CONCESSÃO DE TÍTULOS DE CIDADANIA E DÁ OUTRAS PROVIDÊNCIAS.</text:span></text:p>
        <text:p text:style-name="P5_InstBodyJustified"><text:span text:style-name="T5">RESOLUÇÃO Nº 9, DE 22 DE ABRIL DE 1968</text:span></text:p>
        <text:p text:style-name="P6_InstBodyJustified"><text:span text:style-name="T6">(DISPÕE SOBRE REGULAMENTAÇÃO PARA CONCESSÃO DE TÍTULOS DE CIDADANIA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6/68, que se refere ao processo nº 69 de 1968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instituído, neste município, o título de “Cidadão Votuporanguense” e as insígnias de “Honra ao Mérito” e de “Serviço Público Relevante”.</text:span></text:p>
        <text:p text:style-name="P19"><text:span text:style-name="T14">§ 1º</text:span><text:span text:style-name="T15"><text:s/>O título de Cidadão Votuporanguense somente será outorgado a pessoas que residam fora deste município.</text:span></text:p>
        <text:p text:style-name="P22"><text:span text:style-name="T16">§ 2º<text:s/></text:span><text:span text:style-name="T17">A insígnia de Honra ao Mérito poderá ser dada aos que prestarem serviços de alta magnitude ao município e residam ou não neste município.</text:span></text:p>
        <text:p text:style-name="P25"><text:span text:style-name="T18">§ 3º<text:s/></text:span><text:span text:style-name="T19">A insígnia de Serviço Público Relevante, será concedida a todos aqueles que, no exercício de qualquer função pública ou particular, fizerem jus a mesma e residam neste município.</text:span></text:p>
        <text:p text:style-name="P28"><text:span text:style-name="T20">Art. 2º</text:span><text:span text:style-name="T21"><text:s/>O título de Cidadão Votuporanguense constará de um pergaminho contendo o Decreto Legislativo que o aprovou e uma medalha de outro suspensa numa fita verde amarela.</text:span></text:p>
        <text:p text:style-name="P31"><text:span text:style-name="T22">Parágrafo único.</text:span><text:span text:style-name="T23"><text:s/>Ambos terão gravado o Brasão de Armas do Município e mais as máximas apropriadas.</text:span></text:p>
        <text:p text:style-name="P34"><text:span text:style-name="T24">Art. 3º</text:span><text:span text:style-name="T25"><text:s/>A insígnia de Honra ao Mérito constará de uma medalha de ouro, com a máxima apropriada de um lado e do outro o Brasão D’Armas do Município.</text:span></text:p>
        <text:p text:style-name="P37"><text:span text:style-name="T26">Art. 4º<text:s/></text:span><text:span text:style-name="T27">A insígnia de Serviço Público Relevante, constará de uma medalha de prata com as mesmas características do art. 3º, desta resolução.</text:span></text:p>
        <text:p text:style-name="P40"><text:span text:style-name="T28">Art. 5º<text:s/></text:span><text:span text:style-name="T29">A entrega das honrarias será feita em sessão solene e pública.</text:span></text:p>
        <text:p text:style-name="P43"><text:span text:style-name="T30">Parágrafo único.</text:span><text:span text:style-name="T31"><text:s/>As normas contidas na resolução nº 12/65, desta Câmara, poderão subsidiar, no que couber, às desta resolução.</text:span></text:p>
        <text:p text:style-name="P46"><text:span text:style-name="T32">Art. 5º</text:span><text:span text:style-name="T33"><text:s/>A entrega das honrarias será feita em sessão solene convocada pela Presidência da Câmara, ou a requerimento assinado por 1/3 (um terço) dos Srs. Vereadores.</text:span><text:a xlink:type="simple" xlink:href="http://www.leinasnuvens.com.br/legislacao/SP/votuporanga/resolucao/1978/fevereiro/378.php">(Redação dada pela Resolução nº 3/78, de 13.02.1978)</text:a></text:p>
        <text:p text:style-name="P49"><text:span text:style-name="T34">§ 1º</text:span><text:span text:style-name="T35"><text:s/>Após a aprovação da concessão da honraria, a Presidência comunicará o fato ao homenageado que terá o prazo de 6 (seis) meses, para se manifestar quanto ao recebimento.</text:span><text:a xlink:type="simple" xlink:href="http://www.leinasnuvens.com.br/legislacao/SP/votuporanga/resolucao/1978/fevereiro/378.php">(Redação dada pela Resolução nº 3/78, de 13.02.1978)</text:a></text:p>
        <text:p text:style-name="P52"><text:span text:style-name="T36">§ 2º</text:span><text:span text:style-name="T37"><text:s/>O homenageado não se manifestando no prazo estipulado, ficará, automaticamente, revogada a concessão da honraria.</text:span><text:a xlink:type="simple" xlink:href="http://www.leinasnuvens.com.br/legislacao/SP/votuporanga/resolucao/1978/fevereiro/378.php">(Redação dada pela Resolução nº 3/78, de 13.02.1978)</text:a></text:p>
        <text:p text:style-name="P55"><text:span text:style-name="T38">§ 3º</text:span><text:span text:style-name="T39"><text:s/>As normas contidas na<text:s/></text:span><text:a xlink:type="simple" xlink:href="http://www.leinasnuvens.com.br/legislacao/SP/votuporanga/resolucao/1965/dezembro/1265.php">Resolução nº 12/65</text:a><text:span text:style-name="T40">, desta Edilidade, poderão subsidiar, no que couber, às desta resolução.</text:span><text:a xlink:type="simple" xlink:href="http://www.leinasnuvens.com.br/legislacao/SP/votuporanga/resolucao/1978/fevereiro/378.php">(Redação dada pela Resolução nº 3/78, de 13.02.1978)</text:a></text:p>
        <text:p text:style-name="P59"><text:span text:style-name="T41">Art. 6º<text:s/></text:span><text:span text:style-name="T42">A propositura que determinar a outorga da honraria criada por esta resolução trará na sua justificação ou o “curriculum vitae” ou o relato pormenorizado do ato ou feito que amparam o pedido.</text:span></text:p>
        <text:p text:style-name="P62"><text:span text:style-name="T43">§ 1º</text:span><text:span text:style-name="T44"><text:s/>A iniciativa do projeto constante deste artigo, só poderá ser utilizada duas vezes pelos mesmos vereadores, em cada sessão legislativa.</text:span><text:a xlink:type="simple" xlink:href="http://www.leinasnuvens.com.br/legislacao/SP/votuporanga/resolucao/1977/junho/177.php">(Inserido pela Resolução nº 1/77, de 27.06.1977)</text:a></text:p>
        <text:p text:style-name="P65"><text:span text:style-name="T45">§ 2º</text:span><text:span text:style-name="T46"><text:s/>Somente será recebida pela Mesa a proposição que contar com a assinatura da maioria absoluta dos srs. vereadores.</text:span><text:a xlink:type="simple" xlink:href="http://www.leinasnuvens.com.br/legislacao/SP/votuporanga/resolucao/1977/junho/177.php">(Inserido pela Resolução nº 1/77, de 27.06.1977)</text:a></text:p>
        <text:p text:style-name="P68"><text:span text:style-name="T47">Art. 7º<text:s/></text:span><text:span text:style-name="T48">Recebida, nos termos regimentais, a solicitação, a Mesa designará comissão especial composta de três vereadores, com representação partidária, obrigatória, para dar parecer no prazo máximo de dez dias.</text:span></text:p>
        <text:p text:style-name="P71"><text:span text:style-name="T49">Parágrafo único.</text:span><text:span text:style-name="T50"><text:s/>A apreciação e votação da matéria será feita em sessão e votação secreta, para a concessão da honraria constante do Parágrafo único do artigo 1º desta resolução.</text:span><text:a xlink:type="simple" xlink:href="http://www.leinasnuvens.com.br/legislacao/SP/votuporanga/resolucao/1977/junho/177.php">(Suprimido pela Resolução nº 1/77, de 27.06.1977)</text:a></text:p>
        <text:p text:style-name="P74"><text:span text:style-name="T51">Art. 8º<text:s/></text:span><text:span text:style-name="T52">Esta resolução entrará em vigor na data de sua publicação.</text:span></text:p>
        <text:p text:style-name="P77"><text:span text:style-name="T53">Art. 9º</text:span><text:span text:style-name="T54"><text:s/>Revogam-se as disposições em contrário.</text:span></text:p>
        <text:p text:style-name="P80"><text:span text:style-name="T55">Sala das Sessões, aos 22 de abril de 1968.</text:span></text:p>
        <text:p text:style-name="P82"><text:span text:style-name="T56">Octávio Viscardi</text:span></text:p>
        <text:p text:style-name="P84"><text:span text:style-name="T57">Presidente</text:span></text:p>
        <text:p text:style-name="P86"><text:span text:style-name="T58">José Nunes Pereira</text:span></text:p>
        <text:p text:style-name="P88"><text:span text:style-name="T59">1º Secretário</text:span></text:p>
        <text:p text:style-name="P90"><text:span text:style-name="T60">Publicada e registrada na Secretaria da Câmara Municipal de Votuporanga, aos 22 de abril de 1968.</text:span></text:p>
        <text:p text:style-name="P92"><text:span text:style-name="T61">Hugo Xavier da Silva</text:span></text:p>
        <text:p text:style-name="P94"><text:span text:style-name="T62">Diretor da Secretaria</text:span></text:p>
        <text:p text:style-name="Standard"/>
        <table:table table:name="6dc167" table:style-name="6dc167">
          <table:table-column table:style-name="6dc167.0"/>
          <table:table-column table:style-name="6dc16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54</text:span></text:p>
            </table:table-cell>
            <table:table-cell office:value-type="string">
              <text:p><text:span>Gerado em 22/08/2026 07:4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c4907" style:family="table">
      <style:table-properties style:rel-width="100" table:align="center"/>
    </style:style>
    <style:style style:name="fc4907.0" style:family="table-column">
      <style:table-column-properties style:column-width="9.70cm"/>
    </style:style>
    <style:style style:name="fc4907.1" style:family="table-column">
      <style:table-column-properties style:column-width="7.94cm"/>
    </style:style>
    <style:style style:name="3267b6" style:family="table">
      <style:table-properties style:rel-width="100" table:align="center"/>
    </style:style>
    <style:style style:name="3267b6.0" style:family="table-column">
      <style:table-column-properties style:column-width="17.64cm"/>
    </style:style>
    <style:style style:name="6dc167" style:family="table">
      <style:table-properties style:rel-width="100" table:align="center"/>
    </style:style>
    <style:style style:name="6dc167.0" style:family="table-column">
      <style:table-column-properties style:column-width="11.47cm"/>
    </style:style>
    <style:style style:name="6dc16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10:48:52.000</dc:date>
    <meta:generator>PHPWord</meta:generator>
    <meta:initial-creator/>
    <meta:creation-date>2026-08-22T10:48:52.000</meta:creation-date>
    <meta:keyword/>
    <meta:user-defined meta:name="Category"/>
    <meta:user-defined meta:name="Company"/>
    <meta:user-defined meta:name="Manager"/>
  </office:meta>
</office:document-meta>
</file>