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f1796" style:family="table">
      <style:table-properties style:rel-width="100" table:align="center"/>
    </style:style>
    <style:style style:name="2f1796.0" style:family="table-column">
      <style:table-column-properties style:column-width="9.70cm"/>
    </style:style>
    <style:style style:name="2f1796.1" style:family="table-column">
      <style:table-column-properties style:column-width="7.94cm"/>
    </style:style>
    <style:style style:name="a2bce3" style:family="table">
      <style:table-properties style:rel-width="100" table:align="center"/>
    </style:style>
    <style:style style:name="a2bce3.0" style:family="table-column">
      <style:table-column-properties style:column-width="17.64cm"/>
    </style:style>
    <style:style style:name="b08181" style:family="table">
      <style:table-properties style:rel-width="100" table:align="center"/>
    </style:style>
    <style:style style:name="b08181.0" style:family="table-column">
      <style:table-column-properties style:column-width="11.47cm"/>
    </style:style>
    <style:style style:name="b0818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f1796" table:style-name="2f1796">
          <table:table-column table:style-name="2f1796.0"/>
          <table:table-column table:style-name="2f1796.1"/>
          <table:table-row>
            <table:table-cell office:value-type="string">
              <text:p text:style-name="IM1"><draw:frame draw:style-name="fr1" draw:name="ed9eb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2bce3" table:style-name="a2bce3">
          <table:table-column table:style-name="a2bce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68</text:span></text:p>
        <text:p text:style-name="P3_InstBodyJustified"><text:span text:style-name="T3">Ano 1968 · Data 21/03/1968 · Status EM VIGOR</text:span></text:p>
        <text:p text:style-name="P4_InstBodyJustified"><text:span text:style-name="T4">Ementa: DISPÕE SOBRE ALTERAÇÃO DO ART. 1º DA RESOLUÇÃO Nº 9/65, DE 21/12/65.</text:span></text:p>
        <text:p text:style-name="P5_InstBodyJustified"><text:span text:style-name="T5">RESOLUÇÃO Nº 3, DE 21 DE MARÇO DE 1968</text:span></text:p>
        <text:p text:style-name="P6_InstBodyJustified"><text:span text:style-name="T6">(DISPÕE SOBRE ALTERAÇÃO DO ART. 1º DA RESOLUÇÃO Nº 9/65, DE 21/12/65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3/68, que se refere ao processo nº 38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artigo 1º, da<text:s/></text:span><text:a xlink:type="simple" xlink:href="http://www.leinasnuvens.com.br/legislacao/SP/votuporanga/resolucao/1965/dezembro/965.php">Resolução nº 9/65, de 21 de dezembro de 1965</text:a><text:span text:style-name="T14">, passa a ter a seguinte redação:</text:span></text:p>
        <text:p text:style-name="P20"><text:span text:style-name="T15">“Art. 1º<text:s/></text:span><text:span text:style-name="T16">O salário-família, instituído por lei, será concedido aos funcionários da Secretaria da Câmara Municipal, à razão de NCr$ 4,80 (quatro cruzeiros novos e oitenta centavos) mensais, por dependente.</text:span><text:span text:style-name="T17">”</text:span></text:p>
        <text:p text:style-name="P24"><text:span text:style-name="T18">Art. 2º</text:span><text:span text:style-name="T19"><text:s/>Esta resolução entrará em vigor na data de sua publicação, retroagindo-se seus efeitos a 1º de janeiro de 1968.</text:span></text:p>
        <text:p text:style-name="P27"><text:span text:style-name="T20">Art. 3º</text:span><text:span text:style-name="T21"><text:s/>Revogam-se as disposições em contrário.</text:span></text:p>
        <text:p text:style-name="P30"><text:span text:style-name="T22">Sala das Sessões, 25 de março de 1968.</text:span></text:p>
        <text:p text:style-name="P32"><text:span text:style-name="T23">Octávio Viscardi</text:span></text:p>
        <text:p text:style-name="P34"><text:span text:style-name="T24">Presidente</text:span></text:p>
        <text:p text:style-name="P36"><text:span text:style-name="T25">Antonio Pagliarani</text:span></text:p>
        <text:p text:style-name="P38"><text:span text:style-name="T26">Secretário em Exercício</text:span></text:p>
        <text:p text:style-name="P40"><text:span text:style-name="T27">Publicada e registrada na Secretaria da Câmara Municipal de Votuporanga, aos 25 de março de 1968.</text:span></text:p>
        <text:p text:style-name="P42"><text:span text:style-name="T28">Hugo Xavier da Silva</text:span></text:p>
        <text:p text:style-name="P44"><text:span text:style-name="T29">Diretor da Secretaria</text:span></text:p>
        <text:p text:style-name="Standard"/>
        <table:table table:name="b08181" table:style-name="b08181">
          <table:table-column table:style-name="b08181.0"/>
          <table:table-column table:style-name="b0818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48</text:span></text:p>
            </table:table-cell>
            <table:table-cell office:value-type="string">
              <text:p><text:span>Gerado em 22/08/2026 10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f1796" style:family="table">
      <style:table-properties style:rel-width="100" table:align="center"/>
    </style:style>
    <style:style style:name="2f1796.0" style:family="table-column">
      <style:table-column-properties style:column-width="9.70cm"/>
    </style:style>
    <style:style style:name="2f1796.1" style:family="table-column">
      <style:table-column-properties style:column-width="7.94cm"/>
    </style:style>
    <style:style style:name="a2bce3" style:family="table">
      <style:table-properties style:rel-width="100" table:align="center"/>
    </style:style>
    <style:style style:name="a2bce3.0" style:family="table-column">
      <style:table-column-properties style:column-width="17.64cm"/>
    </style:style>
    <style:style style:name="b08181" style:family="table">
      <style:table-properties style:rel-width="100" table:align="center"/>
    </style:style>
    <style:style style:name="b08181.0" style:family="table-column">
      <style:table-column-properties style:column-width="11.47cm"/>
    </style:style>
    <style:style style:name="b0818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3:19:00.000</dc:date>
    <meta:generator>PHPWord</meta:generator>
    <meta:initial-creator/>
    <meta:creation-date>2026-08-22T13:19:00.000</meta:creation-date>
    <meta:keyword/>
    <meta:user-defined meta:name="Category"/>
    <meta:user-defined meta:name="Company"/>
    <meta:user-defined meta:name="Manager"/>
  </office:meta>
</office:document-meta>
</file>