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1d50d" style:family="table">
      <style:table-properties style:rel-width="100" table:align="center"/>
    </style:style>
    <style:style style:name="21d50d.0" style:family="table-column">
      <style:table-column-properties style:column-width="9.70cm"/>
    </style:style>
    <style:style style:name="21d50d.1" style:family="table-column">
      <style:table-column-properties style:column-width="7.94cm"/>
    </style:style>
    <style:style style:name="ebed6c" style:family="table">
      <style:table-properties style:rel-width="100" table:align="center"/>
    </style:style>
    <style:style style:name="ebed6c.0" style:family="table-column">
      <style:table-column-properties style:column-width="17.64cm"/>
    </style:style>
    <style:style style:name="b4ea00" style:family="table">
      <style:table-properties style:rel-width="100" table:align="center"/>
    </style:style>
    <style:style style:name="b4ea00.0" style:family="table-column">
      <style:table-column-properties style:column-width="11.47cm"/>
    </style:style>
    <style:style style:name="b4ea0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1d50d" table:style-name="21d50d">
          <table:table-column table:style-name="21d50d.0"/>
          <table:table-column table:style-name="21d50d.1"/>
          <table:table-row>
            <table:table-cell office:value-type="string">
              <text:p text:style-name="IM1"><draw:frame draw:style-name="fr1" draw:name="3e8ac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bed6c" table:style-name="ebed6c">
          <table:table-column table:style-name="ebed6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67</text:span></text:p>
        <text:p text:style-name="P3_InstBodyJustified"><text:span text:style-name="T3">Ano 1967 · Data 29/05/1967 · Status EM VIGOR</text:span></text:p>
        <text:p text:style-name="P4_InstBodyJustified"><text:span text:style-name="T4">Ementa: REQUERENDO A CONCESSÃO DE UMA LICENÇA, PELO PRAZO DE NOVENTA DIAS, PARA TRATAR DE INTERESSES PARTICULARES.</text:span></text:p>
        <text:p text:style-name="P5_InstBodyJustified"><text:span text:style-name="T5">RESOLUÇÃO Nº 4, DE 29 DE MAIO DE 1967</text:span></text:p>
        <text:p text:style-name="P6_InstBodyJustified"><text:span text:style-name="T6">(REQUERENDO A CONCESSÃO DE UMA LICENÇA, PELO PRAZO DE NOVE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32/C/67, que se refere ao processo nº 118 de 196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Manoel Ramalho Matta, uma licença pelo prazo de 90 dias, a partir da presente data, conforme o requerimento nº 32/C/67, que se refere ao processo nº 118 de 1967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29 de maio de 1967.</text:span></text:p>
        <text:p text:style-name="P27"><text:span text:style-name="T19">Fleury Angelo Cecchini</text:span></text:p>
        <text:p text:style-name="P29"><text:span text:style-name="T20">Presidente em Exercício</text:span></text:p>
        <text:p text:style-name="P31"><text:span text:style-name="T21">José Nunes Per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9 de maio de 1967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b4ea00" table:style-name="b4ea00">
          <table:table-column table:style-name="b4ea00.0"/>
          <table:table-column table:style-name="b4ea0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43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1d50d" style:family="table">
      <style:table-properties style:rel-width="100" table:align="center"/>
    </style:style>
    <style:style style:name="21d50d.0" style:family="table-column">
      <style:table-column-properties style:column-width="9.70cm"/>
    </style:style>
    <style:style style:name="21d50d.1" style:family="table-column">
      <style:table-column-properties style:column-width="7.94cm"/>
    </style:style>
    <style:style style:name="ebed6c" style:family="table">
      <style:table-properties style:rel-width="100" table:align="center"/>
    </style:style>
    <style:style style:name="ebed6c.0" style:family="table-column">
      <style:table-column-properties style:column-width="17.64cm"/>
    </style:style>
    <style:style style:name="b4ea00" style:family="table">
      <style:table-properties style:rel-width="100" table:align="center"/>
    </style:style>
    <style:style style:name="b4ea00.0" style:family="table-column">
      <style:table-column-properties style:column-width="11.47cm"/>
    </style:style>
    <style:style style:name="b4ea0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52.000</dc:date>
    <meta:generator>PHPWord</meta:generator>
    <meta:initial-creator/>
    <meta:creation-date>2026-08-19T06:58:52.000</meta:creation-date>
    <meta:keyword/>
    <meta:user-defined meta:name="Category"/>
    <meta:user-defined meta:name="Company"/>
    <meta:user-defined meta:name="Manager"/>
  </office:meta>
</office:document-meta>
</file>