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cfcac" style:family="table">
      <style:table-properties style:rel-width="100" table:align="center"/>
    </style:style>
    <style:style style:name="bcfcac.0" style:family="table-column">
      <style:table-column-properties style:column-width="9.70cm"/>
    </style:style>
    <style:style style:name="bcfcac.1" style:family="table-column">
      <style:table-column-properties style:column-width="7.94cm"/>
    </style:style>
    <style:style style:name="2ef06a" style:family="table">
      <style:table-properties style:rel-width="100" table:align="center"/>
    </style:style>
    <style:style style:name="2ef06a.0" style:family="table-column">
      <style:table-column-properties style:column-width="17.64cm"/>
    </style:style>
    <style:style style:name="851912" style:family="table">
      <style:table-properties style:rel-width="100" table:align="center"/>
    </style:style>
    <style:style style:name="851912.0" style:family="table-column">
      <style:table-column-properties style:column-width="11.47cm"/>
    </style:style>
    <style:style style:name="85191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cfcac" table:style-name="bcfcac">
          <table:table-column table:style-name="bcfcac.0"/>
          <table:table-column table:style-name="bcfcac.1"/>
          <table:table-row>
            <table:table-cell office:value-type="string">
              <text:p text:style-name="IM1"><draw:frame draw:style-name="fr1" draw:name="e95ec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ef06a" table:style-name="2ef06a">
          <table:table-column table:style-name="2ef06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66</text:span></text:p>
        <text:p text:style-name="P3_InstBodyJustified"><text:span text:style-name="T3">Ano 1966 · Data 27/06/1966 · Status EM VIGOR</text:span></text:p>
        <text:p text:style-name="P4_InstBodyJustified"><text:span text:style-name="T4">Ementa: DISPÕE SOBRE AUTORIZAÇÃO Á MESA DA CÂMARA, A FIM DE ADQUIRIR OBRA DE ARTE.</text:span></text:p>
        <text:p text:style-name="P5_InstBodyJustified"><text:span text:style-name="T5">RESOLUÇÃO Nº 5, DE 27 DE JUNHO DE 1966</text:span></text:p>
        <text:p text:style-name="P6_InstBodyJustified"><text:span text:style-name="T6">(DISPÕE SOBRE AUTORIZAÇÃO Á MESA DA CÂMARA, A FIM DE ADQUIRIR OBRA DE ART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66, que se refere ao processo nº 128 de 196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autorizada a adquirir do pintor votuporanguense Horácio dos Santos, até a importância de Cr$ 150.000 (cento e cinquenta mil cruzeiros) um quadro a óleo reproduzindo o “Brasão D’armas” deste Município.</text:span></text:p>
        <text:p text:style-name="P19"><text:span text:style-name="T14">Art. 2º</text:span><text:span text:style-name="T15"><text:s/>O quadro de que trata esta resolução será fixado no salão nobre desta Câmara e inaugurado no dia 8 de agosto de 1966, aniversário de fundação de Votuporanga.</text:span></text:p>
        <text:p text:style-name="P22"><text:span text:style-name="T16">Art. 3º</text:span><text:span text:style-name="T17"><text:s/>As despesas com a execução da presente resolução correrão por conta da verba 3.1.4.0.0.1 do orçamento vigente.</text:span></text:p>
        <text:p text:style-name="P25"><text:span text:style-name="T18">Art. 4º</text:span><text:span text:style-name="T19"><text:s/>Esta resolução entrará em vigor na data de sua publicação.</text:span></text:p>
        <text:p text:style-name="P28"><text:span text:style-name="T20">Art. 5º</text:span><text:span text:style-name="T21"><text:s/>Revogam-se as disposições em contrário.</text:span></text:p>
        <text:p text:style-name="P31"><text:span text:style-name="T22">Sala das Sessões, aos 27 de junho de 1966.</text:span></text:p>
        <text:p text:style-name="P33"><text:span text:style-name="T23">Antonio Pagliarani</text:span></text:p>
        <text:p text:style-name="P35"><text:span text:style-name="T24">Presidente em Exercício</text:span></text:p>
        <text:p text:style-name="P37"><text:span text:style-name="T25">Fleury Angelo Cecchini</text:span></text:p>
        <text:p text:style-name="P39"><text:span text:style-name="T26">1º Secretário</text:span></text:p>
        <text:p text:style-name="P41"><text:span text:style-name="T27">Publicada e registrada na Secretaria da Câmara Municipal de Votuporanga, aos 27 de junho de 1966.</text:span></text:p>
        <text:p text:style-name="P43"><text:span text:style-name="T28">Hugo Xavier da Silva</text:span></text:p>
        <text:p text:style-name="P45"><text:span text:style-name="T29">Diretor da Secretaria</text:span></text:p>
        <text:p text:style-name="Standard"/>
        <table:table table:name="851912" table:style-name="851912">
          <table:table-column table:style-name="851912.0"/>
          <table:table-column table:style-name="85191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38</text:span></text:p>
            </table:table-cell>
            <table:table-cell office:value-type="string">
              <text:p><text:span>Gerado em 18/08/2026 15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cfcac" style:family="table">
      <style:table-properties style:rel-width="100" table:align="center"/>
    </style:style>
    <style:style style:name="bcfcac.0" style:family="table-column">
      <style:table-column-properties style:column-width="9.70cm"/>
    </style:style>
    <style:style style:name="bcfcac.1" style:family="table-column">
      <style:table-column-properties style:column-width="7.94cm"/>
    </style:style>
    <style:style style:name="2ef06a" style:family="table">
      <style:table-properties style:rel-width="100" table:align="center"/>
    </style:style>
    <style:style style:name="2ef06a.0" style:family="table-column">
      <style:table-column-properties style:column-width="17.64cm"/>
    </style:style>
    <style:style style:name="851912" style:family="table">
      <style:table-properties style:rel-width="100" table:align="center"/>
    </style:style>
    <style:style style:name="851912.0" style:family="table-column">
      <style:table-column-properties style:column-width="11.47cm"/>
    </style:style>
    <style:style style:name="85191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8:46:37.000</dc:date>
    <meta:generator>PHPWord</meta:generator>
    <meta:initial-creator/>
    <meta:creation-date>2026-08-18T18:46:37.000</meta:creation-date>
    <meta:keyword/>
    <meta:user-defined meta:name="Category"/>
    <meta:user-defined meta:name="Company"/>
    <meta:user-defined meta:name="Manager"/>
  </office:meta>
</office:document-meta>
</file>