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8854e" style:family="table">
      <style:table-properties style:rel-width="100" table:align="center"/>
    </style:style>
    <style:style style:name="08854e.0" style:family="table-column">
      <style:table-column-properties style:column-width="9.70cm"/>
    </style:style>
    <style:style style:name="08854e.1" style:family="table-column">
      <style:table-column-properties style:column-width="7.94cm"/>
    </style:style>
    <style:style style:name="ce6042" style:family="table">
      <style:table-properties style:rel-width="100" table:align="center"/>
    </style:style>
    <style:style style:name="ce6042.0" style:family="table-column">
      <style:table-column-properties style:column-width="17.64cm"/>
    </style:style>
    <style:style style:name="612e4f" style:family="table">
      <style:table-properties style:rel-width="100" table:align="center"/>
    </style:style>
    <style:style style:name="612e4f.0" style:family="table-column">
      <style:table-column-properties style:column-width="11.47cm"/>
    </style:style>
    <style:style style:name="612e4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8854e" table:style-name="08854e">
          <table:table-column table:style-name="08854e.0"/>
          <table:table-column table:style-name="08854e.1"/>
          <table:table-row>
            <table:table-cell office:value-type="string">
              <text:p text:style-name="IM1"><draw:frame draw:style-name="fr1" draw:name="56f64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e6042" table:style-name="ce6042">
          <table:table-column table:style-name="ce604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4/1965</text:span></text:p>
        <text:p text:style-name="P3_InstBodyJustified"><text:span text:style-name="T3">Ano 1965 · Data 27/12/1965 · Status EM VIGOR</text:span></text:p>
        <text:p text:style-name="P4_InstBodyJustified"><text:span text:style-name="T4">Ementa: DISPÕE SOBRE AUTORIZAÇÃO AO PODER EXECUTIVO LOCAL, A FIM DE ASSINAR CONVÊNIO COM O MINISTÉRIO DA EDUCAÇÃO E CULTURA, PARA CONSTRUÇÃO DE PRÉDIOS ESCOLARES.</text:span></text:p>
        <text:p text:style-name="P5_InstBodyJustified"><text:span text:style-name="T5">RESOLUÇÃO Nº 14, DE 27 DE DEZEMBRO DE 1965</text:span></text:p>
        <text:p text:style-name="P6_InstBodyJustified"><text:span text:style-name="T6">(DISPÕE SOBRE AUTORIZAÇÃO AO PODER EXECUTIVO LOCAL, A FIM DE ASSINAR CONVÊNIO COM O MINISTÉRIO DA EDUCAÇÃO E CULTURA, PARA CONSTRUÇÃO DE PRÉDIOS ESCO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oferecido pela Comissão de Justiça, Legislação e Redação, ao processo nº 223 de 196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ratificado, por antecipação, a assinatura do convênio entre o Ministério da Educação e Cultura e o Município de Votuporanga, Estado de São Paulo, para construção de prédios escolares, nos termos da finalidade da<text:s/></text:span><text:a xlink:type="simple" xlink:href="https://pesquisadeleis.com.br/sp/votuporanga/legislacao/37911/lei-ordinaria-704-dispoe-sobre-autorizacao-para-aquisicao-de-imovel-ao-fim-a-que-se-destina">Lei Municipal nº 704, de 22/11/1965</text:a><text:span text:style-name="T14">.</text:span></text:p>
        <text:p text:style-name="P20"><text:span text:style-name="T15">Art. 2º</text:span><text:span text:style-name="T16"><text:s/>Esta resolução entrará em vigor na data de sua publicação, revogadas as disposições em contrário.</text:span></text:p>
        <text:p text:style-name="P23"><text:span text:style-name="T17">Sala das Sessões, 27 de dezembro de 1965.</text:span></text:p>
        <text:p text:style-name="P25"><text:span text:style-name="T18">Octávio Viscardi</text:span></text:p>
        <text:p text:style-name="P27"><text:span text:style-name="T19">Presidente</text:span></text:p>
        <text:p text:style-name="P29"><text:span text:style-name="T20">Antonio Pagliarani</text:span></text:p>
        <text:p text:style-name="P31"><text:span text:style-name="T21">1º Secretário</text:span></text:p>
        <text:p text:style-name="P33"><text:span text:style-name="T22">Publicada e registrada na Secretaria da Câmara Municipal de Votuporanga, aos 27 de dezembro de 1965.</text:span></text:p>
        <text:p text:style-name="P35"><text:span text:style-name="T23">Hugo Xavier da Silva</text:span></text:p>
        <text:p text:style-name="P37"><text:span text:style-name="T24">Diretor da Secretaria</text:span></text:p>
        <text:p text:style-name="Standard"/>
        <table:table table:name="612e4f" table:style-name="612e4f">
          <table:table-column table:style-name="612e4f.0"/>
          <table:table-column table:style-name="612e4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33</text:span></text:p>
            </table:table-cell>
            <table:table-cell office:value-type="string">
              <text:p><text:span>Gerado em 21/08/2026 16:2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8854e" style:family="table">
      <style:table-properties style:rel-width="100" table:align="center"/>
    </style:style>
    <style:style style:name="08854e.0" style:family="table-column">
      <style:table-column-properties style:column-width="9.70cm"/>
    </style:style>
    <style:style style:name="08854e.1" style:family="table-column">
      <style:table-column-properties style:column-width="7.94cm"/>
    </style:style>
    <style:style style:name="ce6042" style:family="table">
      <style:table-properties style:rel-width="100" table:align="center"/>
    </style:style>
    <style:style style:name="ce6042.0" style:family="table-column">
      <style:table-column-properties style:column-width="17.64cm"/>
    </style:style>
    <style:style style:name="612e4f" style:family="table">
      <style:table-properties style:rel-width="100" table:align="center"/>
    </style:style>
    <style:style style:name="612e4f.0" style:family="table-column">
      <style:table-column-properties style:column-width="11.47cm"/>
    </style:style>
    <style:style style:name="612e4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9:22:45.000</dc:date>
    <meta:generator>PHPWord</meta:generator>
    <meta:initial-creator/>
    <meta:creation-date>2026-08-21T19:22:45.000</meta:creation-date>
    <meta:keyword/>
    <meta:user-defined meta:name="Category"/>
    <meta:user-defined meta:name="Company"/>
    <meta:user-defined meta:name="Manager"/>
  </office:meta>
</office:document-meta>
</file>