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/>
    </style:style>
    <style:style style:name="P46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/>
    </style:style>
    <style:style style:name="P49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center"/>
    </style:style>
    <style:style style:name="T3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center"/>
    </style:style>
    <style:style style:name="T39" style:family="text">
      <style:text-properties style:font-name="Arial" style:font-name-complex="Arial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P61" style:family="paragraph" style:parent-style-name="Normal">
      <style:paragraph-properties fo:text-align="both"/>
    </style:style>
    <style:style style:name="T40" style:family="text">
      <style:text-properties style:font-name="Arial" style:font-name-complex="Arial" fo:font-style="italic" style:font-style-asian="italic" style:font-style-complex="italic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center"/>
    </style:style>
    <style:style style:name="T4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center"/>
    </style:style>
    <style:style style:name="T42" style:family="text">
      <style:text-properties style:font-name="Arial" style:font-name-complex="Arial" fo:font-style="italic" style:font-style-asian="italic" style:font-style-complex="italic"/>
    </style:style>
    <style:style style:name="P6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fcb74" style:family="table">
      <style:table-properties style:rel-width="100" table:align="center"/>
    </style:style>
    <style:style style:name="6fcb74.0" style:family="table-column">
      <style:table-column-properties style:column-width="9.70cm"/>
    </style:style>
    <style:style style:name="6fcb74.1" style:family="table-column">
      <style:table-column-properties style:column-width="7.94cm"/>
    </style:style>
    <style:style style:name="f3bc7e" style:family="table">
      <style:table-properties style:rel-width="100" table:align="center"/>
    </style:style>
    <style:style style:name="f3bc7e.0" style:family="table-column">
      <style:table-column-properties style:column-width="17.64cm"/>
    </style:style>
    <style:style style:name="00c118" style:family="table">
      <style:table-properties style:rel-width="100" table:align="center"/>
    </style:style>
    <style:style style:name="00c118.0" style:family="table-column">
      <style:table-column-properties style:column-width="11.47cm"/>
    </style:style>
    <style:style style:name="00c11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fcb74" table:style-name="6fcb74">
          <table:table-column table:style-name="6fcb74.0"/>
          <table:table-column table:style-name="6fcb74.1"/>
          <table:table-row>
            <table:table-cell office:value-type="string">
              <text:p text:style-name="IM1"><draw:frame draw:style-name="fr1" draw:name="eb186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3bc7e" table:style-name="f3bc7e">
          <table:table-column table:style-name="f3bc7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65</text:span></text:p>
        <text:p text:style-name="P3_InstBodyJustified"><text:span text:style-name="T3">Ano 1965 · Data 27/12/1965 · Status EM VIGOR</text:span></text:p>
        <text:p text:style-name="P4_InstBodyJustified"><text:span text:style-name="T4">Ementa: DISPÕE SOBRE A INSTITUIÇÃO E CONCESSÃO DE INSÍGNAS HONORÍFICAS E DÁS OUTRAS PROVIDÊNCIAS.</text:span></text:p>
        <text:p text:style-name="P5_InstBodyJustified"><text:span text:style-name="T5">RESOLUÇÃO Nº 12, DE 27 DE DEZEMBRO DE 1965</text:span></text:p>
        <text:p text:style-name="P6_InstBodyJustified"><text:span text:style-name="T6">(DISPÕE SOBRE A INSTITUIÇÃO E CONCESSÃO DE INSÍGNAS HONORÍFICAS E DÁS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65, que se refere ao processo nº 128 de 196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instituída no Município de Votuporanga a insígnia de “Honra ao mérito Legislativo”.</text:span></text:p>
        <text:p text:style-name="P19"><text:span text:style-name="T14">§ 1º</text:span><text:span text:style-name="T15"><text:s/>A insígnia será representada por uma medalha de ouro, tendo no frontispício a miniatura do brasão do Município, encimada pela máxima “Honra ao mérito Legislativo” e, no outro lado, o histórico: “concedida ao vereador ..., em ... de ... de 19..., pelo exercício, consecutivo, de cinco mandatos eletivos, com méritos. Câmara Municipal de Votuporanga.”</text:span></text:p>
        <text:p text:style-name="P22"><text:span text:style-name="T16">§ 2º<text:s/></text:span><text:span text:style-name="T17">O tamanho miniatura será definitivamente fixado pela Mesa da Câmara, em ato a ser baixado no prazo de 15 dias, a contar da promulgação desta resolução, de modo a atender as disposições deste artigo e seus parágrafos.</text:span></text:p>
        <text:p text:style-name="P25"><text:span text:style-name="T18">Art. 2º</text:span><text:span text:style-name="T19"><text:s/>A medalha de “Honra ao mérito Legislativo” será automaticamente concedida ao vereador que exercer com mérito, cinco mandatos consecutivos ou ao membro do Poder Legislativo que venha a falecer em pleno exercício do cargo, sem prejuízo de outras homenagens que oficialmente serão prestadas.</text:span></text:p>
        <text:p text:style-name="P28"><text:span text:style-name="T20">Art. 3º</text:span><text:span text:style-name="T21"><text:s/>A concessão será declarada por ato da Mesa ou a requerimento subscrito por três vereadores.</text:span></text:p>
        <text:p text:style-name="P31"><text:span text:style-name="T22">Parágrafo único.</text:span><text:span text:style-name="T23"><text:s/>Declarada a outorga da insígnia, a Câmara marcará dia para a sua entrega solene e pública, lavrando-se termo próprio da concessão em livro especial que para esse fim será aberto e arquivado na Secretaria do Poder Legislativo.</text:span></text:p>
        <text:p text:style-name="P34"><text:span text:style-name="T24">a) no livro especial de concessão de títulos ou insígnias honoríficas, registrar-se-ão, por ordem cronológica, todas as deliberações da Câmara, nesse sentido, respeitando-se a grafia clássica de atas e entregando-se cópia oficial ao beneficiado ou seu representante.</text:span></text:p>
        <text:p text:style-name="P36"><text:span text:style-name="T25">Art. 4º</text:span><text:span text:style-name="T26"><text:s/>Para os membros do Poder Legislativo que tenham exercido ou venham a exercer três mandatos consecutivos ou que figurem no relatório anual das atividades legislativas até a terceira colocação, a Câmara Municipal entregará, com o registro gravado do objetivo, medalhas de prata e de bronze para os últimos.</text:span></text:p>
        <text:p text:style-name="P39"><text:span text:style-name="T27">Art. 5º<text:s/></text:span><text:span text:style-name="T28">Subscrita a declaração da concessão das insígnias instituídas nesta resolução, ela será irreversível, imutável e perene, passando a constituir direito líquido e certo.</text:span></text:p>
        <text:p text:style-name="P42"><text:span text:style-name="T29">Art. 6º</text:span><text:span text:style-name="T30"><text:s/>As despesas decorrentes com a aplicação desta resolução correrão por conta das verbas do Poder Legislativo constantes do orçamento, suplementadas, se necessário.</text:span></text:p>
        <text:p text:style-name="P45"><text:span text:style-name="T31">Art. 7º<text:s/></text:span><text:span text:style-name="T32">Esta resolução entrará em vigor na data de sua publicação.</text:span></text:p>
        <text:p text:style-name="P48"><text:span text:style-name="T33">Art. 8º</text:span><text:span text:style-name="T34"><text:s/>Revogam-se as disposições em contrário.</text:span></text:p>
        <text:p text:style-name="P51"><text:span text:style-name="T35">Sala das Sessões, 27 de dezembro de 1965.</text:span></text:p>
        <text:p text:style-name="P53"><text:span text:style-name="T36">Octávio Viscardi</text:span></text:p>
        <text:p text:style-name="P55"><text:span text:style-name="T37">Presidente</text:span></text:p>
        <text:p text:style-name="P57"><text:span text:style-name="T38">Antonio Pagliarani</text:span></text:p>
        <text:p text:style-name="P59"><text:span text:style-name="T39">1º Secretário</text:span></text:p>
        <text:p text:style-name="P61"><text:span text:style-name="T40">Publicada e registrada na Secretaria da Câmara Municipal de Votuporanga, aos 27 de dezembro de 1965.</text:span></text:p>
        <text:p text:style-name="P63"><text:span text:style-name="T41">Hugo Xavier da Silva</text:span></text:p>
        <text:p text:style-name="P65"><text:span text:style-name="T42">Diretor da Secretaria</text:span></text:p>
        <text:p text:style-name="Standard"/>
        <table:table table:name="00c118" table:style-name="00c118">
          <table:table-column table:style-name="00c118.0"/>
          <table:table-column table:style-name="00c11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1</text:span></text:p>
            </table:table-cell>
            <table:table-cell office:value-type="string">
              <text:p><text:span>Gerado em 18/08/2026 11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fcb74" style:family="table">
      <style:table-properties style:rel-width="100" table:align="center"/>
    </style:style>
    <style:style style:name="6fcb74.0" style:family="table-column">
      <style:table-column-properties style:column-width="9.70cm"/>
    </style:style>
    <style:style style:name="6fcb74.1" style:family="table-column">
      <style:table-column-properties style:column-width="7.94cm"/>
    </style:style>
    <style:style style:name="f3bc7e" style:family="table">
      <style:table-properties style:rel-width="100" table:align="center"/>
    </style:style>
    <style:style style:name="f3bc7e.0" style:family="table-column">
      <style:table-column-properties style:column-width="17.64cm"/>
    </style:style>
    <style:style style:name="00c118" style:family="table">
      <style:table-properties style:rel-width="100" table:align="center"/>
    </style:style>
    <style:style style:name="00c118.0" style:family="table-column">
      <style:table-column-properties style:column-width="11.47cm"/>
    </style:style>
    <style:style style:name="00c11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49:33.000</dc:date>
    <meta:generator>PHPWord</meta:generator>
    <meta:initial-creator/>
    <meta:creation-date>2026-08-18T14:49:33.000</meta:creation-date>
    <meta:keyword/>
    <meta:user-defined meta:name="Category"/>
    <meta:user-defined meta:name="Company"/>
    <meta:user-defined meta:name="Manager"/>
  </office:meta>
</office:document-meta>
</file>