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both"/>
    </style:style>
    <style:style style:name="T15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2" style:family="paragraph" style:parent-style-name="Normal">
      <style:paragraph-properties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T2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weight="bold" style:font-weight-asian="bold"/>
    </style:style>
    <style:style style:name="P29" style:family="paragraph" style:parent-style-name="Normal">
      <style:paragraph-properties/>
    </style:style>
    <style:style style:name="T22" style:family="text">
      <style:text-properties style:font-name="Arial" style:font-name-complex="Arial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weight="bold" style:font-weight-asian="bold"/>
    </style:style>
    <style:style style:name="P32" style:family="paragraph" style:parent-style-name="Normal">
      <style:paragraph-properties/>
    </style:style>
    <style:style style:name="T24" style:family="text">
      <style:text-properties style:font-name="Arial" style:font-name-complex="Arial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center"/>
    </style:style>
    <style:style style:name="T27" style:family="text">
      <style:text-properties style:font-name="Arial" style:font-name-complex="Arial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P40" style:family="paragraph" style:parent-style-name="Normal">
      <style:paragraph-properties fo:text-align="center"/>
    </style:style>
    <style:style style:name="T28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1" style:family="paragraph" style:parent-style-name="Normal">
      <style:paragraph-properties/>
    </style:style>
    <style:style style:name="P42" style:family="paragraph" style:parent-style-name="Normal">
      <style:paragraph-properties fo:text-align="center"/>
    </style:style>
    <style:style style:name="T29" style:family="text">
      <style:text-properties style:font-name="Arial" style:font-name-complex="Arial" fo:font-style="italic" style:font-style-asian="italic" style:font-style-complex="italic"/>
    </style:style>
    <style:style style:name="P43" style:family="paragraph" style:parent-style-name="Normal">
      <style:paragraph-properties/>
    </style:style>
    <style:style style:name="P44" style:family="paragraph" style:parent-style-name="Normal">
      <style:paragraph-properties fo:text-align="both"/>
    </style:style>
    <style:style style:name="T30" style:family="text">
      <style:text-properties style:font-name="Arial" style:font-name-complex="Arial" fo:font-style="italic" style:font-style-asian="italic" style:font-style-complex="italic"/>
    </style:style>
    <style:style style:name="P45" style:family="paragraph" style:parent-style-name="Normal">
      <style:paragraph-properties/>
    </style:style>
    <style:style style:name="P46" style:family="paragraph" style:parent-style-name="Normal">
      <style:paragraph-properties fo:text-align="center"/>
    </style:style>
    <style:style style:name="T3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7" style:family="paragraph" style:parent-style-name="Normal">
      <style:paragraph-properties/>
    </style:style>
    <style:style style:name="P48" style:family="paragraph" style:parent-style-name="Normal">
      <style:paragraph-properties fo:text-align="center"/>
    </style:style>
    <style:style style:name="T32" style:family="text">
      <style:text-properties style:font-name="Arial" style:font-name-complex="Arial" fo:font-style="italic" style:font-style-asian="italic" style:font-style-complex="italic"/>
    </style:style>
    <style:style style:name="P49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973c3d" style:family="table">
      <style:table-properties style:rel-width="100" table:align="center"/>
    </style:style>
    <style:style style:name="973c3d.0" style:family="table-column">
      <style:table-column-properties style:column-width="9.70cm"/>
    </style:style>
    <style:style style:name="973c3d.1" style:family="table-column">
      <style:table-column-properties style:column-width="7.94cm"/>
    </style:style>
    <style:style style:name="d50543" style:family="table">
      <style:table-properties style:rel-width="100" table:align="center"/>
    </style:style>
    <style:style style:name="d50543.0" style:family="table-column">
      <style:table-column-properties style:column-width="17.64cm"/>
    </style:style>
    <style:style style:name="3b645f" style:family="table">
      <style:table-properties style:rel-width="100" table:align="center"/>
    </style:style>
    <style:style style:name="3b645f.0" style:family="table-column">
      <style:table-column-properties style:column-width="11.47cm"/>
    </style:style>
    <style:style style:name="3b645f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973c3d" table:style-name="973c3d">
          <table:table-column table:style-name="973c3d.0"/>
          <table:table-column table:style-name="973c3d.1"/>
          <table:table-row>
            <table:table-cell office:value-type="string">
              <text:p text:style-name="IM1"><draw:frame draw:style-name="fr1" draw:name="822ca9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d50543" table:style-name="d50543">
          <table:table-column table:style-name="d50543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9/1965</text:span></text:p>
        <text:p text:style-name="P3_InstBodyJustified"><text:span text:style-name="T3">Ano 1965 · Data 21/12/1965 · Status EM VIGOR</text:span></text:p>
        <text:p text:style-name="P4_InstBodyJustified"><text:span text:style-name="T4">Ementa: DISPÕE SOBRE ALTERAÇÃO DO ARTIGO 1º, DA RESOLUÇÃO Nº 14/62<text:s text:c="2"/>DE 17/11/62.</text:span></text:p>
        <text:p text:style-name="P5_InstBodyJustified"><text:span text:style-name="T5">RESOLUÇÃO Nº 9, DE 21 DE DEZEMBRO DE 1965</text:span></text:p>
        <text:p text:style-name="P6_InstBodyJustified"><text:span text:style-name="T6">(DISPÕE SOBRE ALTERAÇÃO DO ARTIGO 1º, DA RESOLUÇÃO Nº 14/62<text:s text:c="2"/>DE 17/11/62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5/65, que se refere ao processo nº 224 de 1965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text:s/></text:span><text:span text:style-name="T13">O artigo 1º, da<text:s/></text:span><text:a xlink:type="simple" xlink:href="http://www.leinasnuvens.com.br/legislacao/SP/votuporanga/resolucao/1962/novembro/1462.php">Resolução nº 14/62, de 17 de novembro de 1962</text:a><text:span text:style-name="T14">, passa a ter a seguinte redação:</text:span></text:p>
        <text:p text:style-name="P20"><text:span text:style-name="T15">“Art. 1º</text:span><text:span text:style-name="T16"><text:s/>O salário-família, instituído pelo art. 99, da Constituição do Estado, será concedido a todo ocupante de cargo público de provimento efetivo, que tiver dependentes, na razão de Cr$ 3.000 (três mil cruzeiros) mensais, por dependente.</text:span><text:span text:style-name="T17">”</text:span></text:p>
        <text:p text:style-name="P24"><text:span text:style-name="T18">“Art. 1º<text:s/></text:span><text:span text:style-name="T19">O salário-família, instituído por lei, será concedido aos funcionários da Secretaria da Câmara Municipal, à razão de NCr$ 4,80 (quatro cruzeiros novos e oitenta centavos) mensais, por dependente.</text:span><text:span text:style-name="T20">”</text:span><text:a xlink:type="simple" xlink:href="http://www.leinasnuvens.com.br/legislacao/SP/votuporanga/resolucao/1968/mar%C3%A7o/368.php">(Redação dada pela Resolução nº 3/68, de 25.03.1968)</text:a></text:p>
        <text:p text:style-name="P28"><text:span text:style-name="T21">Art. 2º<text:s/></text:span><text:span text:style-name="T22">Esta resolução entrará em vigor no dia 1º de janeiro de 1966.</text:span></text:p>
        <text:p text:style-name="P31"><text:span text:style-name="T23">Art. 3º</text:span><text:span text:style-name="T24"><text:s/>Revogam-se as disposições em contrário.</text:span></text:p>
        <text:p text:style-name="P34"><text:span text:style-name="T25">Sala das Sessões, aos 21 de dezembro de 1965.</text:span></text:p>
        <text:p text:style-name="P36"><text:span text:style-name="T26">Octávio Viscardi</text:span></text:p>
        <text:p text:style-name="P38"><text:span text:style-name="T27">Presidente</text:span></text:p>
        <text:p text:style-name="P40"><text:span text:style-name="T28">Antonio Pagliarani</text:span></text:p>
        <text:p text:style-name="P42"><text:span text:style-name="T29">1º Secretário</text:span></text:p>
        <text:p text:style-name="P44"><text:span text:style-name="T30">Publicada e registrada na Secretaria da Câmara Municipal de Votuporanga, aos 21 de dezembro de 1965.</text:span></text:p>
        <text:p text:style-name="P46"><text:span text:style-name="T31">Hugo Xavier da Silva</text:span></text:p>
        <text:p text:style-name="P48"><text:span text:style-name="T32">Diretor da Secretaria</text:span></text:p>
        <text:p text:style-name="Standard"/>
        <table:table table:name="3b645f" table:style-name="3b645f">
          <table:table-column table:style-name="3b645f.0"/>
          <table:table-column table:style-name="3b645f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329</text:span></text:p>
            </table:table-cell>
            <table:table-cell office:value-type="string">
              <text:p><text:span>Gerado em 22/08/2026 10:59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973c3d" style:family="table">
      <style:table-properties style:rel-width="100" table:align="center"/>
    </style:style>
    <style:style style:name="973c3d.0" style:family="table-column">
      <style:table-column-properties style:column-width="9.70cm"/>
    </style:style>
    <style:style style:name="973c3d.1" style:family="table-column">
      <style:table-column-properties style:column-width="7.94cm"/>
    </style:style>
    <style:style style:name="d50543" style:family="table">
      <style:table-properties style:rel-width="100" table:align="center"/>
    </style:style>
    <style:style style:name="d50543.0" style:family="table-column">
      <style:table-column-properties style:column-width="17.64cm"/>
    </style:style>
    <style:style style:name="3b645f" style:family="table">
      <style:table-properties style:rel-width="100" table:align="center"/>
    </style:style>
    <style:style style:name="3b645f.0" style:family="table-column">
      <style:table-column-properties style:column-width="11.47cm"/>
    </style:style>
    <style:style style:name="3b645f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2T13:59:56.000</dc:date>
    <meta:generator>PHPWord</meta:generator>
    <meta:initial-creator/>
    <meta:creation-date>2026-08-22T13:59:56.000</meta:creation-date>
    <meta:keyword/>
    <meta:user-defined meta:name="Category"/>
    <meta:user-defined meta:name="Company"/>
    <meta:user-defined meta:name="Manager"/>
  </office:meta>
</office:document-meta>
</file>