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4263e" style:family="table">
      <style:table-properties style:rel-width="100" table:align="center"/>
    </style:style>
    <style:style style:name="14263e.0" style:family="table-column">
      <style:table-column-properties style:column-width="9.70cm"/>
    </style:style>
    <style:style style:name="14263e.1" style:family="table-column">
      <style:table-column-properties style:column-width="7.94cm"/>
    </style:style>
    <style:style style:name="875771" style:family="table">
      <style:table-properties style:rel-width="100" table:align="center"/>
    </style:style>
    <style:style style:name="875771.0" style:family="table-column">
      <style:table-column-properties style:column-width="17.64cm"/>
    </style:style>
    <style:style style:name="c53d51" style:family="table">
      <style:table-properties style:rel-width="100" table:align="center"/>
    </style:style>
    <style:style style:name="c53d51.0" style:family="table-column">
      <style:table-column-properties style:column-width="11.47cm"/>
    </style:style>
    <style:style style:name="c53d5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4263e" table:style-name="14263e">
          <table:table-column table:style-name="14263e.0"/>
          <table:table-column table:style-name="14263e.1"/>
          <table:table-row>
            <table:table-cell office:value-type="string">
              <text:p text:style-name="IM1"><draw:frame draw:style-name="fr1" draw:name="6765f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75771" table:style-name="875771">
          <table:table-column table:style-name="87577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65</text:span></text:p>
        <text:p text:style-name="P3_InstBodyJustified"><text:span text:style-name="T3">Ano 1965 · Data 20/09/1965 · Status EM VIGOR</text:span></text:p>
        <text:p text:style-name="P4_InstBodyJustified"><text:span text:style-name="T4">Ementa: DISPÕE SOBRE<text:s text:c="2"/>ABERTURA DE CRÉDITO SUPLEMENTAR NA IMPORTÂNCIA DE C$ 636.000, DESTINADO A SUPLEMENTAÇÃO DE VERBA ORÇAMENTÁRIA DO PODER LEGISLATIVO.</text:span></text:p>
        <text:p text:style-name="P5_InstBodyJustified"><text:span text:style-name="T5">RESOLUÇÃO Nº 8, DE 20 DE SETEMBRO DE 1965</text:span></text:p>
        <text:p text:style-name="P6_InstBodyJustified"><text:span text:style-name="T6">(DISPÕE SOBRE<text:s text:c="2"/>ABERTURA DE CRÉDITO SUPLEMENTAR NA IMPORTÂNCIA DE C$ 636.000, DESTINADO A SUPLEMENTAÇÃO DE VERBA ORÇAMENTÁRIA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4/65, que se refere ao processo nº 157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berto na Diretoria de Finanças e Contabilidade da Prefeitura Municipal de Votuporanga, um crédito suplementar na importância de Cr$ 636.000 (seiscentos e trinta<text:s/></text:span><text:span text:style-name="T14">e<text:s/></text:span><text:span text:style-name="T15">seis mil cruzeiros), destinado a suplementação</text:span></text:p>
        <text:p text:style-name="P21"><text:span text:style-name="T16">da verba 3.1.4.0.0.1 – Encargos Diversos – item I – Despesas miúdas de pronto pagamento, do orçamento vigente.</text:span></text:p>
        <text:p text:style-name="P23"><text:span text:style-name="T17">Parágrafo único.</text:span><text:span text:style-name="T18"><text:s/>O referido crédito será coberto com a anulação total da verba 3.1.1.1.0.1. – Pessoal Civil, item III – Venc. de um escriturário, padrão “H”, do orçamento vigente.</text:span></text:p>
        <text:p text:style-name="P26"><text:span text:style-name="T19">Art. 2º<text:s/></text:span><text:span text:style-name="T20">Esta resolução entrará em vigor na data de sua publicação, revogadas as disposições em contrário.</text:span></text:p>
        <text:p text:style-name="P29"><text:span text:style-name="T21">Sala das Sessões, 20 de setembro de 1965.</text:span></text:p>
        <text:p text:style-name="P31"><text:span text:style-name="T22">Octávio Viscardi</text:span></text:p>
        <text:p text:style-name="P33"><text:span text:style-name="T23">Presidente</text:span></text:p>
        <text:p text:style-name="P35"><text:span text:style-name="T24">Antonio Pagliarani</text:span></text:p>
        <text:p text:style-name="P37"><text:span text:style-name="T25">1º Secretário</text:span></text:p>
        <text:p text:style-name="P39"><text:span text:style-name="T26">Publicada e registrada na Secretaria da Câmara Municipal de Votuporanga, aos 20 de setembro de 1965.</text:span></text:p>
        <text:p text:style-name="P41"><text:span text:style-name="T27">Hugo Xavier da Silva</text:span></text:p>
        <text:p text:style-name="P43"><text:span text:style-name="T28">Diretor da Secretaria</text:span></text:p>
        <text:p text:style-name="Standard"/>
        <table:table table:name="c53d51" table:style-name="c53d51">
          <table:table-column table:style-name="c53d51.0"/>
          <table:table-column table:style-name="c53d5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8</text:span></text:p>
            </table:table-cell>
            <table:table-cell office:value-type="string">
              <text:p><text:span>Gerado em 21/08/2026 14:4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4263e" style:family="table">
      <style:table-properties style:rel-width="100" table:align="center"/>
    </style:style>
    <style:style style:name="14263e.0" style:family="table-column">
      <style:table-column-properties style:column-width="9.70cm"/>
    </style:style>
    <style:style style:name="14263e.1" style:family="table-column">
      <style:table-column-properties style:column-width="7.94cm"/>
    </style:style>
    <style:style style:name="875771" style:family="table">
      <style:table-properties style:rel-width="100" table:align="center"/>
    </style:style>
    <style:style style:name="875771.0" style:family="table-column">
      <style:table-column-properties style:column-width="17.64cm"/>
    </style:style>
    <style:style style:name="c53d51" style:family="table">
      <style:table-properties style:rel-width="100" table:align="center"/>
    </style:style>
    <style:style style:name="c53d51.0" style:family="table-column">
      <style:table-column-properties style:column-width="11.47cm"/>
    </style:style>
    <style:style style:name="c53d5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7:49:52.000</dc:date>
    <meta:generator>PHPWord</meta:generator>
    <meta:initial-creator/>
    <meta:creation-date>2026-08-21T17:49:52.000</meta:creation-date>
    <meta:keyword/>
    <meta:user-defined meta:name="Category"/>
    <meta:user-defined meta:name="Company"/>
    <meta:user-defined meta:name="Manager"/>
  </office:meta>
</office:document-meta>
</file>