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b2323" style:family="table">
      <style:table-properties style:rel-width="100" table:align="center"/>
    </style:style>
    <style:style style:name="3b2323.0" style:family="table-column">
      <style:table-column-properties style:column-width="9.70cm"/>
    </style:style>
    <style:style style:name="3b2323.1" style:family="table-column">
      <style:table-column-properties style:column-width="7.94cm"/>
    </style:style>
    <style:style style:name="7978fc" style:family="table">
      <style:table-properties style:rel-width="100" table:align="center"/>
    </style:style>
    <style:style style:name="7978fc.0" style:family="table-column">
      <style:table-column-properties style:column-width="17.64cm"/>
    </style:style>
    <style:style style:name="764e59" style:family="table">
      <style:table-properties style:rel-width="100" table:align="center"/>
    </style:style>
    <style:style style:name="764e59.0" style:family="table-column">
      <style:table-column-properties style:column-width="11.47cm"/>
    </style:style>
    <style:style style:name="764e5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b2323" table:style-name="3b2323">
          <table:table-column table:style-name="3b2323.0"/>
          <table:table-column table:style-name="3b2323.1"/>
          <table:table-row>
            <table:table-cell office:value-type="string">
              <text:p text:style-name="IM1"><draw:frame draw:style-name="fr1" draw:name="9196e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978fc" table:style-name="7978fc">
          <table:table-column table:style-name="7978f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1965</text:span></text:p>
        <text:p text:style-name="P3_InstBodyJustified"><text:span text:style-name="T3">Ano 1965 · Data 17/05/1965 · Status EM VIGOR</text:span></text:p>
        <text:p text:style-name="P4_InstBodyJustified"><text:span text:style-name="T4">Ementa: REQUERENDO A CONCESSÃO DE UMA LICENÇA PELO PRAZO DE QUATRO MESES PARA TRATAR DE INTERESSES PARTICULARES.</text:span></text:p>
        <text:p text:style-name="P5_InstBodyJustified"><text:span text:style-name="T5">RESOLUÇÃO Nº 3, DE 17 DE MAIO DE 1965</text:span></text:p>
        <text:p text:style-name="P6_InstBodyJustified"><text:span text:style-name="T6">(REQUERENDO A CONCESSÃO DE UMA LICENÇA PELO PRAZO DE QUATRO MESES PARA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29/C/65, que se refere ao processo nº 80 de 1965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r. vereador LUIZ GARCIA DE HARO, uma licença pelo prazo de quatro (4) meses, a partir da presente data, conforme o requerimento nº 29/C/65, que se refere ao processo nº 80 de 1965.</text:span></text:p>
        <text:p text:style-name="P19"><text:span text:style-name="T14">Art. 2º<text:s/></text:span><text:span text:style-name="T15">Esta Resolução entrará em vigor na data de sua publicação.</text:span></text:p>
        <text:p text:style-name="P22"><text:span text:style-name="T16">Art. 3º</text:span><text:span text:style-name="T17"><text:s/>Revogam-se as disposições em contrário.</text:span></text:p>
        <text:p text:style-name="P25"><text:span text:style-name="T18">Sala das Sessões, aos 17 de maio de 1965.</text:span></text:p>
        <text:p text:style-name="P27"><text:span text:style-name="T19">Octávio Viscardi</text:span></text:p>
        <text:p text:style-name="P29"><text:span text:style-name="T20">Presidente</text:span></text:p>
        <text:p text:style-name="P31"><text:span text:style-name="T21">Antonio Pagliarani</text:span></text:p>
        <text:p text:style-name="P33"><text:span text:style-name="T22">1º Secretário</text:span></text:p>
        <text:p text:style-name="P35"><text:span text:style-name="T23">Publicada e registrada na Secretaria da Câmara Municipal de Votuporanga, aos 17 de maio de 1965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Standard"/>
        <table:table table:name="764e59" table:style-name="764e59">
          <table:table-column table:style-name="764e59.0"/>
          <table:table-column table:style-name="764e5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27</text:span></text:p>
            </table:table-cell>
            <table:table-cell office:value-type="string">
              <text:p><text:span>Gerado em 18/08/2026 08:2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b2323" style:family="table">
      <style:table-properties style:rel-width="100" table:align="center"/>
    </style:style>
    <style:style style:name="3b2323.0" style:family="table-column">
      <style:table-column-properties style:column-width="9.70cm"/>
    </style:style>
    <style:style style:name="3b2323.1" style:family="table-column">
      <style:table-column-properties style:column-width="7.94cm"/>
    </style:style>
    <style:style style:name="7978fc" style:family="table">
      <style:table-properties style:rel-width="100" table:align="center"/>
    </style:style>
    <style:style style:name="7978fc.0" style:family="table-column">
      <style:table-column-properties style:column-width="17.64cm"/>
    </style:style>
    <style:style style:name="764e59" style:family="table">
      <style:table-properties style:rel-width="100" table:align="center"/>
    </style:style>
    <style:style style:name="764e59.0" style:family="table-column">
      <style:table-column-properties style:column-width="11.47cm"/>
    </style:style>
    <style:style style:name="764e5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1:20:30.000</dc:date>
    <meta:generator>PHPWord</meta:generator>
    <meta:initial-creator/>
    <meta:creation-date>2026-08-18T11:20:30.000</meta:creation-date>
    <meta:keyword/>
    <meta:user-defined meta:name="Category"/>
    <meta:user-defined meta:name="Company"/>
    <meta:user-defined meta:name="Manager"/>
  </office:meta>
</office:document-meta>
</file>