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8c9c8" style:family="table">
      <style:table-properties style:rel-width="100" table:align="center"/>
    </style:style>
    <style:style style:name="18c9c8.0" style:family="table-column">
      <style:table-column-properties style:column-width="9.70cm"/>
    </style:style>
    <style:style style:name="18c9c8.1" style:family="table-column">
      <style:table-column-properties style:column-width="7.94cm"/>
    </style:style>
    <style:style style:name="781929" style:family="table">
      <style:table-properties style:rel-width="100" table:align="center"/>
    </style:style>
    <style:style style:name="781929.0" style:family="table-column">
      <style:table-column-properties style:column-width="17.64cm"/>
    </style:style>
    <style:style style:name="df4e53" style:family="table">
      <style:table-properties style:rel-width="100" table:align="center"/>
    </style:style>
    <style:style style:name="df4e53.0" style:family="table-column">
      <style:table-column-properties style:column-width="11.47cm"/>
    </style:style>
    <style:style style:name="df4e5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8c9c8" table:style-name="18c9c8">
          <table:table-column table:style-name="18c9c8.0"/>
          <table:table-column table:style-name="18c9c8.1"/>
          <table:table-row>
            <table:table-cell office:value-type="string">
              <text:p text:style-name="IM1"><draw:frame draw:style-name="fr1" draw:name="23d20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81929" table:style-name="781929">
          <table:table-column table:style-name="78192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64</text:span></text:p>
        <text:p text:style-name="P3_InstBodyJustified"><text:span text:style-name="T3">Ano 1964 · Data 22/12/1964 · Status EM VIGOR</text:span></text:p>
        <text:p text:style-name="P4_InstBodyJustified"><text:span text:style-name="T4">Ementa: DISPÕE SOBRE AUTORIZAÇÃO Á MESA DA CÂMARA A FIM DE EFETUAR PAGAMENTO PELO COMPARECIMENTO ÁS SESÕES DO LEGISLATIVO, AOS SRS. VEREADORES, FUNCIONÁRIOS PÚBLICOS.</text:span></text:p>
        <text:p text:style-name="P5_InstBodyJustified"><text:span text:style-name="T5">RESOLUÇÃO Nº 11, DE 22 DE DEZEMBRO DE 1964</text:span></text:p>
        <text:p text:style-name="P6_InstBodyJustified"><text:span text:style-name="T6">(DISPÕE SOBRE AUTORIZAÇÃO Á MESA DA CÂMARA A FIM DE EFETUAR PAGAMENTO PELO COMPARECIMENTO ÁS SESÕES DO LEGISLATIVO, AOS SRS. VEREADORES, FUNCIONÁRIOS PÚBLICO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5/64, que se refere ao processo nº 252 de 196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de Votuporanga autorizada a efetuar o pagamento pelo comparecimento às sessões do Poder Legislativo, aos senhores vereadores funcionários públicos, que têm seus vencimentos descontados em folha de pagamento, de acordo com a lei nº 1.845, de 27 de outubro de 1952.</text:span></text:p>
        <text:p text:style-name="P19"><text:span text:style-name="T14">§ 1º</text:span><text:span text:style-name="T15"><text:s/>O pagamento a que se refere este artigo, será feito mensalmente, mediante atestado fornecido pela Presidência da Edilidade.</text:span></text:p>
        <text:p text:style-name="P22"><text:span text:style-name="T16">§ 2º</text:span><text:span text:style-name="T17"><text:s/>O comparecimento do vereador, verificar-se-á pelo livro de “presença”.</text:span></text:p>
        <text:p text:style-name="P25"><text:span text:style-name="T18">Art. 2º<text:s/></text:span><text:span text:style-name="T19">A Câmara só efetuará o pagamento pelo comparecimento do vereador, às sessões realizadas.</text:span></text:p>
        <text:p text:style-name="P28"><text:span text:style-name="T20">Art. 3º</text:span><text:span text:style-name="T21"><text:s/>As despesas decorrentes com a execução da presente resolução neste exercício, correrão por conta da verba Despesas Diversas, item V – Outras Despesas, do orçamento vigente.</text:span></text:p>
        <text:p text:style-name="P31"><text:span text:style-name="T22">Art. 4º<text:s/></text:span><text:span text:style-name="T23">Esta resolução entrará em vigor na data de sua publicação, retroagindo-se seus efeitos a primeiro de janeiro de 1964.</text:span></text:p>
        <text:p text:style-name="P34"><text:span text:style-name="T24">Sala das Sessões, aos 22 de dezembro de 1964.</text:span></text:p>
        <text:p text:style-name="P36"><text:span text:style-name="T25">Azis José Abdo</text:span></text:p>
        <text:p text:style-name="P38"><text:span text:style-name="T26">Presidente</text:span></text:p>
        <text:p text:style-name="P40"><text:span text:style-name="T27">Fleury Angelo Cecchini</text:span></text:p>
        <text:p text:style-name="P42"><text:span text:style-name="T28">1º Secretário</text:span></text:p>
        <text:p text:style-name="P44"><text:span text:style-name="T29">Publicada e registrada na Secretaria da Câmara Municipal de Votuporanga, aos 22 de dezembro de 1964.</text:span></text:p>
        <text:p text:style-name="P46"><text:span text:style-name="T30">Hugo Xavier da Silva</text:span></text:p>
        <text:p text:style-name="P48"><text:span text:style-name="T31">Diretor da Secretaria</text:span></text:p>
        <text:p text:style-name="Standard"/>
        <table:table table:name="df4e53" table:style-name="df4e53">
          <table:table-column table:style-name="df4e53.0"/>
          <table:table-column table:style-name="df4e5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25</text:span></text:p>
            </table:table-cell>
            <table:table-cell office:value-type="string">
              <text:p><text:span>Gerado em 20/08/2026 01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8c9c8" style:family="table">
      <style:table-properties style:rel-width="100" table:align="center"/>
    </style:style>
    <style:style style:name="18c9c8.0" style:family="table-column">
      <style:table-column-properties style:column-width="9.70cm"/>
    </style:style>
    <style:style style:name="18c9c8.1" style:family="table-column">
      <style:table-column-properties style:column-width="7.94cm"/>
    </style:style>
    <style:style style:name="781929" style:family="table">
      <style:table-properties style:rel-width="100" table:align="center"/>
    </style:style>
    <style:style style:name="781929.0" style:family="table-column">
      <style:table-column-properties style:column-width="17.64cm"/>
    </style:style>
    <style:style style:name="df4e53" style:family="table">
      <style:table-properties style:rel-width="100" table:align="center"/>
    </style:style>
    <style:style style:name="df4e53.0" style:family="table-column">
      <style:table-column-properties style:column-width="11.47cm"/>
    </style:style>
    <style:style style:name="df4e5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4:50:38.000</dc:date>
    <meta:generator>PHPWord</meta:generator>
    <meta:initial-creator/>
    <meta:creation-date>2026-08-20T04:50:38.000</meta:creation-date>
    <meta:keyword/>
    <meta:user-defined meta:name="Category"/>
    <meta:user-defined meta:name="Company"/>
    <meta:user-defined meta:name="Manager"/>
  </office:meta>
</office:document-meta>
</file>