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6b414" style:family="table">
      <style:table-properties style:rel-width="100" table:align="center"/>
    </style:style>
    <style:style style:name="76b414.0" style:family="table-column">
      <style:table-column-properties style:column-width="9.70cm"/>
    </style:style>
    <style:style style:name="76b414.1" style:family="table-column">
      <style:table-column-properties style:column-width="7.94cm"/>
    </style:style>
    <style:style style:name="c84794" style:family="table">
      <style:table-properties style:rel-width="100" table:align="center"/>
    </style:style>
    <style:style style:name="c84794.0" style:family="table-column">
      <style:table-column-properties style:column-width="17.64cm"/>
    </style:style>
    <style:style style:name="31927c" style:family="table">
      <style:table-properties style:rel-width="100" table:align="center"/>
    </style:style>
    <style:style style:name="31927c.0" style:family="table-column">
      <style:table-column-properties style:column-width="11.47cm"/>
    </style:style>
    <style:style style:name="31927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6b414" table:style-name="76b414">
          <table:table-column table:style-name="76b414.0"/>
          <table:table-column table:style-name="76b414.1"/>
          <table:table-row>
            <table:table-cell office:value-type="string">
              <text:p text:style-name="IM1"><draw:frame draw:style-name="fr1" draw:name="443b7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84794" table:style-name="c84794">
          <table:table-column table:style-name="c84794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/1964</text:span></text:p>
        <text:p text:style-name="P3_InstBodyJustified"><text:span text:style-name="T3">Ano 1964 · Data 22/06/1964 · Status EM VIGOR</text:span></text:p>
        <text:p text:style-name="P4_InstBodyJustified"><text:span text:style-name="T4">Ementa: REQUERENDO A CONCESSÃO DE UMA LICENÇA DE TRÊS MESES PARA TRATAR DE INTERESSES PARTICULARES.</text:span></text:p>
        <text:p text:style-name="P5_InstBodyJustified"><text:span text:style-name="T5">RESOLUÇÃO Nº 3, DE 22 DE JUNHO DE 1964</text:span></text:p>
        <text:p text:style-name="P6_InstBodyJustified"><text:span text:style-name="T6">(REQUERENDO A CONCESSÃO DE UMA LICENÇA DE TRÊS MESES PARA 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45/C/64, que se refere ao processo nº 127 de 1964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sr. vereador JOAQUIM FRANCO GARCIA, uma licença pelo prazo de três meses, a partir da presente data, conforme o requerimento nº 45/C/64, que se refere ao processo nº 127 de 1964.</text:span></text:p>
        <text:p text:style-name="P19"><text:span text:style-name="T14">Art. 2º<text:s/></text:span><text:span text:style-name="T15">Esta resolução entrará em vigor na data de sua publicação, revogadas as disposições em contrário.</text:span></text:p>
        <text:p text:style-name="P22"><text:span text:style-name="T16">Sala das Sessões, 22 de junho de 1964.</text:span></text:p>
        <text:p text:style-name="P24"><text:span text:style-name="T17">Azis José Abdo</text:span></text:p>
        <text:p text:style-name="P26"><text:span text:style-name="T18">Presidente</text:span></text:p>
        <text:p text:style-name="P28"><text:span text:style-name="T19">Fleury Angelo Cecchini</text:span></text:p>
        <text:p text:style-name="P30"><text:span text:style-name="T20">1º Secretário</text:span></text:p>
        <text:p text:style-name="P32"><text:span text:style-name="T21">Publicada e registrada na Secretaria da Câmara Municipal de Votuporanga, aos 22 de junho de 1964.</text:span></text:p>
        <text:p text:style-name="P34"><text:span text:style-name="T22">Hugo Xavier da Silva</text:span></text:p>
        <text:p text:style-name="P36"><text:span text:style-name="T23">Diretor da Secretaria</text:span></text:p>
        <text:p text:style-name="Standard"/>
        <table:table table:name="31927c" table:style-name="31927c">
          <table:table-column table:style-name="31927c.0"/>
          <table:table-column table:style-name="31927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18</text:span></text:p>
            </table:table-cell>
            <table:table-cell office:value-type="string">
              <text:p><text:span>Gerado em 18/08/2026 06:1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6b414" style:family="table">
      <style:table-properties style:rel-width="100" table:align="center"/>
    </style:style>
    <style:style style:name="76b414.0" style:family="table-column">
      <style:table-column-properties style:column-width="9.70cm"/>
    </style:style>
    <style:style style:name="76b414.1" style:family="table-column">
      <style:table-column-properties style:column-width="7.94cm"/>
    </style:style>
    <style:style style:name="c84794" style:family="table">
      <style:table-properties style:rel-width="100" table:align="center"/>
    </style:style>
    <style:style style:name="c84794.0" style:family="table-column">
      <style:table-column-properties style:column-width="17.64cm"/>
    </style:style>
    <style:style style:name="31927c" style:family="table">
      <style:table-properties style:rel-width="100" table:align="center"/>
    </style:style>
    <style:style style:name="31927c.0" style:family="table-column">
      <style:table-column-properties style:column-width="11.47cm"/>
    </style:style>
    <style:style style:name="31927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14:52.000</dc:date>
    <meta:generator>PHPWord</meta:generator>
    <meta:initial-creator/>
    <meta:creation-date>2026-08-18T09:14:52.000</meta:creation-date>
    <meta:keyword/>
    <meta:user-defined meta:name="Category"/>
    <meta:user-defined meta:name="Company"/>
    <meta:user-defined meta:name="Manager"/>
  </office:meta>
</office:document-meta>
</file>