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9fa2a" style:family="table">
      <style:table-properties style:rel-width="100" table:align="center"/>
    </style:style>
    <style:style style:name="a9fa2a.0" style:family="table-column">
      <style:table-column-properties style:column-width="9.70cm"/>
    </style:style>
    <style:style style:name="a9fa2a.1" style:family="table-column">
      <style:table-column-properties style:column-width="7.94cm"/>
    </style:style>
    <style:style style:name="bdefe3" style:family="table">
      <style:table-properties style:rel-width="100" table:align="center"/>
    </style:style>
    <style:style style:name="bdefe3.0" style:family="table-column">
      <style:table-column-properties style:column-width="17.64cm"/>
    </style:style>
    <style:style style:name="d985dc" style:family="table">
      <style:table-properties style:rel-width="100" table:align="center"/>
    </style:style>
    <style:style style:name="d985dc.0" style:family="table-column">
      <style:table-column-properties style:column-width="11.47cm"/>
    </style:style>
    <style:style style:name="d985d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9fa2a" table:style-name="a9fa2a">
          <table:table-column table:style-name="a9fa2a.0"/>
          <table:table-column table:style-name="a9fa2a.1"/>
          <table:table-row>
            <table:table-cell office:value-type="string">
              <text:p text:style-name="IM1"><draw:frame draw:style-name="fr1" draw:name="b7c60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defe3" table:style-name="bdefe3">
          <table:table-column table:style-name="bdefe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63</text:span></text:p>
        <text:p text:style-name="P3_InstBodyJustified"><text:span text:style-name="T3">Ano 1963 · Data 18/11/1963 · Status EM VIGOR</text:span></text:p>
        <text:p text:style-name="P4_InstBodyJustified"><text:span text:style-name="T4">Ementa: DISPÕE SOBRE CONCESSÃO DE TÍTULO DE CIDADÃO VOTUPORANGUENSE AO SENHOR AURO SOARES DE MOURA ANDRADE.</text:span></text:p>
        <text:p text:style-name="P5_InstBodyJustified"><text:span text:style-name="T5">RESOLUÇÃO Nº 8, DE 18 DE NOVEMBRO DE 1963</text:span></text:p>
        <text:p text:style-name="P6_InstBodyJustified"><text:span text:style-name="T6">(DISPÕE SOBRE CONCESSÃO DE TÍTULO DE CIDADÃO VOTUPORANGUENSE AO SENHOR AURO SOARES DE MOURA ANDRA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3/63, que se refere ao processo nº 39 de 196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Pelos inestimáveis serviços prestados ao Brasil e ao Estado de São Paulo, conforme justificação anexa, fica concedido ao SENADOR DA REPÚBLICA, DR. AURO SOARES DE MOURA ANDRADE, o título de:</text:span></text:p>
        <text:p text:style-name="P19"><text:span text:style-name="T14">“CIDADÃO VOTUPORANGUENSE”</text:span></text:p>
        <text:p text:style-name="P21"><text:span text:style-name="T15">Art. 2º<text:s/></text:span><text:span text:style-name="T16">A entrega do título concedido pela presente resolução, far-se-á em sessão pública, especial e solene desta Câmara.</text:span></text:p>
        <text:p text:style-name="P24"><text:span text:style-name="T17">Art. 3º<text:s/></text:span><text:span text:style-name="T18">As despesas decorrentes da execução desta resolução, correrão por conta da verba 001.8.00.4, do orçamento.</text:span></text:p>
        <text:p text:style-name="P27"><text:span text:style-name="T19">Art. 4º</text:span><text:span text:style-name="T20"><text:s/>Esta resolução entrará em vigor na data de sua publicação.</text:span></text:p>
        <text:p text:style-name="P30"><text:span text:style-name="T21">Art. 5º</text:span><text:span text:style-name="T22"><text:s/>Revogam-se disposições em contrário.</text:span></text:p>
        <text:p text:style-name="P33"><text:span text:style-name="T23">Sala das Sessões, 18 de novembro de 1963.</text:span></text:p>
        <text:p text:style-name="P35"><text:span text:style-name="T24">Christovam de Haro</text:span></text:p>
        <text:p text:style-name="P37"><text:span text:style-name="T25">Presidente</text:span></text:p>
        <text:p text:style-name="P39"><text:span text:style-name="T26">Antonio Pagliarani</text:span></text:p>
        <text:p text:style-name="P41"><text:span text:style-name="T27">1º Secretário</text:span></text:p>
        <text:p text:style-name="P43"><text:span text:style-name="T28">Publicada e registrada na Secretaria da Câmara Municipal de Votuporanga, aos 18 de novembro de 1963.</text:span></text:p>
        <text:p text:style-name="P45"><text:span text:style-name="T29">Hugo Xavier da Silva</text:span></text:p>
        <text:p text:style-name="P47"><text:span text:style-name="T30">Diretor da Secretaria</text:span></text:p>
        <text:p text:style-name="Standard"/>
        <table:table table:name="d985dc" table:style-name="d985dc">
          <table:table-column table:style-name="d985dc.0"/>
          <table:table-column table:style-name="d985d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3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9fa2a" style:family="table">
      <style:table-properties style:rel-width="100" table:align="center"/>
    </style:style>
    <style:style style:name="a9fa2a.0" style:family="table-column">
      <style:table-column-properties style:column-width="9.70cm"/>
    </style:style>
    <style:style style:name="a9fa2a.1" style:family="table-column">
      <style:table-column-properties style:column-width="7.94cm"/>
    </style:style>
    <style:style style:name="bdefe3" style:family="table">
      <style:table-properties style:rel-width="100" table:align="center"/>
    </style:style>
    <style:style style:name="bdefe3.0" style:family="table-column">
      <style:table-column-properties style:column-width="17.64cm"/>
    </style:style>
    <style:style style:name="d985dc" style:family="table">
      <style:table-properties style:rel-width="100" table:align="center"/>
    </style:style>
    <style:style style:name="d985dc.0" style:family="table-column">
      <style:table-column-properties style:column-width="11.47cm"/>
    </style:style>
    <style:style style:name="d985d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52.000</dc:date>
    <meta:generator>PHPWord</meta:generator>
    <meta:initial-creator/>
    <meta:creation-date>2026-08-18T18:46:52.000</meta:creation-date>
    <meta:keyword/>
    <meta:user-defined meta:name="Category"/>
    <meta:user-defined meta:name="Company"/>
    <meta:user-defined meta:name="Manager"/>
  </office:meta>
</office:document-meta>
</file>